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bootusb:start"/><text:bookmark-start text:name="__RefHeading___virtualboxbooter_sur_une_cle_usb_1"/><text:bookmark-start text:name="virtualboxbooter_sur_une_cle_usb"/>VirtualBox : Booter sur une clé usb<text:bookmark-end text:name="__RefHeading___virtualboxbooter_sur_une_cle_usb_1"/><text:bookmark-end text:name="virtualboxbooter_sur_une_cle_us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glez les permissions : </text:p>
      <text:p text:style-name="Command Line Interface"><text:span text:style-name="PluginODTAutoStyle_span_1">...@...:~ $ </text:span><text:span text:style-name="PluginODTAutoStyle_span_2">sudo usermod -a -G disk &lt;username&gt;</text:span></text:p>
      <text:p text:style-name="Text_20_body">Redémarrer pour enregistrer les modifica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e device de la clé en lisant le résultat de la commande <text:span text:style-name="Strong_20_Emphasis">mount</text:span> :</text:p>
      <text:p text:style-name="Command Line Interface"><text:span text:style-name="PluginODTAutoStyle_span_3">...@...:~ $ </text:span><text:span text:style-name="PluginODTAutoStyle_span_4">mount</text:span><text:line-break/><text:span text:style-name="PluginODTAutoStyle_span_5">/dev/sda1 on / type ext4 (rw,errors=remount-ro)</text:span><text:line-break/><text:span text:style-name="PluginODTAutoStyle_span_6">...</text:span><text:line-break/><text:span text:style-name="PluginODTAutoStyle_span_7">/dev/sdg1 on /media/UBUNTU-LIVE type vfat (rw,nosuid,nodev,uhelper=devkit,uid=1000,gid=1000,shortname=mixed,dmask=0077,utf8=1,flush)</text:span></text:p>
      <text:p text:style-name="Text_20_body">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Ici, notre clé est sur <text:span text:style-name="Strong_20_Emphasis">/dev/sdg</text:span> et sa partition est <text:span text:style-name="Strong_20_Emphasis">/dev/sdg1</text:span></text:p></table:table-cell></table:table-row></table:table></draw:text-box></draw:frame>Lancez :</text:p>
      <text:p text:style-name="Command Line Interface"><text:span text:style-name="PluginODTAutoStyle_span_12">...@...:~ $ </text:span><text:span text:style-name="PluginODTAutoStyle_span_13">VBoxManage internalcommands createrawvmdk -filename /Absolute/Path/to/output_File.vmdk&gt; -rawdisk /dev/sdx -register</text:span></text:p>
      <text:p text:style-name="Text_20_body"><text:span text:style-name="Strong_20_Emphasis">&lt;Absolute Path to output File&gt;</text:span> : chemin complet avec le nom du fichier vmdk (par ex. “/home/moi/Harddisks/MonUsb.vmdk”)<text:span text:style-name="Strong_20_Emphasis">sdx</text:span> : device de la clé usb<draw:frame draw:style-name="PluginODTAutoStyle_Frame_14_text_frame" draw:name="Frame2" text:anchor-type="paragraph" svg:width="289.134pt" draw:z-index="0" svg:min-height="1cm"><draw:text-box><table:table table:style-name="PluginODTAutoStyle_Table_15"><table:table-column table:style-name="odt_auto_style_table_column_2_1"/><table:table-row><table:table-cell office:value-type="string" table:style-name="PluginODTAutoStyle_TableCell_16"><text:p text:style-name="PluginODTAutoStyle_Paragraph_17">on utilise <text:span text:style-name="Strong_20_Emphasis">/dev/sdx</text:span> et non pas <text:span text:style-name="Strong_20_Emphasis">/dev/sdx1</text:span></text:p></table:table-cell></table:table-row></table:table></draw:text-box></draw:frame>par exemple (utilisateur “moi”) :</text:p>
      <text:p text:style-name="Command Line Interface"><text:span text:style-name="PluginODTAutoStyle_span_18">...@...:~ $ </text:span><text:span text:style-name="PluginODTAutoStyle_span_19">VBoxManage internalcommands createrawvmdk -filename /home/moi/.VirtualBox/HardDisks/usblinux.vmdk -rawdisk /dev/sdg -register</text:span><text:line-break/><text:span text:style-name="PluginODTAutoStyle_span_20">Sun VirtualBox Command Line Management Interface Version 3.1.6</text:span><text:line-break/><text:span text:style-name="PluginODTAutoStyle_span_21">(C) 2005-2010 Sun Microsystems, Inc.</text:span><text:line-break/><text:span text:style-name="PluginODTAutoStyle_span_22">All rights reserved.</text:span><text:line-break/><text:span text:style-name="PluginODTAutoStyle_span_23"/><text:line-break/><text:span text:style-name="PluginODTAutoStyle_span_24">RAW host disk access VMDK file /home/moi/.VirtualBox/HardDisks/usblinux.vmdk created successfully.</text:span></text:p>
      <text:p text:style-name="Text_20_body">Ensuite, dans la machine Virtualbox, pour booter sur la clé, il faut la monter en “primaire maître”, et le disque vdi sur lequel on veut installer le système en “secondaire esclave”.<draw:frame draw:style-name="mediacenter" draw:name="0" text:anchor-type="paragraph" draw:z-index="0" svg:width="10.583333333333cm" svg:height="10.583333333333cm"><draw:image xlink:href="/home/frapp/www/doc/data/media/logiciel/systeme/virtualisation/virtualbox/sun_virtualbox.jpeg" xlink:type="simple" xlink:show="embed" xlink:actuate="onLoad"/></draw:frame>Nous prendrons l'exemple d'une clé bootable pour installer windows 7.</text:p>
      <text:p text:style-name="Text_20_body">Démarrez la machine virtuelle :<draw:frame draw:style-name="mediacenter" draw:name="1" text:anchor-type="paragraph" draw:z-index="1" svg:width="10.583333333333cm" svg:height="10.583333333333cm"><draw:image xlink:href="/home/frapp/www/doc/data/media/logiciel/systeme/virtualisation/virtualbox/windows7-install-langue.jpeg" xlink:type="simple" xlink:show="embed" xlink:actuate="onLoad"/></draw:frame><draw:frame draw:style-name="mediacenter" draw:name="2" text:anchor-type="paragraph" draw:z-index="2" svg:width="10.583333333333cm" svg:height="10.583333333333cm"><draw:image xlink:href="/home/frapp/www/doc/data/media/logiciel/systeme/virtualisation/virtualbox/test_en_fonction_-_sun_virtualbox_006.jpeg" xlink:type="simple" xlink:show="embed" xlink:actuate="onLoad"/></draw:frame>Acceptez la licence :<draw:frame draw:style-name="mediacenter" draw:name="3" text:anchor-type="paragraph" draw:z-index="3" svg:width="10.583333333333cm" svg:height="10.583333333333cm"><draw:image xlink:href="/home/frapp/www/doc/data/media/logiciel/systeme/virtualisation/virtualbox/test_en_fonction_-_sun_virtualbox_007.jpeg" xlink:type="simple" xlink:show="embed" xlink:actuate="onLoad"/></draw:frame>Choisissez l'installation personnalisée :<draw:frame draw:style-name="mediacenter" draw:name="4" text:anchor-type="paragraph" draw:z-index="4" svg:width="10.583333333333cm" svg:height="10.583333333333cm"><draw:image xlink:href="/home/frapp/www/doc/data/media/logiciel/systeme/virtualisation/virtualbox/test_en_fonction_-_sun_virtualbox_008.jpeg" xlink:type="simple" xlink:show="embed" xlink:actuate="onLoad"/></draw:frame>Désignez la partition sur laquelle faire l'installation :<draw:frame draw:style-name="mediacenter" draw:name="5" text:anchor-type="paragraph" draw:z-index="5" svg:width="10.583333333333cm" svg:height="10.583333333333cm"><draw:image xlink:href="/home/frapp/www/doc/data/media/logiciel/systeme/virtualisation/virtualbox/test_en_fonction_-_sun_virtualbox_009.jpeg" xlink:type="simple" xlink:show="embed" xlink:actuate="onLoad"/></draw:frame>Et continuez l'installation comme d'habitu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7::14:38</meta:creation-date>
    <dc:creator>Generated</dc:creator>
    <dc:date>2026-09-08T17::14:38</dc:date>
    <dc:language>en-US</dc:language>
    <meta:editing-cycles>1</meta:editing-cycles>
    <meta:editing-duration>PT0S</meta:editing-duration>
    <dc:title>tutoriel:systeme:virtualisation:virtualbox:bootusb:start</dc:title>
  </office:meta>
</office:document-meta>
</file>