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partage:start"/><text:bookmark-start text:name="__RefHeading___partager_un_dossier_avec_ubuntu_vers_windows_1"/><text:bookmark-start text:name="partager_un_dossier_avec_ubuntu_vers_windows"/>Partager un dossier avec Ubuntu vers Windows<text:bookmark-end text:name="__RefHeading___partager_un_dossier_avec_ubuntu_vers_windows_1"/><text:bookmark-end text:name="partager_un_dossier_avec_ubuntu_vers_windows"/></text:h>
      <text:p text:style-name="Text_20_body">Ce tutoriel explique comment partager un dossier sur Ubuntu afin de le rendre visible depuis le réseau Windows.</text:p>
      <text:p text:style-name="Text_20_body">Il s'agit ici de partage sur des groupes de travail et non sur un domaine Window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partager_un_dossier_sur_ubuntu_3"/><text:bookmark-start text:name="premiere_etapepartager_un_dossier_sur_ubuntu"/>Première étape : Partager un dossier sur Ubuntu<text:bookmark-end text:name="__RefHeading___premiere_etapepartager_un_dossier_sur_ubuntu_3"/><text:bookmark-end text:name="premiere_etapepartager_un_dossier_sur_ubuntu"/></text:h>
      <text:p text:style-name="Text_20_body"><text:span text:style-name="Strong_20_Emphasis">Accédez aux fichiers et disques Ubuntu depuis l'icône fichiers</text:span> :<draw:frame draw:style-name="mediacenter" draw:name="0" text:anchor-type="paragraph" draw:z-index="0" svg:width="" svg:rel-width="100%" svg:height="0cm"><draw:image xlink:href="/home/frapp/www/doc/data/media/tutoriel/reseau/partage/partage-01.png" xlink:type="simple" xlink:show="embed" xlink:actuate="onLoad"/></draw:frame><text:span text:style-name="Strong_20_Emphasis">sur le dossier à partager, faites un clic droit -&gt; Partage du réseau local</text:span> :<draw:frame draw:style-name="mediacenter" draw:name="1" text:anchor-type="paragraph" draw:z-index="1" svg:width="10.583333333333cm" svg:height="10.583333333333cm"><draw:image xlink:href="/home/frapp/www/doc/data/media/tutoriel/reseau/partage/partage-02.png" xlink:type="simple" xlink:show="embed" xlink:actuate="onLoad"/></draw:frame><text:span text:style-name="Strong_20_Emphasis">Saisissez le nom du partage puis cliquez sur <text:span text:style-name="Plugin_Keyboard___keyboard">Créer un partage</text:span></text:span> :<draw:frame draw:style-name="mediacenter" draw:name="2" text:anchor-type="paragraph" draw:z-index="2" svg:width="10.583333333333cm" svg:height="10.583333333333cm"><draw:image xlink:href="/home/frapp/www/doc/data/media/tutoriel/reseau/partage/partage-03.png" xlink:type="simple" xlink:show="embed" xlink:actuate="onLoad"/></draw:frame>Vous pouvez activer l'accès en invite (voir plus bas) pour faciliter la connexion au partage sans utilisateur et mot de passe sinon laisser tel quel<text:span text:style-name="Strong_20_Emphasis">Lors du premier partage, des paquets seront à installer</text:span>. En effet, pour fonctionner le paquet Samba doit être installé afin que le serveur de partage Ubuntu puisque communiquer avec les partages d'ordinateurs Windows. L'installation est très simple, laissez-vous guider.<draw:frame draw:style-name="mediacenter" draw:name="3" text:anchor-type="paragraph" draw:z-index="3" svg:width="10.583333333333cm" svg:height="10.583333333333cm"><draw:image xlink:href="/home/frapp/www/doc/data/media/tutoriel/reseau/partage/partage-04.png" xlink:type="simple" xlink:show="embed" xlink:actuate="onLoad"/></draw:frame><text:span text:style-name="Strong_20_Emphasis">Le mot de passe administrateur est demandé</text:span> afin de pouvoir effectuer l'installation des paquets.<text:span text:style-name="Strong_20_Emphasis">Une fois l'installation terminée, le partage est effectué</text:span>. Le dossier partagé comporte une double-flèche :<draw:frame draw:style-name="mediacenter" draw:name="4" text:anchor-type="paragraph" draw:z-index="4" svg:width="" svg:rel-width="100%" svg:height="0cm"><draw:image xlink:href="/home/frapp/www/doc/data/media/tutoriel/reseau/partage/partage-05.png" xlink:type="simple" xlink:show="embed" xlink:actuate="onLoad"/></draw:frame>Pour faciliter la connexion au partage, on peut autoriser l'accès en invite :<draw:frame draw:style-name="mediacenter" draw:name="5" text:anchor-type="paragraph" draw:z-index="5" svg:width="10.583333333333cm" svg:height="10.583333333333cm"><draw:image xlink:href="/home/frapp/www/doc/data/media/tutoriel/reseau/partage/partage-06.png" xlink:type="simple" xlink:show="embed" xlink:actuate="onLoad"/></draw:frame>Faites un clic droit propriétés sur le dossierCochez accès invité et valider par modifier le partage<text:span text:style-name="Strong_20_Emphasis">Configurer un partage de dossier avec un accès par utilisateur et mot de passe</text:span>Créez un utilisateur sur Ubuntu : Utilisateur et groupes Ubuntu : ajouter, supprimerAttribuez un mot de passe sur Samba qui sera à utiliser depuis Windows. Vous pouvez mettre le même que le mot de passe utilisateurConfigurer le partage sans accès invité. Les permissions sur le dossier doivent être correctes afin que le parcours du dossier et l'écriture soit possible.Après avoir configuré le partage, vous devez dans un terminal saisir la commande suivante afin d'attribuer un mot de passe à votre utilisateur XXXX :</text:p>
      <text:p text:style-name="Command Line Interface"><text:span text:style-name="PluginODTAutoStyle_span_1">...@...:~ $ </text:span><text:span text:style-name="PluginODTAutoStyle_span_2">sudo smbpasswd -a XXXX</text:span><text:line-break/><text:span text:style-name="PluginODTAutoStyle_span_3">[sudo] Mot de passe de XXXX : </text:span><text:line-break/><text:span text:style-name="PluginODTAutoStyle_span_4">New SMB password:</text:span><text:line-break/><text:span text:style-name="PluginODTAutoStyle_span_5">Retype new SMB password:</text:span><text:line-break/><text:span text:style-name="PluginODTAutoStyle_span_6">Added user XXXX.</text:span></text:p>
      <text:p text:style-name="Text_20_body">Il est maintenant possible d'accéder aux partage par le réseau local LAN et notamment depuis un PC en Windows.</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il ne vous reste plus qu'à vous connecter depuis Windows.</text:p>
      <text:p text:style-name="Text_20_body">Un nom d'utilisateur et mot de passe vous sera demandé.<draw:frame draw:style-name="mediacenter" draw:name="6" text:anchor-type="paragraph" draw:z-index="6" svg:width="10.583333333333cm" svg:height="10.583333333333cm"><draw:image xlink:href="/home/frapp/www/doc/data/media/tutoriel/reseau/partage/partage-07.png" xlink:type="simple" xlink:show="embed" xlink:actuate="onLoad"/></draw:frame>Dans certains cas, vous pouvez rencontrez l'erreur indiquant que le dossier est inaccessible et que les connexions multiples avec un même nom d'utilisateur ne sont pas autorisés.<draw:frame draw:style-name="mediacenter" draw:name="7" text:anchor-type="paragraph" draw:z-index="7" svg:width="10.583333333333cm" svg:height="10.583333333333cm"><draw:image xlink:href="/home/frapp/www/doc/data/media/tutoriel/reseau/partage/partage-08.png" xlink:type="simple" xlink:show="embed" xlink:actuate="onLoad"/></draw:frame>Redémarrez alors l'ordinateur ou passer la commande net use suivante depuis une invite de commandes :</text:p>
      <text:p text:style-name="Preformatted_20_Text">net use * /delete</text:p>
      <text:p text:style-name="Text_20_body"><draw:frame draw:style-name="mediacenter" draw:name="8" text:anchor-type="paragraph" draw:z-index="8" svg:width="10.583333333333cm" svg:height="10.583333333333cm"><draw:image xlink:href="/home/frapp/www/doc/data/media/tutoriel/reseau/partage/partage-09.png" xlink:type="simple" xlink:show="embed" xlink:actuate="onLoad"/></draw:frame></text:p>
      <text:p text:style-name="Text_20_body">Pour les lister les partages Ubuntu depuis un terminal, vous pouvez utiliser la commande :</text:p>
      <text:p text:style-name="Command Line Interface"><text:span text:style-name="PluginODTAutoStyle_span_7">...@...:~ $ </text:span><text:span text:style-name="PluginODTAutoStyle_span_8">sudo net usershare info --long</text:span></text:p>
      <text:p text:style-name="Text_20_body">Accéder aux partages de connexion Ubuntu depuis Windows : Le partage réseau est en place, on peut maintenant accéder à ces derniers depuis un PC Windows.Ouvrez l'explorateur de fichiersen bas à gauche, ouvrez le réseauLe PC sur Ubuntu apparaît dans la liste, double-cliquez dessus :<draw:frame draw:style-name="mediacenter" draw:name="9" text:anchor-type="paragraph" draw:z-index="9" svg:width="10.583333333333cm" svg:height="10.583333333333cm"><draw:image xlink:href="/home/frapp/www/doc/data/media/tutoriel/reseau/partage/partage-10.png" xlink:type="simple" xlink:show="embed" xlink:actuate="onLoad"/></draw:frame>Les partages Ubuntu s'affichent ; Cliquez dessus, aucune authentification n'est nécessaire puisque le partage est configuré en invité :<draw:frame draw:style-name="mediacenter" draw:name="10" text:anchor-type="paragraph" draw:z-index="10" svg:width="10.583333333333cm" svg:height="10.583333333333cm"><draw:image xlink:href="/home/frapp/www/doc/data/media/tutoriel/reseau/partage/partage-11.png" xlink:type="simple" xlink:show="embed" xlink:actuate="onLoad"/></draw:frame>L'accès en écriture ne pose pas de problè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malekal.com/partager-dossier-ubuntu-windows/" text:style-name="Internet_20_link" text:visited-style-name="Visited_20_Internet_20_Link">https://www.malekal.com/partager-dossier-ubuntu-windows/</text:a></text:p>
      <text:p text:style-name="Horizontal_20_Line"/>
      <text:p text:style-name="Text_20_body"><text:span text:style-name="Emphasis">Basé sur &lt;&lt; <text:a xlink:type="simple" xlink:href="https://www.malekal.com/partager-dossier-ubuntu-windows/" text:style-name="Internet_20_link" text:visited-style-name="Visited_20_Internet_20_Link">Partager un dossier avec Ubuntu vers Windows</text:a> &gt;&gt;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8:02</meta:creation-date>
    <dc:creator>Generated</dc:creator>
    <dc:date>2026-09-08T15::18:02</dc:date>
    <dc:language>en-US</dc:language>
    <meta:editing-cycles>1</meta:editing-cycles>
    <meta:editing-duration>PT0S</meta:editing-duration>
    <dc:title>tutoriel:reseau:partage:start</dc:title>
  </office:meta>
</office:document-meta>
</file>