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027476a18a1bbaa80d7974d7915418.png"/>
  <manifest:file-entry manifest:media-type="image/png" manifest:full-path="Pictures/9f8f02cf84a16072f2ad38edd968e74c.png"/>
  <manifest:file-entry manifest:media-type="image/png" manifest:full-path="Pictures/813fb7cda335e0cee4f5512afefe767d.png"/>
  <manifest:file-entry manifest:media-type="image/png" manifest:full-path="Pictures/86f426fa841020a7788c92d6e75523d5.png"/>
  <manifest:file-entry manifest:media-type="image/png" manifest:full-path="Pictures/5f7264418439845c9f3b17394af93b62.png"/>
  <manifest:file-entry manifest:media-type="image/png" manifest:full-path="Pictures/3e1ec4e10d3313950f1feccdfe022352.png"/>
  <manifest:file-entry manifest:media-type="image/png" manifest:full-path="Pictures/c7a662f1bb4ca414c6f49c92105f3f9d.png"/>
  <manifest:file-entry manifest:media-type="image/png" manifest:full-path="Pictures/43ededc1e96f878ec57454bc072ae1cf.png"/>
  <manifest:file-entry manifest:media-type="image/png" manifest:full-path="Pictures/c84570a49181ecb17711bb60fa5c0ba4.png"/>
  <manifest:file-entry manifest:media-type="image/png" manifest:full-path="Pictures/ae761bb5b22b5eada5f3c435c8cacabb.png"/>
  <manifest:file-entry manifest:media-type="image/png" manifest:full-path="Pictures/9c90f072588d267ce188544d77211aed.png"/>
  <manifest:file-entry manifest:media-type="image/png" manifest:full-path="Pictures/87f1c60b0f9a17f9afbdcc03ca61e615.png"/>
  <manifest:file-entry manifest:media-type="image/png" manifest:full-path="Pictures/52511233bcc67e5133aa154a90e36638.png"/>
  <manifest:file-entry manifest:media-type="image/png" manifest:full-path="Pictures/06731d27791143c77c7f2f88d8273088.png"/>
  <manifest:file-entry manifest:media-type="image/png" manifest:full-path="Pictures/944cd03dc79d82750809cac1fa02fed5.png"/>
  <manifest:file-entry manifest:media-type="image/png" manifest:full-path="Pictures/d56911f7d19de1a1daeb1ae3da2f5ccf.png"/>
  <manifest:file-entry manifest:media-type="image/png" manifest:full-path="Pictures/3f78ec23a17ad07dda376617695a60c8.png"/>
  <manifest:file-entry manifest:media-type="image/png" manifest:full-path="Pictures/2e54aeb973a8581ed883ba7de81a5654.png"/>
  <manifest:file-entry manifest:media-type="image/png" manifest:full-path="Pictures/b725981270585b1b2fda7dc0e144be71.png"/>
  <manifest:file-entry manifest:media-type="image/png" manifest:full-path="Pictures/0eee2e9cc13d9ed822e24363cd6fa1e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ypal:test:start"/><text:bookmark-start text:name="__RefHeading___paypaltest_des_appels_de_l_api_classique_1"/><text:bookmark-start text:name="paypaltest_des_appels_de_l_api_classique"/>PayPal : Test des appels de l'API classique<text:bookmark-end text:name="__RefHeading___paypaltest_des_appels_de_l_api_classique_1"/><text:bookmark-end text:name="paypaltest_des_appels_de_l_api_classique"/></text:h>
      <text:p text:style-name="Text_20_body">Le service Paypal a évolué. Voici la nouvelle marche à suivre pour les tests.</text:p>
      <text:p text:style-name="Text_20_body">Les sections suivantes décrivent comment tester vos applications avec le bac à sable :</text:p>
      <text:a xlink:type="simple" xlink:href="https://developer.paypal.com/docs/classic/lifecycle/sb_credentials/" text:style-name="Internet_20_link" text:visited-style-name="Visited_20_Internet_20_Link">Obtenir les informations d'identification pour l'essai</text:a>
      <text:a xlink:type="simple" xlink:href="https://developer.paypal.com/docs/classic/lifecycle/sb_calls/" text:style-name="Internet_20_link" text:visited-style-name="Visited_20_Internet_20_Link">Faire des tests d'appel</text:a>
      <text:a xlink:type="simple" xlink:href="https://developer.paypal.com/docs/classic/lifecycle/sb_tips/" text:style-name="Internet_20_link" text:visited-style-name="Visited_20_Internet_20_Link">Trucs et astuces</text:a>
      <text:p text:style-name="Text_20_body">----</text:p>
      <text:p text:style-name="Text_20_body">Pour tester le système, PayPal a mis en place un environnement de test virtuel autonome, le <text:span text:style-name="Strong_20_Emphasis">bac à sable</text:span> <text:a xlink:type="simple" xlink:href="https://www.sandbox.paypal.com" text:style-name="Internet_20_link" text:visited-style-name="Visited_20_Internet_20_Link">https://www.sandbox.paypal.com</text:a> (&lt;&lt; Sandbox &gt;&gt;). Cet environnement reproduit l'environnement PayPal dans un espace protégé pour simuler des transactions avec des comptes de test PayPal virtuels.</text:p>
      <text:p text:style-name="Text_20_body">L'environnement de test PayPal comprend :</text:p>
      <text:p text:style-name="Text_20_body">Le <text:span text:style-name="Strong_20_Emphasis">site du bac à sable</text:span> (<text:a xlink:type="simple" xlink:href="https://www.sandbox.paypal.com/" text:style-name="Internet_20_link" text:visited-style-name="Visited_20_Internet_20_Link">https://www.sandbox.paypal.com/</text:a>)La page des <text:span text:style-name="Strong_20_Emphasis">comptes de test virtuels</text:span> (accessible par <text:a xlink:type="simple" xlink:href="https://developer.paypal.com" text:style-name="Internet_20_link" text:visited-style-name="Visited_20_Internet_20_Link">https://developer.paypal.com</text:a>). Ces comptes représentent les utilisateurs qui participent aux opérations simulées pendant la phase de test. Créer au moins un compte de test pour chaque utilisateur représenté dans les transactions à tester.Utilisés dans le bac à sable, les comptes de test virtuels et leurs codes d'identification permettent de simuler tout le processus PayPal, avec le même comportement que dans la réalité. PayPal crée des transactions virtuelles qui se comportent exactement comme les vraies. Le bac à sable garde la trace de toutes les transactions virtuelles, exactement comme le site PayPal dans la réalité.</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compte Paypal dédié aux tests.Pour créer un compte Paypal, se rendre à l'adresse <text:a xlink:type="simple" xlink:href="https://developer.paypal.com/" text:style-name="Internet_20_link" text:visited-style-name="Visited_20_Internet_20_Link">https://developer.paypal.com/</text:a> et cliquer sur le bouton <text:span text:style-name="Plugin_Keyboard___keyboard">Sign' 'Up</text:span> :</text:p>
      <text:p text:style-name="Text_20_body"><draw:frame draw:style-name="mediacenter" draw:name="0" text:anchor-type="paragraph" draw:z-index="0" svg:width="8.8635416666667cm" style:rel-width="100%" svg:height="1.7727083333333cm" style:rel-height="scale"><draw:image xlink:href="Pictures/ad027476a18a1bbaa80d7974d7915418.png" xlink:type="simple" xlink:show="embed" xlink:actuate="onLoad"/></draw:frame></text:p>
      <text:p text:style-name="Text_20_body">Une page s'ouvre sur le site www.paypal.com ; sélectionner la France :</text:p>
      <text:p text:style-name="Text_20_body"><draw:frame draw:style-name="mediacenter" draw:name="1" text:anchor-type="paragraph" draw:z-index="1" svg:width="7.6464583333333cm" style:rel-width="100%" svg:height="4.841875cm" style:rel-height="scale"><draw:image xlink:href="Pictures/9f8f02cf84a16072f2ad38edd968e74c.png" xlink:type="simple" xlink:show="embed" xlink:actuate="onLoad"/></draw:frame></text:p>
      <text:p text:style-name="Text_20_body">Dans la page qui s'ouvre,</text:p>
      <text:p text:style-name="Text_20_body">choisir de créer un compte de type <text:span text:style-name="Strong_20_Emphasis">Professionnel</text:span>et cliquer sur le bouton <text:span text:style-name="Plugin_Keyboard___keyboard">Continuer</text:span>.<draw:frame draw:style-name="mediacenter" draw:name="2" text:anchor-type="paragraph" draw:z-index="2" svg:width="10.95375cm" svg:height="8.73125cm"><draw:image xlink:href="Pictures/813fb7cda335e0cee4f5512afefe767d.png" xlink:type="simple" xlink:show="embed" xlink:actuate="onLoad"/></draw:frame></text:p>
      <text:p text:style-name="Text_20_body">Dans la page qui s'ouvre,</text:p>
      <text:p text:style-name="Text_20_body">donner une adresse e-mail valide (elle servira à valider le compte)et cliquer sur le bouton <text:span text:style-name="Plugin_Keyboard___keyboard">Continuer</text:span>.<draw:frame draw:style-name="mediacenter" draw:name="3" text:anchor-type="paragraph" draw:z-index="3" svg:width="9.3927083333333cm" style:rel-width="100%" svg:height="5.8208333333333cm" style:rel-height="scale"><draw:image xlink:href="Pictures/86f426fa841020a7788c92d6e75523d5.png" xlink:type="simple" xlink:show="embed" xlink:actuate="onLoad"/></draw:frame></text:p>
      <text:p text:style-name="Text_20_body">Renseigner toutes les rubriques, cocher la case et cliquer sur le bouton <text:span text:style-name="Plugin_Keyboard___keyboard">Valider' 'et' 'continuer</text:span>.</text:p>
      <text:p text:style-name="Text_20_body"><draw:frame draw:style-name="mediacenter" draw:name="4" text:anchor-type="paragraph" draw:z-index="4" svg:width="13.573125cm" svg:height="18.415cm"><draw:image xlink:href="Pictures/5f7264418439845c9f3b17394af93b62.png" xlink:type="simple" xlink:show="embed" xlink:actuate="onLoad"/></draw:frame></text:p>
      <text:p text:style-name="Text_20_body">Un mail est envoyé à l'adresse indiquée : surveiller la messagerie et répondre au mail pour activer le compte.</text:p>
      <text:h text:style-name="Heading_20_2" text:outline-level="2"><text:bookmark-start text:name="__RefHeading___premiere_etapecreation_des_comptes_de_test_3"/><text:bookmark-start text:name="premiere_etapecreation_des_comptes_de_test"/>Première étape : Création des comptes de test<text:bookmark-end text:name="__RefHeading___premiere_etapecreation_des_comptes_de_test_3"/><text:bookmark-end text:name="premiere_etapecreation_des_comptes_de_test"/></text:h>
      <text:p text:style-name="Text_20_body">Le <text:span text:style-name="Strong_20_Emphasis">compte développeur Paypal</text:span> permet de créer des comptes acheteur et vendeur fictifs pour tester une solution Paypal de paiement en ligne en simulant des paiements sans verser de fonds.</text:p>
      <text:p text:style-name="Text_20_body">Le bac à sable prend en charge deux types de comptes de test :</text:p>
      <text:p text:style-name="Text_20_body"><text:span text:style-name="Strong_20_Emphasis">Personal</text:span> : représente l'acheteur dans une transaction.<text:span text:style-name="Strong_20_Emphasis">Business</text:span> : représente le vendeur dans une transaction.Les comptes de test Sandbox sont des comptes virtuels qui n'existent que dans l'environnement du bac à sable.</text:p>
      <text:p text:style-name="Text_20_body">Ils représentent des utilisateurs fictifs qui participent à des opérations simulé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tester une transaction PayPal, il faut créer au moins un compte de test <text:span text:style-name="Strong_20_Emphasis">Business</text:span> et un compte de test de test <text:span text:style-name="Strong_20_Emphasis">Personal</text:span>.</text:p><text:p text:style-name="Text_20_body">A la création d'un compte développeur PayPal, le bac à sable crée automatiquement un compte de test <text:span text:style-name="Strong_20_Emphasis">Business</text:span> (nommé <text:span text:style-name="Strong_20_Emphasis">...-facilitator@...</text:span>) et un compte de test de test <text:span text:style-name="Strong_20_Emphasis">Personal</text:span>  (nommé <text:span text:style-name="Strong_20_Emphasis">...-buyer@...</text:span>) avec leurs codes de connexion. Ces comptes peuvent servir de modèle pour les autres comptes de test.</text:p></table:table-cell></table:table-row></table:table></draw:text-box></draw:frame></text:p>
      <text:h text:style-name="Heading_20_3" text:outline-level="3"><text:bookmark-start text:name="__RefHeading___creation_d_un_compte_developpeur_paypal_4"/><text:bookmark-start text:name="creation_d_un_compte_developpeur_paypal"/>Création d’un compte développeur Paypal<text:bookmark-end text:name="__RefHeading___creation_d_un_compte_developpeur_paypal_4"/><text:bookmark-end text:name="creation_d_un_compte_developpeur_paypal"/></text:h>
      <text:p text:style-name="Text_20_body">Aller sur le site <text:a xlink:type="simple" xlink:href="https://developer.paypal.com" text:style-name="Internet_20_link" text:visited-style-name="Visited_20_Internet_20_Link">https://developer.paypal.com</text:a>. Cliquer sur le bouton <text:span text:style-name="Plugin_Keyboard___keyboard">Log' 'In</text:span> en haut à droite :</text:p>
      <text:p text:style-name="Text_20_body"><draw:frame draw:style-name="mediacenter" draw:name="5" text:anchor-type="paragraph" draw:z-index="5" svg:width="9.68375cm" style:rel-width="100%" svg:height="2.1166666666667cm" style:rel-height="scale"><draw:image xlink:href="Pictures/3e1ec4e10d3313950f1feccdfe022352.png" xlink:type="simple" xlink:show="embed" xlink:actuate="onLoad"/></draw:frame></text:p>
      <text:p text:style-name="Text_20_body">Se connecter avec les paramètres du compte Professionnel (voir Pré-requis) en renseignant :</text:p>
      <text:p text:style-name="Text_20_body">adresse mailmot de passecliquer sur le bouton <text:span text:style-name="Plugin_Keyboard___keyboard">Log' 'In</text:span><draw:frame draw:style-name="mediacenter" draw:name="6" text:anchor-type="paragraph" draw:z-index="6" svg:width="10.980208333333cm" svg:height="7.4083333333333cm"><draw:image xlink:href="Pictures/c7a662f1bb4ca414c6f49c92105f3f9d.png" xlink:type="simple" xlink:show="embed" xlink:actuate="onLoad"/></draw:frame></text:p>
      <text:p text:style-name="Text_20_body">Dans la page qui s'ouvre,</text:p>
      <text:p text:style-name="Text_20_body">Cliquer sur <text:span text:style-name="Strong_20_Emphasis">Dashboard</text:span> en hautDans le menu qui apparaît à gauche, cliquer sur <text:span text:style-name="Strong_20_Emphasis">Accounts</text:span> dans le paragraphe <text:span text:style-name="Strong_20_Emphasis">Sandbox</text:span>Deux comptes modèles ont été créés :un compte <text:span text:style-name="Strong_20_Emphasis">Business</text:span>, nommé d'après l'e-mail de connexion avec le suffixe <text:span text:style-name="Strong_20_Emphasis">-facilitator</text:span>, représentant le vendeurun compte <text:span text:style-name="Strong_20_Emphasis">Personal</text:span>, nommé d'après l'e-mail de connexion avec le suffixe <text:span text:style-name="Strong_20_Emphasis">-buyer</text:span>, représentant l'acheteurEn bout de ligne de chaque compte, une icône permet de le dupliquer.<draw:frame draw:style-name="mediacenter" draw:name="7" text:anchor-type="paragraph" draw:z-index="7" svg:width="30.532916666667cm" style:rel-width="100%" svg:height="11.297708333333cm" style:rel-height="scale"><draw:image xlink:href="Pictures/43ededc1e96f878ec57454bc072ae1cf.png" xlink:type="simple" xlink:show="embed" xlink:actuate="onLoad"/></draw:frame></text:p>
      <text:h text:style-name="Heading_20_3" text:outline-level="3"><text:bookmark-start text:name="__RefHeading___creation_d_un_compte_vendeur_fictif_5"/><text:bookmark-start text:name="creation_d_un_compte_vendeur_fictif"/>Création d'un compte vendeur fictif<text:bookmark-end text:name="__RefHeading___creation_d_un_compte_vendeur_fictif_5"/><text:bookmark-end text:name="creation_d_un_compte_vendeur_fictif"/></text:h>
      <text:p text:style-name="Text_20_body">Ce compte est en réalité un sous-compte du compte développeur.</text:p>
      <text:p text:style-name="Text_20_body">Le mieux est de dupliquer le compte modèle.</text:p>
      <text:p text:style-name="Text_20_body">Connecte-vous sur le site <text:a xlink:type="simple" xlink:href="https://developer.paypal.com" text:style-name="Internet_20_link" text:visited-style-name="Visited_20_Internet_20_Link">https://developer.paypal.com</text:a> avec les paramètres du compte développeur PayPal.</text:p>
      <text:p text:style-name="Text_20_body">Cliquez sur l'icône en bout de ligne du compte <text:span text:style-name="Strong_20_Emphasis">-facilitator</text:span> et renseignez :</text:p>
      <text:p text:style-name="Text_20_body">Le prénom et le nom (quelconques)un e-mailun mot de passe<draw:frame draw:style-name="mediacenter" draw:name="8" text:anchor-type="paragraph" draw:z-index="8" svg:width="14.948958333333cm" svg:height="13.49375cm"><draw:image xlink:href="Pictures/c84570a49181ecb17711bb60fa5c0ba4.png" xlink:type="simple" xlink:show="embed" xlink:actuate="onLoad"/></draw:frame></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e-mail n'a pas besoin d'exister mais doit avoir le même domaine que le compte développeur (après l'@)</text:p><text:p text:style-name="Text_20_body">Pour simplifier les tests, utilisez le même mot de passe pour tous les comptes de test (8 caractères, <text:span text:style-name="Strong_20_Emphasis">11111111</text:span> suffit !).</text:p></table:table-cell></table:table-row></table:table></draw:text-box></draw:frame>Le nouveau compte est opérationnel sur le site <text:a xlink:type="simple" xlink:href="http://sandbox.paypal.com" text:style-name="Internet_20_link" text:visited-style-name="Visited_20_Internet_20_Link">http://sandbox.paypal.com</text:a> :</text:p>
      <text:p text:style-name="Text_20_body"><draw:frame draw:style-name="mediacenter" draw:name="9" text:anchor-type="paragraph" draw:z-index="9" svg:width="16.139583333333cm" svg:height="2.3283333333333cm"><draw:image xlink:href="Pictures/ae761bb5b22b5eada5f3c435c8cacabb.png" xlink:type="simple" xlink:show="embed" xlink:actuate="onLoad"/></draw:frame></text:p>
      <text:p text:style-name="Text_20_body">Sur ce site, on se retrouve sur une page Paypal du bac à sable</text:p>
      <text:p text:style-name="Text_20_body"><draw:frame draw:style-name="mediacenter" draw:name="10" text:anchor-type="paragraph" draw:z-index="10" svg:width="25.479375cm" style:rel-width="100%" svg:height="21.563541666667cm" style:rel-height="scale"><draw:image xlink:href="Pictures/9c90f072588d267ce188544d77211aed.png" xlink:type="simple" xlink:show="embed" xlink:actuate="onLoad"/></draw:frame></text:p>
      <text:h text:style-name="Heading_20_3" text:outline-level="3"><text:bookmark-start text:name="__RefHeading___creation_d_un_compte_acheteur_fictif_6"/><text:bookmark-start text:name="creation_d_un_compte_acheteur_fictif"/>Création d'un compte acheteur fictif<text:bookmark-end text:name="__RefHeading___creation_d_un_compte_acheteur_fictif_6"/><text:bookmark-end text:name="creation_d_un_compte_acheteur_fictif"/></text:h>
      <text:p text:style-name="Text_20_body">Créez de même un compte de test <text:span text:style-name="Strong_20_Emphasis">Personal</text:span>, en dupliquant le compte <text:span text:style-name="Strong_20_Emphasis">...-buyer@...</text:span>, qui représentera l'acheteur.</text:p>
      <text:p text:style-name="Text_20_body"><draw:frame draw:style-name="mediacenter" draw:name="11" text:anchor-type="paragraph" draw:z-index="11" svg:width="14.9225cm" svg:height="13.49375cm"><draw:image xlink:href="Pictures/87f1c60b0f9a17f9afbdcc03ca61e615.png" xlink:type="simple" xlink:show="embed" xlink:actuate="onLoad"/></draw:frame></text:p>
      <text:p text:style-name="Text_20_body">Le nouveau compte est déjà opérationnel sur le site <text:a xlink:type="simple" xlink:href="http://sandbox.paypal.com" text:style-name="Internet_20_link" text:visited-style-name="Visited_20_Internet_20_Link">http://sandbox.paypal.com</text:a> :</text:p>
      <text:p text:style-name="Text_20_body"><draw:frame draw:style-name="mediacenter" draw:name="12" text:anchor-type="paragraph" draw:z-index="12" svg:width="31.062083333333cm" style:rel-width="100%" svg:height="2.6458333333333cm" style:rel-height="scale"><draw:image xlink:href="Pictures/52511233bcc67e5133aa154a90e36638.png" xlink:type="simple" xlink:show="embed" xlink:actuate="onLoad"/></draw:frame></text:p>
      <text:h text:style-name="Heading_20_3" text:outline-level="3"><text:bookmark-start text:name="__RefHeading___gestion_des_comptes_du_bac_a_sable_7"/><text:bookmark-start text:name="gestion_des_comptes_du_bac_a_sable"/>Gestion des comptes du bac à sable<text:bookmark-end text:name="__RefHeading___gestion_des_comptes_du_bac_a_sable_7"/><text:bookmark-end text:name="gestion_des_comptes_du_bac_a_sable"/></text:h>
      <text:p text:style-name="Text_20_body">Pour gérer un compte du bac à sable, se connecter au site développeur de PayPal <text:a xlink:type="simple" xlink:href="https://developer.paypal.com/" text:style-name="Internet_20_link" text:visited-style-name="Visited_20_Internet_20_Link">https://developer.paypal.com/</text:a> et accéder à <text:span text:style-name="Strong_20_Emphasis">Applications</text:span> &gt; <text:span text:style-name="Strong_20_Emphasis">Sandbox accounts</text:span>.</text:p>
      <text:p text:style-name="Text_20_body">Pour gérer un compte du bac à sable,</text:p>
      <text:p text:style-name="Text_20_body">cliquer sur sa ligne,puis sur <text:span text:style-name="Strong_20_Emphasis">Profile</text:span> :<draw:frame draw:style-name="mediacenter" draw:name="13" text:anchor-type="paragraph" draw:z-index="13" svg:width="25.056041666667cm" style:rel-width="100%" svg:height="1.8785416666667cm" style:rel-height="scale"><draw:image xlink:href="Pictures/06731d27791143c77c7f2f88d8273088.png" xlink:type="simple" xlink:show="embed" xlink:actuate="onLoad"/></draw:frame></text:p>
      <text:p text:style-name="Text_20_body">La boîte de dialogue <text:span text:style-name="Strong_20_Emphasis">Accounts Details</text:span> s'affiche et permet de visualiser et configurer divers paramètres du compte,</text:p>
      <text:p text:style-name="Text_20_body">en particulier le mot de passe.Cliquer sur <text:span text:style-name="underline">Close</text:span> pour terminer.<draw:frame draw:style-name="mediacenter" draw:name="14" text:anchor-type="paragraph" draw:z-index="14" svg:width="15.054791666667cm" svg:height="10.821458333333cm"><draw:image xlink:href="Pictures/944cd03dc79d82750809cac1fa02fed5.png" xlink:type="simple" xlink:show="embed" xlink:actuate="onLoad"/></draw:frame></text:p>
      <text:p text:style-name="Text_20_body">Pour accepter des cartes de crédit dans les tests, il faut configurer en <text:span text:style-name="Strong_20_Emphasis">Pro</text:span> le compte vendeur fictif :</text:p>
      <text:p text:style-name="Text_20_body">Dans la boîte de dialogue <text:span text:style-name="Strong_20_Emphasis">Accounts Details</text:span>, cliquez sur le lien : <text:span text:style-name="Strong_20_Emphasis">Account type: Upgrade to Pro</text:span>Dans l'écran qui s'ouvre, cliquez sur <text:span text:style-name="Plugin_Keyboard___keyboard">Activer</text:span> <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L'activation en Pro pour un compte vendeur est permanente et ne peut pas être annulée.</text:p><text:p text:style-name="Text_20_body">Pour tester tous les cas de figure, créez autant de comptes vendeur que nécessaire.</text:p></table:table-cell></table:table-row></table:table></draw:text-box></draw:frame>La suppression d'un compte de test Sandbox existant se fait dans la page <text:span text:style-name="Strong_20_Emphasis">Sandbox test accounts</text:span> :</text:p>
      <text:p text:style-name="Text_20_body">Cocher la case dans la colonne de gauche du ou des compte(s) à supprimer.Cliquez sur le bouton <text:span text:style-name="Plugin_Keyboard___keyboard">Delete</text:span>.<draw:frame draw:style-name="mediacenter" draw:name="15" text:anchor-type="paragraph" draw:z-index="15" svg:width="6.5616666666667cm" style:rel-width="100%" svg:height="5.2652083333333cm" style:rel-height="scale"><draw:image xlink:href="Pictures/d56911f7d19de1a1daeb1ae3da2f5ccf.png" xlink:type="simple" xlink:show="embed" xlink:actuate="onLoad"/></draw:frame></text:p>
      <text:p text:style-name="Text_20_body">Un message confirme la suppression des comptes de test.</text:p>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3" text:outline-level="3"><text:bookmark-start text:name="__RefHeading___creation_des_pages_du_site_web_du_vendeur_9"/><text:bookmark-start text:name="creation_des_pages_du_site_web_du_vendeur"/>Création des pages du site web du vendeur :<text:bookmark-end text:name="__RefHeading___creation_des_pages_du_site_web_du_vendeur_9"/><text:bookmark-end text:name="creation_des_pages_du_site_web_du_vendeur"/></text:h>
      <text:p text:style-name="Text_20_body">Pour le site du vendeur, il faut créer 4 pages web :</text:p>
      <text:p text:style-name="Text_20_body">Une page qui contiendra le formulaire de paiement pour acheter le produit ou commander le service.une page qui affichera un message en cas de succès du paiementune page qui affichera un message en cas d'annulation du paiementune page qui traitera le paiement, appelée par PayPal grâce à la requête IPN lorsqu'un paiement est validé.</text:p>
      <text:h text:style-name="Heading_20_4" text:outline-level="4"><text:bookmark-start text:name="__RefHeading___formulaire_de_paiement_10"/><text:bookmark-start text:name="formulaire_de_paiement"/>Formulaire de paiement<text:bookmark-end text:name="__RefHeading___formulaire_de_paiement_10"/><text:bookmark-end text:name="formulaire_de_paiement"/></text:h>
      <text:p text:style-name="Text_20_body">Maintenant que le compte vendeur est opérationnel, nous allons créer un bouton pour vendre un produit. Allez dans l’onglet Merchand Services, et cliquez sur le lien sell single item.</text:p>
      <text:p text:style-name="Text_20_body">Différentes options assez explicites s’offrent à vous, paramétrez donc votre bouton selon vos besoins, les champs principaux étant la Description du produit/service et le prix (à ce titre, pensez à jeter un œil sur la <text:a xlink:type="simple" xlink:href="https://www.paypal-france.fr/marchands/solutions-paiement/tarifs/" text:style-name="Internet_20_link" text:visited-style-name="Visited_20_Internet_20_Link">grille des commissions Paypal</text:a> pour éviter les mauvaises surprises). C’est ici que s’ajoute l’option facultative concernant la redirection vers une URL spécifique de votre site à l’issu du paiement (étape 3 : options avancées)</text:p>
      <text:p text:style-name="Text_20_body">Validez le formulaire en appuyant sur create button puis copiez/collez le code qui s’affiche à l’endroit désiré sur votre site pour y intégrer le bouton.</text:p>
      <text:h text:style-name="Heading_20_3" text:outline-level="3"><text:bookmark-start text:name="__RefHeading___compte_vendeur_fictifactiver_les_notifications_instantanees_de_paiement_ipn_11"/><text:bookmark-start text:name="compte_vendeur_fictifactiver_les_notifications_instantanees_de_paiement_ipn"/>Compte vendeur fictif : activer les notifications Instantanées de paiement (IPN)<text:bookmark-end text:name="__RefHeading___compte_vendeur_fictifactiver_les_notifications_instantanees_de_paiement_ipn_11"/><text:bookmark-end text:name="compte_vendeur_fictifactiver_les_notifications_instantanees_de_paiement_ipn"/></text:h>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luginODTAutoStyle_Paragraph_16">Les notifications Instantanées de paiement (IPN) permettent au site de communiquer avec Paypal, à travers une connexion sécurisée.</text:p><text:p text:style-name="Text_20_body">L’acceptation ou le refus du paiement est communiqué par ce moyen.</text:p></table:table-cell></table:table-row></table:table></draw:text-box></draw:frame>Aller sur le site  du bac à sable : <text:a xlink:type="simple" xlink:href="https://www.sandbox.paypal.com/fr/webapps/mpp/home" text:style-name="Internet_20_link" text:visited-style-name="Visited_20_Internet_20_Link">https://www.sandbox.paypal.com/fr/webapps/mpp/home</text:a>.</text:p>
      <text:p text:style-name="Text_20_body">Se connecter avec le avec l'e-mail et le mot de passe du vendeur fictif. Dans ce compte,</text:p>
      <text:p text:style-name="Text_20_body">Dans l'onglet <text:span text:style-name="Strong_20_Emphasis">Mon compte</text:span>menu <text:span text:style-name="Strong_20_Emphasis">Préférences</text:span>,cliquer sur <text:span text:style-name="Strong_20_Emphasis">Plus d'options</text:span><draw:frame draw:style-name="mediacenter" draw:name="16" text:anchor-type="paragraph" draw:z-index="16" svg:width="26.273125cm" style:rel-width="100%" svg:height="18.123958333333cm" style:rel-height="scale"><draw:image xlink:href="Pictures/3f78ec23a17ad07dda376617695a60c8.png" xlink:type="simple" xlink:show="embed" xlink:actuate="onLoad"/></draw:frame></text:p>
      <text:p text:style-name="Text_20_body">Cliquer sur <text:span text:style-name="Strong_20_Emphasis">Préférences de Notification instantanée de paiement</text:span> :</text:p>
      <text:p text:style-name="Text_20_body"><draw:frame draw:style-name="mediacenter" draw:name="17" text:anchor-type="paragraph" draw:z-index="17" svg:width="21.484166666667cm" style:rel-width="100%" svg:height="15.160625cm" style:rel-height="scale"><draw:image xlink:href="Pictures/2e54aeb973a8581ed883ba7de81a5654.png" xlink:type="simple" xlink:show="embed" xlink:actuate="onLoad"/></draw:frame></text:p>
      <text:p text:style-name="Text_20_body">Cliquer sur le bouton <text:span text:style-name="Plugin_Keyboard___keyboard">Choisir' 'les' 'paramètres' 'IPN</text:span></text:p>
      <text:p text:style-name="Text_20_body"><draw:frame draw:style-name="mediacenter" draw:name="18" text:anchor-type="paragraph" draw:z-index="18" svg:width="21.007916666667cm" style:rel-width="100%" svg:height="13.546666666667cm" style:rel-height="scale"><draw:image xlink:href="Pictures/b725981270585b1b2fda7dc0e144be71.png" xlink:type="simple" xlink:show="embed" xlink:actuate="onLoad"/></draw:frame></text:p>
      <text:p text:style-name="Text_20_body">Enfin,</text:p>
      <text:p text:style-name="Text_20_body">renseigner  une URL de notification (correspondant à l’emplacement du fichier <text:span text:style-name="Strong_20_Emphasis">ipn.php</text:span>, qu’on va voir plus bas). ex: http://www.domain.com/inc/ipn.phpcocher <text:span text:style-name="Strong_20_Emphasis">Recevoir les messages IPN</text:span>et cliquer sur le bouton <text:span text:style-name="Plugin_Keyboard___keyboard">Enregistrer</text:span><draw:frame draw:style-name="mediacenter" draw:name="19" text:anchor-type="paragraph" draw:z-index="19" svg:width="20.902083333333cm" style:rel-width="100%" svg:height="14.2875cm" style:rel-height="scale"><draw:image xlink:href="Pictures/0eee2e9cc13d9ed822e24363cd6fa1e5.png" xlink:type="simple" xlink:show="embed" xlink:actuate="onLoad"/></draw:frame></text:p>
      <text:h text:style-name="Heading_20_2" text:outline-level="2"><text:bookmark-start text:name="__RefHeading___conclusion_12"/><text:bookmark-start text:name="conclusion"/>Conclusion<text:bookmark-end text:name="__RefHeading___conclusion_12"/><text:bookmark-end text:name="conclusion"/></text:h>
      <text:h text:style-name="Heading_20_2" text:outline-level="2"><text:bookmark-start text:name="__RefHeading___problemes_connus_13"/><text:bookmark-start text:name="problemes_connus"/>Problèmes connus<text:bookmark-end text:name="__RefHeading___problemes_connus_13"/><text:bookmark-end text:name="problemes_connus"/></text:h>
      <text:h text:style-name="Heading_20_2" text:outline-level="2"><text:bookmark-start text:name="__RefHeading___voir_aussi_14"/><text:bookmark-start text:name="voir_aussi"/>Voir aussi<text:bookmark-end text:name="__RefHeading___voir_aussi_14"/><text:bookmark-end text:name="voir_aussi"/></text:h>
      <text:a xlink:type="simple" xlink:href="https://developer.paypal.com/docs/classic/lifecycle/ug_sandbox/" text:style-name="Internet_20_link" text:visited-style-name="Visited_20_Internet_20_Link">https://developer.paypal.com/docs/classic/lifecycle/ug_sandbox/</text:a>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59:13</meta:creation-date>
    <dc:creator>Generated</dc:creator>
    <dc:date>2026-09-08T12::59:13</dc:date>
    <dc:language>en-US</dc:language>
    <meta:editing-cycles>1</meta:editing-cycles>
    <meta:editing-duration>PT0S</meta:editing-duration>
    <dc:title>tutoriel:paypal:test:start</dc:title>
  </office:meta>
</office:document-meta>
</file>