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35afc28f028493bf6460b5a2b7e917.png"/>
  <manifest:file-entry manifest:media-type="image/jpeg" manifest:full-path="Pictures/55366cf857a35d04231bfa8598e2ef94.jpg"/>
  <manifest:file-entry manifest:media-type="image/jpeg" manifest:full-path="Pictures/5355944344b311852889bfbbfbd6a682.jpg"/>
  <manifest:file-entry manifest:media-type="image/jpeg" manifest:full-path="Pictures/b8f7b6ed168459e427241162d16fc720.jpg"/>
  <manifest:file-entry manifest:media-type="image/jpeg" manifest:full-path="Pictures/7cf42d0f1a9f69afd0df3b4c962c8bd6.jpg"/>
  <manifest:file-entry manifest:media-type="image/jpeg" manifest:full-path="Pictures/f8d46e449252b917351b12b6d25dd5db.jpg"/>
  <manifest:file-entry manifest:media-type="image/jpeg" manifest:full-path="Pictures/39f9382ef8fc80ae61338b1de0ea1b07.jpg"/>
  <manifest:file-entry manifest:media-type="image/jpeg" manifest:full-path="Pictures/46b8574cb00cdb9d706c1c878f9307d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de_7a10:start"/><text:bookmark-start text:name="__RefHeading___mise_a_jour_windows_7_vers_windows_10_gratuitement_1"/><text:bookmark-start text:name="mise_a_jour_windows_7_vers_windows_10_gratuitement"/>Mise à jour Windows 7 vers Windows 10 gratuitement<text:bookmark-end text:name="__RefHeading___mise_a_jour_windows_7_vers_windows_10_gratuitement_1"/><text:bookmark-end text:name="mise_a_jour_windows_7_vers_windows_10_gratuitement"/></text:h>
      <text:p text:style-name="Text_20_body">Le support étendu de Windows 7 a pris fin le 14 janvier 2020. Cela signifie que Microsoft ne fera plus de mise à jour de sécurité pour Windows 7.</text:p>
      <text:p text:style-name="Text_20_body">Vous pouvez mettre à jour gratuitement votre version de Windows 7 vers une version plus récente comme Windows 10.</text:p>
      <text:p text:style-name="Text_20_body">Lors de cette mise à jour, vous pourrez choisir :</text:p>
      <text:p text:style-name="Text_20_body">de ne rien conserverou au contraire de conserver l’ensemble de vos données et application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configuration minimale pour Windows 10 :</text:p>
      <text:p text:style-name="Text_20_body">Processeur : 1 GHz ou plusMémoire vive : 1 Go (32 bits) ou 2 Go (64 bits).Espace disque disponible : 16 Go (32 bits) ou 32 Go (64 bits)Résolution d’écran minimum : 800 × 600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z l’outil de mise à jour de Microsoft :<text:a xlink:type="simple" xlink:href="https://www.microsoft.com/fr-fr/software-download/windows10" text:style-name="Internet_20_link" text:visited-style-name="Visited_20_Internet_20_Link">https://www.microsoft.com/fr-fr/software-download/windows10</text:a>Exécutez-l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Le programme analyse votre machine et vous propose de créer un support d’installation ou de mettre à niveau votre ordinateur. Cliquez sur <text:span text:style-name="Strong_20_Emphasis">Mettre à niveau ce PC maintenant</text:span> :<draw:frame draw:style-name="mediacenter" draw:name="0" text:anchor-type="paragraph" draw:z-index="0" svg:width="10.583333333333cm" svg:height="8.2962570621469cm"><draw:image xlink:href="Pictures/f035afc28f028493bf6460b5a2b7e917.png" xlink:type="simple" xlink:show="embed" xlink:actuate="onLoad"/></draw:frame>Le programme de mise à niveau télécharge la dernière version de Windows 10 ; cela prend un certain temps...Une fois le téléchargement terminé, Microsoft vous propose par défaut de garder vos données et applications. Si vous souhaitez un autre mode d’installation, cliquez sur <text:span text:style-name="Strong_20_Emphasis">Modifier les éléments à conserver</text:span><draw:frame draw:style-name="mediacenter" draw:name="1" text:anchor-type="paragraph" draw:z-index="1" svg:width="10.583333333333cm" svg:height="8.2813088512241cm"><draw:image xlink:href="Pictures/55366cf857a35d04231bfa8598e2ef94.jpg" xlink:type="simple" xlink:show="embed" xlink:actuate="onLoad"/></draw:frame>Ainsi, vous aurez trois possibilités (faites votre choix puis cliquez sur <text:span text:style-name="Strong_20_Emphasis">Suivant</text:span>) :Conserver les fichiers personnels et applicationsConserver uniquement les fichiers personnelsTout supprimer (Vous ne garder ni vos données ni vos applications)<draw:frame draw:style-name="mediacenter" draw:name="2" text:anchor-type="paragraph" draw:z-index="2" svg:width="10.583333333333cm" svg:height="8.2813088512241cm"><draw:image xlink:href="Pictures/5355944344b311852889bfbbfbd6a682.jpg" xlink:type="simple" xlink:show="embed" xlink:actuate="onLoad"/></draw:frame>Le programme de migration recherche les dernières mises à jour :<draw:frame draw:style-name="mediacenter" draw:name="3" text:anchor-type="paragraph" draw:z-index="3" svg:width="10.583333333333cm" svg:height="8.2813088512241cm"><draw:image xlink:href="Pictures/b8f7b6ed168459e427241162d16fc720.jpg" xlink:type="simple" xlink:show="embed" xlink:actuate="onLoad"/></draw:frame>Et c’est parti pour l’installation de Windows 10 ! L’opération peut prendre du temps et il y aura plusieurs redémarrages de l'ordinateur lors de l’opération :<draw:frame draw:style-name="mediacenter" draw:name="4" text:anchor-type="paragraph" draw:z-index="4" svg:width="10.583333333333cm" svg:height="7.9375cm"><draw:image xlink:href="Pictures/7cf42d0f1a9f69afd0df3b4c962c8bd6.jpg" xlink:type="simple" xlink:show="embed" xlink:actuate="onLoad"/></draw:frame><draw:frame draw:style-name="mediacenter" draw:name="5" text:anchor-type="paragraph" draw:z-index="5" svg:width="10.583333333333cm" svg:height="7.9375cm"><draw:image xlink:href="Pictures/f8d46e449252b917351b12b6d25dd5db.jpg" xlink:type="simple" xlink:show="embed" xlink:actuate="onLoad"/></draw:frame>Une fois la mise à jour vers Windows 10 terminée, vous arrivez sur la configuration de Windows 10. Suivez le guide et vous devriez maintenant être sous Windows 10 !<draw:frame draw:style-name="mediacenter" draw:name="6" text:anchor-type="paragraph" draw:z-index="6" svg:width="10.583333333333cm" svg:height="7.9375cm"><draw:image xlink:href="Pictures/39f9382ef8fc80ae61338b1de0ea1b07.jpg" xlink:type="simple" xlink:show="embed" xlink:actuate="onLoad"/></draw:frame>Et c'est fait !<draw:frame draw:style-name="mediacenter" draw:name="7" text:anchor-type="paragraph" draw:z-index="7" svg:width="10.583333333333cm" svg:height="7.9375cm"><draw:image xlink:href="Pictures/46b8574cb00cdb9d706c1c878f9307df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list text:style-name="List_20_1" text:continue-numbering="false">
        <text:list-item>
          <text:p text:style-name="LastListParagraph_List_20_1_Content_First"><text:span text:style-name="PluginODTAutoStyle_Text_1">?? Ce PC ne peut pas exécuter Windows 10, Cas de la carte graphique NVIDIA GeForce 7600 GT</text:span></text:p>
          <text:line-break/>
        </text:list-item>
      </text:list>
      <text:line-break/>
      <text:p text:style-name="Text_20_body">!!!  Le problème est que l'affichage utilise le pilote Microsoft de base, avec une résolution max de 1280x ...</text:p>
      <text:p text:style-name="Text_20_body">Pour résoudre cela, téléchargez sur la page de Nvidia <text:a xlink:type="simple" xlink:href="http://www.nvidia.fr/Download/index.aspx?lang=fr" text:style-name="Internet_20_link" text:visited-style-name="Visited_20_Internet_20_Link">http://www.nvidia.fr/Download/index.aspx?lang=fr</text:a> le dernier pilote pour la 7600 GT et pour Windows 8.</text:p>
      <text:p text:style-name="Text_20_body">Installez le pilote qui s'installe sur le système Windows 10 sans aucun problème.</text:p>
      <text:p text:style-name="Text_20_body">La résolution 1920×1080 est rétablie !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tech2tech.fr/fin-de-windows-7-comment-passer-facilement-sur-windows-10/" text:style-name="Internet_20_link" text:visited-style-name="Visited_20_Internet_20_Link">https://www.tech2tech.fr/fin-de-windows-7-comment-passer-facilement-sur-windows-10/</text:a></text:p>
      <text:p text:style-name="Horizontal_20_Line"/>
      <text:p text:style-name="Text_20_body"><text:span text:style-name="Emphasis">Basé sur &lt;&lt; <text:a xlink:type="simple" xlink:href="https://www.tech2tech.fr/fin-de-windows-7-comment-passer-facilement-sur-windows-10/" text:style-name="Internet_20_link" text:visited-style-name="Visited_20_Internet_20_Link">Article</text:a> &gt;&gt; par Mikaël Guiller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9:28</meta:creation-date>
    <dc:creator>Generated</dc:creator>
    <dc:date>2026-09-08T12::19:28</dc:date>
    <dc:language>en-US</dc:language>
    <meta:editing-cycles>1</meta:editing-cycles>
    <meta:editing-duration>PT0S</meta:editing-duration>
    <dc:title>tutoriel:os:windows:de_7a10:start</dc:title>
  </office:meta>
</office:document-meta>
</file>