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fc3849c16473e06d733ec77cd09ad440.png"/>
  <manifest:file-entry manifest:media-type="image/png" manifest:full-path="Pictures/dd7befd2c73a34fec6769238acd04d8d.png"/>
  <manifest:file-entry manifest:media-type="image/png" manifest:full-path="Pictures/4cc210491784695abc40a002e5882af2.png"/>
  <manifest:file-entry manifest:media-type="image/png" manifest:full-path="Pictures/cec50e77c59867c527eab22c7e14b46d.png"/>
  <manifest:file-entry manifest:media-type="image/png" manifest:full-path="Pictures/bddefbf86d66c065f5a4e2b8f29c106c.png"/>
  <manifest:file-entry manifest:media-type="image/png" manifest:full-path="Pictures/b070cc5b49ca993a2b1d7dd2a56233cb.png"/>
  <manifest:file-entry manifest:media-type="image/png" manifest:full-path="Pictures/2b3e7942bad33d86ccff247a55d9ae5e.png"/>
  <manifest:file-entry manifest:media-type="image/png" manifest:full-path="Pictures/13227c98e8a4194ff30423bd9430e7d0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" style:family="table">
      <style:table-properties table:align="center" fo:margin-right="auto" fo:margin-bottom="18pt" fo:margin-left="auto" style:rel-width="100%" style:width="289.134pt"/>
    </style:style>
    <style:style style:name="odt_auto_style_table_column_1_1" style:family="table-column">
      <style:table-column-properties style:column-width="289.134pt"/>
    </style:style>
    <style:style style:name="PluginODTAutoStyle_TableCell_3" style:family="table-cell">
      <style:table-cell-properties style:vertical-align="middle" fo:padding="0.3cm" fo:border="none"/>
    </style:style>
    <style:style style:name="PluginODTAutoStyle_Paragraph_4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os:windows:10:sansechec:start"/><text:bookmark-start text:name="__RefHeading___windows_10demarrer_votre_ordinateur_en_mode_sans_echec_1"/><text:bookmark-start text:name="windows_10demarrer_votre_ordinateur_en_mode_sans_echec"/>Windows 10 : Démarrer votre ordinateur en mode sans échec<text:bookmark-end text:name="__RefHeading___windows_10demarrer_votre_ordinateur_en_mode_sans_echec_1"/><text:bookmark-end text:name="windows_10demarrer_votre_ordinateur_en_mode_sans_echec"/></text:h>
      <text:p text:style-name="Text_20_body">Le mode sans échec démarre Windows dans un état de base, utilisant un nombre limité de fichiers et de lecteurs.</text:p>
      <text:p text:style-name="Text_20_body">Si un problème ne se produit pas en mode sans échec, cela signifie que les paramètres par défaut et les pilotes de périphériques de base ne sont pas à l’origine du problème.</text:p>
      <text:p text:style-name="Text_20_body">En mode sans échec, vous pouvez affiner la source d’un problème et cela peut vous aider à résoudre des problèmes sur votre ordinateur.</text:p>
      <text:p text:style-name="Text_20_body">Il existe deux versions du mode sans échec :</text:p>
      <text:p text:style-name="Text_20_body">le <text:span text:style-name="Strong_20_Emphasis">Mode sans échec</text:span>et le <text:span text:style-name="Strong_20_Emphasis">Mode sans échec avec prise en charge réseau</text:span> qui ajoute les pilotes et services réseau dont vous avez besoin pour accéder à Internet et aux autres ordinateurs de votre réseau.</text:p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premiere_etape_3"/><text:bookmark-start text:name="premiere_etape"/>Première étape<text:bookmark-end text:name="__RefHeading___premiere_etape_3"/><text:bookmark-end text:name="premiere_etape"/></text:h>
      <text:p text:style-name="Text_20_body">Choisissez dans les sections suivantes la procédure pour démarrer votre PC en mode sans échec depuis les Paramètres, l’écran de connexion ou un écran noir ou vide.</text:p>
      <text:h text:style-name="Heading_20_2" text:outline-level="2"><text:bookmark-start text:name="__RefHeading___autres_etapes_4"/><text:bookmark-start text:name="autres_etapes"/>Autres étapes<text:bookmark-end text:name="__RefHeading___autres_etapes_4"/><text:bookmark-end text:name="autres_etapes"/></text:h>
      <text:h text:style-name="Heading_20_3" text:outline-level="3"><text:bookmark-start text:name="__RefHeading___premiere_methodedans_les_parametres_5"/><text:bookmark-start text:name="premiere_methodedans_les_parametres"/>Première méthode : dans les paramètres<text:bookmark-end text:name="__RefHeading___premiere_methodedans_les_parametres_5"/><text:bookmark-end text:name="premiere_methodedans_les_parametres"/></text:h>
      <text:p text:style-name="Text_20_body"><text:span text:style-name="Strong_20_Emphasis">Appuyez sur la touche <text:span text:style-name="Plugin_Keyboard___keyboard">Super</text:span>+<text:span text:style-name="Plugin_Keyboard___keyboard">I</text:span></text:span> (logo Windows + I) de votre clavier pour ouvrir les ParamètresSi cela ne fonctionne pas, cliquez sur le bouton <text:span text:style-name="Plugin_Keyboard___keyboard">Démarrer</text:span> , puis sélectionnez <text:span text:style-name="Strong_20_Emphasis">paramètres</text:span>.Sélectionnez <text:span text:style-name="Strong_20_Emphasis">Mise à jour et sécurité</text:span> :<draw:frame draw:style-name="mediacenter" draw:name="0" text:anchor-type="paragraph" draw:z-index="0" svg:width="10.583333333333cm" svg:height="8.3676108374384cm"><draw:image xlink:href="Pictures/fc3849c16473e06d733ec77cd09ad440.png" xlink:type="simple" xlink:show="embed" xlink:actuate="onLoad"/></draw:frame><text:span text:style-name="Strong_20_Emphasis">Mise à jour et sécurité</text:span> : Récupération :<draw:frame draw:style-name="mediacenter" draw:name="1" text:anchor-type="paragraph" draw:z-index="1" svg:width="10.583333333333cm" svg:height="20.805124223602cm"><draw:image xlink:href="Pictures/dd7befd2c73a34fec6769238acd04d8d.png" xlink:type="simple" xlink:show="embed" xlink:actuate="onLoad"/></draw:frame><text:span text:style-name="Strong_20_Emphasis">Récupération</text:span> : sélectionnez <text:span text:style-name="Plugin_Keyboard___keyboard">Redémarrer maintenant</text:span> :<draw:frame draw:style-name="mediacenter" draw:name="2" text:anchor-type="paragraph" draw:z-index="2" svg:width="10.583333333333cm" svg:height="8.3838630806846cm"><draw:image xlink:href="Pictures/4cc210491784695abc40a002e5882af2.png" xlink:type="simple" xlink:show="embed" xlink:actuate="onLoad"/></draw:frame>L'ordinateur redémarre<text:span text:style-name="Strong_20_Emphasis">Choisir une option</text:span>, sélectionnez Dépannage :<draw:frame draw:style-name="mediacenter" draw:name="3" text:anchor-type="paragraph" draw:z-index="3" svg:width="10.583333333333cm" svg:height="11.545454545455cm"><draw:image xlink:href="Pictures/cec50e77c59867c527eab22c7e14b46d.png" xlink:type="simple" xlink:show="embed" xlink:actuate="onLoad"/></draw:frame><text:span text:style-name="Strong_20_Emphasis">Résolution des problèmes</text:span> : sélectionnez Options avancées<draw:frame draw:style-name="mediacenter" draw:name="4" text:anchor-type="paragraph" draw:z-index="4" svg:width="10.583333333333cm" svg:height="6.1074964639321cm"><draw:image xlink:href="Pictures/bddefbf86d66c065f5a4e2b8f29c106c.png" xlink:type="simple" xlink:show="embed" xlink:actuate="onLoad"/></draw:frame><text:span text:style-name="Strong_20_Emphasis">Options avancées</text:span> : sélectionnez Paramètres :<draw:frame draw:style-name="mediacenter" draw:name="5" text:anchor-type="paragraph" draw:z-index="5" svg:width="10.583333333333cm" svg:height="6.3570243362832cm"><draw:image xlink:href="Pictures/b070cc5b49ca993a2b1d7dd2a56233cb.png" xlink:type="simple" xlink:show="embed" xlink:actuate="onLoad"/></draw:frame><text:span text:style-name="Strong_20_Emphasis">Paramètres</text:span> : cliquez sur <text:span text:style-name="Plugin_Keyboard___keyboard">Redémarrer</text:span> :<draw:frame draw:style-name="mediacenter" draw:name="6" text:anchor-type="paragraph" draw:z-index="6" svg:width="10.583333333333cm" svg:height="5.297619047619cm"><draw:image xlink:href="Pictures/2b3e7942bad33d86ccff247a55d9ae5e.png" xlink:type="simple" xlink:show="embed" xlink:actuate="onLoad"/></draw:frame>L'ordinateur redémarre. Vous serez peut-être invité à entrer votre clé de récupération BitLocker.<text:span text:style-name="Strong_20_Emphasis">Paramètres de démarrage</text:span> :<draw:frame draw:style-name="mediacenter" draw:name="7" text:anchor-type="paragraph" draw:z-index="7" svg:width="10.583333333333cm" svg:height="9.7692307692308cm"><draw:image xlink:href="Pictures/13227c98e8a4194ff30423bd9430e7d0.png" xlink:type="simple" xlink:show="embed" xlink:actuate="onLoad"/></draw:frame> Tapez 4, 5 ou 6 selon le mode de démarrage sans échec voulu :<text:span text:style-name="Plugin_Keyboard___keyboard">4</text:span> ou <text:span text:style-name="Plugin_Keyboard___keyboard">F4</text:span> pour démarrer votre ordinateur en mode sans échec<text:span text:style-name="Plugin_Keyboard___keyboard">5</text:span> ou <text:span text:style-name="Plugin_Keyboard___keyboard">F5</text:span> pour utiliser Internet (mode sans échec avec prise en charge réseau)</text:p>
      <text:h text:style-name="Heading_20_3" text:outline-level="3"><text:bookmark-start text:name="__RefHeading___deuxieme_methodedepuis_l_ecran_de_connexion_6"/><text:bookmark-start text:name="deuxieme_methodedepuis_l_ecran_de_connexion"/>Deuxième méthode : depuis l'écran de connexion<text:bookmark-end text:name="__RefHeading___deuxieme_methodedepuis_l_ecran_de_connexion_6"/><text:bookmark-end text:name="deuxieme_methodedepuis_l_ecran_de_connexion"/></text:h>
      <text:p text:style-name="Text_20_body">Si vous ne pouvez pas ouvrir les Paramètres pour passer en mode sans échec, redémarrez votre appareil à partir de l’écran de connexion Windows.</text:p>
      <text:p text:style-name="Text_20_body">Sur l’écran de connexion Windows, appuyez de façon prolongée sur la touche Maj tout en sélectionnant Marche/Arrêt  &gt; RedémarrerVous retrouvez l'étape 5 <text:span text:style-name="Strong_20_Emphasis">Choisir une option</text:span> de la méthode précédente, continuez de même.</text:p>
      <text:h text:style-name="Heading_20_3" text:outline-level="3"><text:bookmark-start text:name="__RefHeading___troisieme_methodedepuis_un_ecran_noir_ou_vide_7"/><text:bookmark-start text:name="troisieme_methodedepuis_un_ecran_noir_ou_vide"/>Troisième méthode : depuis un écran noir ou vide<text:bookmark-end text:name="__RefHeading___troisieme_methodedepuis_un_ecran_noir_ou_vide_7"/><text:bookmark-end text:name="troisieme_methodedepuis_un_ecran_noir_ou_vide"/></text:h>
      <text:p text:style-name="Text_20_body"><draw:frame draw:style-name="PluginODTAutoStyle_Frame_1_text_frame" draw:name="Frame1" text:anchor-type="paragraph" svg:width="289.134pt" draw:z-index="0" svg:min-height="1cm"><draw:text-box><table:table table:style-name="PluginODTAutoStyle_Table_2"><table:table-column table:style-name="odt_auto_style_table_column_1_1"/><table:table-row><table:table-cell office:value-type="string" table:style-name="PluginODTAutoStyle_TableCell_3"><text:p text:style-name="PluginODTAutoStyle_Paragraph_4">Si vous avez chiffré votre périphérique, vous aurez besoin de votre clé BitLocker pour démarrer en mode sans échec.</text:p></table:table-cell></table:table-row></table:table></draw:text-box></draw:frame><text:span text:style-name="Strong_20_Emphasis">Maintenez le bouton Marche/Arrêt enfoncé durant 10 secondes</text:span> afin d’éteindre votre périphérique.<text:span text:style-name="Strong_20_Emphasis">Réappuyez sur le bouton Marche/Arrêt</text:span> pour allumer votre périphérique.<text:span text:style-name="Strong_20_Emphasis">Dès le premier signe de démarrage de Windows (par exemple, certains périphériques affichent le logo du fabricant au redémarrage) maintenez le bouton Marche/Arrêt enfoncé pendant 10 secondes</text:span> pour éteindre votre périphérique.<text:span text:style-name="Strong_20_Emphasis">Réappuyez sur le bouton Marche/Arrêt</text:span> pour allumer votre périphérique.<text:span text:style-name="Strong_20_Emphasis">Lorsque Windows redémarre, maintenez le bouton Marche/Arrêt enfoncé pendant 10 secondes</text:span> pour éteindre votre périphérique.<text:span text:style-name="Strong_20_Emphasis">Réappuyez sur le bouton Marche/Arrêt</text:span> pour allumer votre périphérique.<text:span text:style-name="Strong_20_Emphasis">Autorisez le redémarrage complet de votre appareil</text:span>. Vous vous retrouvez à l'étape 5</text:p>
      <text:h text:style-name="Heading_20_2" text:outline-level="2"><text:bookmark-start text:name="__RefHeading___conclusion_8"/><text:bookmark-start text:name="conclusion"/>Conclusion<text:bookmark-end text:name="__RefHeading___conclusion_8"/><text:bookmark-end text:name="conclusion"/></text:h>
      <text:h text:style-name="Heading_20_2" text:outline-level="2"><text:bookmark-start text:name="__RefHeading___problemes_connus_9"/><text:bookmark-start text:name="problemes_connus"/>Problèmes connus<text:bookmark-end text:name="__RefHeading___problemes_connus_9"/><text:bookmark-end text:name="problemes_connus"/></text:h>
      <text:h text:style-name="Heading_20_2" text:outline-level="2"><text:bookmark-start text:name="__RefHeading___voir_aussi_10"/><text:bookmark-start text:name="voir_aussi"/>Voir aussi<text:bookmark-end text:name="__RefHeading___voir_aussi_10"/><text:bookmark-end text:name="voir_aussi"/></text:h>
      <text:p text:style-name="Text_20_body"><text:span text:style-name="Strong_20_Emphasis">(fr)</text:span> <text:a xlink:type="simple" xlink:href="https://support.microsoft.com/fr-fr/windows/d%C3%A9marrer-votre-ordinateur-en-mode-sans-%C3%A9chec-dans-windows-10-92c27cff-db89-8644-1ce4-b3e5e56fe234" text:style-name="Internet_20_link" text:visited-style-name="Visited_20_Internet_20_Link">https://support.microsoft.com/fr-fr/windows/d%C3%A9marrer-votre-ordinateur-en-mode-sans-%C3%A9chec-dans-windows-10-92c27cff-db89-8644-1ce4-b3e5e56fe234</text:a></text:p>
      <text:p text:style-name="Horizontal_20_Line"/>
      <text:p text:style-name="Text_20_body"><text:span text:style-name="Emphasis">Basé sur &lt;&lt; <text:a xlink:type="simple" xlink:href="https://support.microsoft.com/fr-fr/windows/d%C3%A9marrer-votre-ordinateur-en-mode-sans-%C3%A9chec-dans-windows-10-92c27cff-db89-8644-1ce4-b3e5e56fe234" text:style-name="Internet_20_link" text:visited-style-name="Visited_20_Internet_20_Link">Démarrer votre ordinateur en mode sans échec dans Windows 10</text:a> &gt;&gt; par support.microsoft.com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class="Plugin Keyboard" style:name="Plugin_Keyboard" style:display-name="Plugin Keyboard" style:family="text">
</style:style>
    <style:style style:parent-style-name="Plugin_Keyboard" style:name="Plugin_Keyboard___keyboard" style:display-name="Keyboard" style:family="text">
      <style:text-properties fo:color="#333333" fo:background-color="#FFFFFF" fo:padding-left="0.8pt" fo:padding-top="0pt" fo:padding-right="1.6pt" fo:padding-bottom="0pt" style:vertical-align="top" fo:font-family="sans-serif" fo:border-top="1pt solid #cfcfcf" fo:border-right="2pt solid #666666" fo:border-bottom="2pt solid #666666" fo:border-left="1pt solid #cfcfcf"/>
    </style:style>
    <style:style style:parent-style-name="Plugin_Keyboard" style:name="Plugin_Keyboard___keyboard_keypress" style:display-name="Keypress" style:family="text">
      <style:text-properties fo:background-color="#f9f9f9" fo:background-image="linear-gradient(to bottom,#eee,#f9f9f9,#eee)" fo:padding="1.2pt 3.6pt" fo:padding-top="1.2pt" fo:padding-bottom="1.2pt" fo:padding-right="3.6pt" fo:padding-left="3.6pt" fo:font-size="10.2pt" fo:border="1pt solid #aaaaaa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" style:family="table">
      <style:table-properties table:align="center" fo:margin-right="auto" fo:margin-bottom="18pt" fo:margin-left="auto" style:rel-width="100%" style:width="289.134pt"/>
    </style:style>
    <style:style style:name="odt_auto_style_table_column_1_1" style:family="table-column">
      <style:table-column-properties style:column-width="289.134pt"/>
    </style:style>
    <style:style style:name="PluginODTAutoStyle_TableCell_3" style:family="table-cell">
      <style:table-cell-properties style:vertical-align="middle" fo:padding="0.3cm" fo:border="none"/>
    </style:style>
    <style:style style:name="PluginODTAutoStyle_Paragraph_4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08T12::20:04</meta:creation-date>
    <dc:creator>Generated</dc:creator>
    <dc:date>2026-09-08T12::20:04</dc:date>
    <dc:language>en-US</dc:language>
    <meta:editing-cycles>1</meta:editing-cycles>
    <meta:editing-duration>PT0S</meta:editing-duration>
    <dc:title>tutoriel:os:windows:10:sansechec:start</dc:title>
  </office:meta>
</office:document-meta>
</file>