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ba336132799f717124ed5e11a8d7e28.png"/>
  <manifest:file-entry manifest:media-type="image/png" manifest:full-path="Pictures/ea69fd0ef1ebf5accfd0cca1c9030472.png"/>
  <manifest:file-entry manifest:media-type="image/png" manifest:full-path="Pictures/e5e680a093e32290d49aba94ac8e8acf.png"/>
  <manifest:file-entry manifest:media-type="image/png" manifest:full-path="Pictures/297f64a85940ae574bf420577ab27137.png"/>
  <manifest:file-entry manifest:media-type="image/png" manifest:full-path="Pictures/025beaba37bbc289a9bc29482bb9ce27.png"/>
  <manifest:file-entry manifest:media-type="image/png" manifest:full-path="Pictures/280bba1f10da252f4bda45fc48a54a6e.png"/>
  <manifest:file-entry manifest:media-type="image/png" manifest:full-path="Pictures/7e5c6403382cfed26f3862bdf775c49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os:windows:10:install:start"/><text:bookmark-start text:name="__RefHeading___installer_windows_10_1"/><text:bookmark-start text:name="installer_windows_10"/>Installer Windows 10<text:bookmark-end text:name="__RefHeading___installer_windows_10_1"/><text:bookmark-end text:name="installer_windows_10"/></text:h>
      <text:p text:style-name="Text_20_body">Ce document montre comment installer Windows 10 de a à z.</text:p>
      <text:p text:style-name="Text_20_body">On va faire une installation clean, pas une mise à jour : on va installer windows depuis rien.</text:p>
      <text:h text:style-name="Heading_20_2" text:outline-level="2"><text:bookmark-start text:name="__RefHeading___pre-requis_2"/><text:bookmark-start text:name="pre-requis"/>Pré-requis<text:bookmark-end text:name="__RefHeading___pre-requis_2"/><text:bookmark-end text:name="pre-requis"/></text:h>
      <text:p text:style-name="Text_20_body">Une clé bootable Windows 10 (voir <text:a xlink:type="simple" xlink:href="https://www.nfrappe.fr/doc/doku.php?id=tutoriel:os:windows:10:cleusb:start" text:style-name="Internet_20_link" text:visited-style-name="Visited_20_Internet_20_Link">Créer une Clé USB Windows 10</text:a>Sauvegardez vos données sur un autre disque dur ou support externe (on va tout supprimer)</text:p>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Placez votre clé USB dans un port de votre pc éteint (de préférence un port de la carte mère, évitez les ports à l'avant)Lancez le pc et faites-le démarrer sur la clé (soit directement soit avec une touche indiquée sur le premier écran</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 le boot menu accessible quand vous matraquer littéralement vous appuyez vous lancer à peine votre pc vous êtes sur le clavier d'appuyer sur la touche f est normalement il ya un menu qui va apparaître qui vous permet de sélectionner entre tous les disques durs et la clé usb vous avez donc là vous devriez voir votre clé usb peu importe le nom qu'elle l'a a donc repéré non qu'elle l'a et trouver là donc c'est voyez que windows lui a remis un don spécial chez moi je les retire et j'oubliais mais windows ou amis annonce spéciale vous pouvez renommer ce nom là d'ailleurs c'est pas très grave pour les appeler windaube ou autre chose et bien chercher cette clé la démarrer dessus et normalement vous devriez vous aussi atteindre l'écran de d'installation windows j'en arrive et si toutefois ça ne marche toujours pas un truc vous pouvez faire c'est changer de l'ordre de boot par contre ça c'est un petit peu plus embêtant mais essayer de trouver le bouton menu pour votre carte mère c'est peut-être dans c'est certainement dans le manuel donc sortait le manuel vous pouvez le trouver en ligne si vous n'avez plus forme physique regarder dedans regarder le moment où il parle du boot menu pour faire un contrôle f et un pdf est juste taper bo ôté et chercher un truc qui parle de boot menu qu'elle touche il faut y accéder parce que sur la plupart des pc cf mai certains pc ça peut être f donc voilà une fois que vous avez trouvé que vous avez démarré sur votre clé usb par contre nous en arrière vous allez on arrivait à aux mêmes trucs que moi donc je vais comme j'ai dit redémarrer ma machine virtuelle moi donc je vais l'installer j'avais un pc sur lequel d'installer mais j'avais du mal à le capturer donc voyez moi j'ai aussi un boot menu on l'avait un petit peu avant il me proposait d'appliquer sur l'a donc j'ai deux options moi parce que j'ai fait une version bits st donc la plupart du temps c'est mener l'assaut navigue avec le clavier pour information nous vous naviguez avec les flèches du clavier vous appuyez sur enter moi je vais installer en version bits c'est normalement vous vous seriez vous aurez atteindre allemand cet écran là vous voyez donc un petit une petite barre de chargement windows avec le logo donc c'est là où vous devez atterrir si vous n'êtes pas atterri là dessus je vous dis allez voir comment atteindre le bout de menus sur votre pc et démarrer sur la clé usb ok j'ai mis un peu plus grand pour l'installation donc on est normalement tout sur cet écran là si tu vois bien et on a différents shows alors</text:p></table:table-cell></table:table-row></table:table></draw:text-box></draw:frame>Démarrez sur le CD.Choisissez la <text:span text:style-name="Strong_20_Emphasis">langue</text:span>, le <text:span text:style-name="Strong_20_Emphasis">format horaire et monétaire</text:span> et le <text:span text:style-name="Strong_20_Emphasis">clavier</text:span> et cliquez sur <text:span text:style-name="Plugin_Keyboard___keyboard">Suivant</text:span> :<draw:frame draw:style-name="mediacenter" draw:name="0" text:anchor-type="paragraph" draw:z-index="0" svg:width="10.583333333333cm" svg:height="7.8560237709346cm"><draw:image xlink:href="Pictures/1ba336132799f717124ed5e11a8d7e28.png" xlink:type="simple" xlink:show="embed" xlink:actuate="onLoad"/></draw:frame>Démarrez l'installation en cliquant sur <text:span text:style-name="Strong_20_Emphasis"><text:span text:style-name="Plugin_Keyboard___keyboard">Installer maintenant</text:span></text:span> :<draw:frame draw:style-name="mediacenter" draw:name="1" text:anchor-type="paragraph" draw:z-index="1" svg:width="10.583333333333cm" svg:height="7.8344155844156cm"><draw:image xlink:href="Pictures/ea69fd0ef1ebf5accfd0cca1c9030472.png" xlink:type="simple" xlink:show="embed" xlink:actuate="onLoad"/></draw:frame>Renseignez le code d'activation et cliquez sur <text:span text:style-name="Plugin_Keyboard___keyboard">Suivant</text:span> :<draw:frame draw:style-name="PluginODTAutoStyle_Frame_5_text_frame" draw:name="Frame2" text:anchor-type="paragraph" svg:width="289.134pt" draw:z-index="0" svg:min-height="1cm"><draw:text-box><table:table table:style-name="PluginODTAutoStyle_Table_6"><table:table-column table:style-name="odt_auto_style_table_column_2_1"/><table:table-row><table:table-cell office:value-type="string" table:style-name="PluginODTAutoStyle_TableCell_7"><text:p text:style-name="PluginODTAutoStyle_Paragraph_8">Vous pouvez <text:span text:style-name="Strong_20_Emphasis">installer sans code</text:span> en cliquant sur <text:span text:style-name="underline">Je n'ai pas de clé de produit (Product Key)</text:span> (flèche)</text:p></table:table-cell></table:table-row></table:table></draw:text-box></draw:frame>Mais dans ce cas, <text:span text:style-name="Strong_20_Emphasis">Windows devra être activé dans le mois qui suit</text:span>.</text:p>
      <text:p text:style-name="Text_20_body"><draw:frame draw:style-name="mediacenter" draw:name="2" text:anchor-type="paragraph" draw:z-index="2" svg:width="10.583333333333cm" svg:height="7.9209635416667cm"><draw:image xlink:href="Pictures/e5e680a093e32290d49aba94ac8e8acf.png" xlink:type="simple" xlink:show="embed" xlink:actuate="onLoad"/></draw:frame></text:p>
      <text:p text:style-name="Text_20_body">Sélectionnez la version de Windows 10 à installer et cliquez sur <text:span text:style-name="Plugin_Keyboard___keyboard">Suivant</text:span> :<draw:frame draw:style-name="mediacenter" draw:name="3" text:anchor-type="paragraph" draw:z-index="3" svg:width="10.583333333333cm" svg:height="7.9623824451411cm"><draw:image xlink:href="Pictures/297f64a85940ae574bf420577ab27137.png" xlink:type="simple" xlink:show="embed" xlink:actuate="onLoad"/></draw:frame>Si vous avez entré la clé produit Windows, l'installateur <text:span text:style-name="Strong_20_Emphasis">détecte la version</text:span> correspondante et la sélectionne.Cochez <text:span text:style-name="Strong_20_Emphasis">J'accepte les termes du contrat de licence</text:span> et cliquez sur <text:span text:style-name="Plugin_Keyboard___keyboard">Suivant</text:span> :<draw:frame draw:style-name="mediacenter" draw:name="4" text:anchor-type="paragraph" draw:z-index="4" svg:width="10.583333333333cm" svg:height="7.9416276651066cm"><draw:image xlink:href="Pictures/025beaba37bbc289a9bc29482bb9ce27.png" xlink:type="simple" xlink:show="embed" xlink:actuate="onLoad"/></draw:frame><text:span text:style-name="Strong_20_Emphasis">Quel type d'installation voulez-vous effectuer ?</text:span> : cliquez sur <text:span text:style-name="Strong_20_Emphasis"><text:span text:style-name="Plugin_Keyboard___keyboard">Personnalisé : installer uniquement Windows (avancé)</text:span></text:span><draw:frame draw:style-name="mediacenter" draw:name="5" text:anchor-type="paragraph" draw:z-index="5" svg:width="10.583333333333cm" svg:height="7.9292058516196cm"><draw:image xlink:href="Pictures/280bba1f10da252f4bda45fc48a54a6e.png" xlink:type="simple" xlink:show="embed" xlink:actuate="onLoad"/></draw:frame>Sélectionnez l'<text:span text:style-name="Strong_20_Emphasis">emplacement de l'installation</text:span>.<draw:frame draw:style-name="PluginODTAutoStyle_Frame_9_text_frame" draw:name="Frame3" text:anchor-type="paragraph" svg:width="289.134pt" draw:z-index="0" svg:min-height="1cm"><draw:text-box><table:table table:style-name="PluginODTAutoStyle_Table_10"><table:table-column table:style-name="odt_auto_style_table_column_3_1"/><table:table-row><table:table-cell office:value-type="string" table:style-name="PluginODTAutoStyle_TableCell_11"><text:p text:style-name="PluginODTAutoStyle_Paragraph_12">A ce niveau, il est possible de régler finement les partitions en cliquant sur Nouveau etc. pour obtenir les partitions voulues.</text:p></table:table-cell></table:table-row></table:table></draw:text-box></draw:frame> Cliquez sur <text:span text:style-name="Plugin_Keyboard___keyboard">Suivant</text:span><draw:frame draw:style-name="mediacenter" draw:name="6" text:anchor-type="paragraph" draw:z-index="6" svg:width="10.583333333333cm" svg:height="7.9292058516196cm"><draw:image xlink:href="Pictures/7e5c6403382cfed26f3862bdf775c49b.png" xlink:type="simple" xlink:show="embed" xlink:actuate="onLoad"/></draw:frame></text:p>
      <text:p text:style-name="Text_20_body">La copie des fichiers de Windows commence, le PC démarre plusieurs fois avant que démarre la configuration de Windows :</text:p>
      <text:p text:style-name="Text_20_body"><text:span text:style-name="Strong_20_Emphasis">Commençons par la région. Est-ce bien celle-ci ?</text:span> : <text:span text:style-name="Strong_20_Emphasis">France</text:span> puis <text:span text:style-name="Strong_20_Emphasis"><text:span text:style-name="Plugin_Keyboard___keyboard">Oui</text:span></text:span><text:span text:style-name="Strong_20_Emphasis">Est-ce la bonne disposition de clavier ?</text:span> : <text:span text:style-name="Strong_20_Emphasis">Français</text:span> puis <text:span text:style-name="Strong_20_Emphasis"><text:span text:style-name="Plugin_Keyboard___keyboard">Oui</text:span></text:span><text:span text:style-name="Strong_20_Emphasis">Vous souhaitez ajouter une deuxième disposition de clavier ?</text:span> : <text:span text:style-name="Strong_20_Emphasis"><text:span text:style-name="Plugin_Keyboard___keyboard">Ignorer</text:span></text:span><text:span text:style-name="Strong_20_Emphasis">Comment souhaitez-vous configurer ?</text:span> : <text:span text:style-name="Strong_20_Emphasis"><text:span text:style-name="Plugin_Keyboard___keyboard">Configurer pour une utilisation personnelle</text:span></text:span> puis <text:span text:style-name="Strong_20_Emphasis"><text:span text:style-name="Plugin_Keyboard___keyboard">Suivant</text:span></text:span><text:span text:style-name="Strong_20_Emphasis">Ajoutez votre compte</text:span>, deux cas :<text:span text:style-name="Strong_20_Emphasis">connectez-vous à votre compte Microsoft</text:span> ou créez-le puis <text:span text:style-name="Strong_20_Emphasis"><text:span text:style-name="Plugin_Keyboard___keyboard">Suivant</text:span></text:span><text:span text:style-name="Strong_20_Emphasis">Sinon, vous pouvez utiliser un compte local</text:span> sans compte Microsoft en cliquant <text:span text:style-name="Strong_20_Emphasis"><text:span text:style-name="underline">en bas</text:span></text:span> sur <text:span text:style-name="Strong_20_Emphasis">Compte hors connexion</text:span> :<text:span text:style-name="Strong_20_Emphasis">Connectez-vous pour profiter de la gamme complète...</text:span> : cliquez en bas à gauche sur <text:span text:style-name="Strong_20_Emphasis">Expérience limitée</text:span><text:span text:style-name="Strong_20_Emphasis">Qui sera amené à utiliser ce PC ?</text:span> Donnez un nom d'utilisateur puis <text:span text:style-name="Strong_20_Emphasis"><text:span text:style-name="Plugin_Keyboard___keyboard">Suivant</text:span></text:span><text:span text:style-name="Strong_20_Emphasis">Créer un mot de passe facile à retenir</text:span> puis <text:span text:style-name="Strong_20_Emphasis"><text:span text:style-name="Plugin_Keyboard___keyboard">Suivant</text:span></text:span><text:span text:style-name="Strong_20_Emphasis">Confirmer votre mot de passe</text:span> puis <text:span text:style-name="Strong_20_Emphasis"><text:span text:style-name="Plugin_Keyboard___keyboard">Suivant</text:span></text:span><text:span text:style-name="Strong_20_Emphasis">Créer des questions de sécurité pour ce compte</text:span> : choississez une <text:span text:style-name="Strong_20_Emphasis">question</text:span> et donnez sa <text:span text:style-name="Strong_20_Emphasis">réponse</text:span> puis <text:span text:style-name="Strong_20_Emphasis"><text:span text:style-name="Plugin_Keyboard___keyboard">Suivant</text:span></text:span>.<text:span text:style-name="Strong_20_Emphasis">Recommencez pour deux autres questions</text:span><text:span text:style-name="Strong_20_Emphasis">Effectuer davantage d'opérations avec votre voix</text:span> : <text:span text:style-name="Strong_20_Emphasis"><text:span text:style-name="Plugin_Keyboard___keyboard">Ne pas utiliser la reconnaissance vocale en ligne</text:span></text:span> puis <text:span text:style-name="Strong_20_Emphasis"><text:span text:style-name="Plugin_Keyboard___keyboard">Accepter</text:span></text:span><text:span text:style-name="Strong_20_Emphasis">Autoriser Microsoft et les applications à utiliser votre emplacement</text:span> : <text:span text:style-name="Strong_20_Emphasis"><text:span text:style-name="Plugin_Keyboard___keyboard">Non</text:span></text:span> puis <text:span text:style-name="Strong_20_Emphasis"><text:span text:style-name="Plugin_Keyboard___keyboard">Accepter</text:span></text:span><text:span text:style-name="Strong_20_Emphasis">Localiser mon appareil</text:span> : <text:span text:style-name="Strong_20_Emphasis"><text:span text:style-name="Plugin_Keyboard___keyboard">Non</text:span></text:span> puis <text:span text:style-name="Strong_20_Emphasis"><text:span text:style-name="Plugin_Keyboard___keyboard">Accepter</text:span></text:span><text:span text:style-name="Strong_20_Emphasis">Envoyer des données de diagnostic à Microsoft</text:span> : <text:span text:style-name="Strong_20_Emphasis"><text:span text:style-name="Plugin_Keyboard___keyboard">Envoyer les données de diagnostic obligatoires</text:span></text:span> puis <text:span text:style-name="Strong_20_Emphasis"><text:span text:style-name="Plugin_Keyboard___keyboard">Accepter</text:span></text:span><text:span text:style-name="Strong_20_Emphasis">Améliorer l'écriture manuscrite et la saisie</text:span> : <text:span text:style-name="Strong_20_Emphasis"><text:span text:style-name="Plugin_Keyboard___keyboard">Non</text:span></text:span> puis <text:span text:style-name="Strong_20_Emphasis"><text:span text:style-name="Plugin_Keyboard___keyboard">Accepter</text:span></text:span><text:span text:style-name="Strong_20_Emphasis">Obtenir des expériences personnalisées avec des données de diagnostic</text:span> : <text:span text:style-name="Strong_20_Emphasis"><text:span text:style-name="Plugin_Keyboard___keyboard">Non</text:span></text:span> puis <text:span text:style-name="Strong_20_Emphasis"><text:span text:style-name="Plugin_Keyboard___keyboard">Accepter</text:span></text:span><text:span text:style-name="Strong_20_Emphasis">Autoriser les applications à utiliser l'identifiant de publicité</text:span> : <text:span text:style-name="Strong_20_Emphasis"><text:span text:style-name="Plugin_Keyboard___keyboard">Non</text:span></text:span> puis <text:span text:style-name="Strong_20_Emphasis"><text:span text:style-name="Plugin_Keyboard___keyboard">Accepter</text:span></text:span><text:span text:style-name="Strong_20_Emphasis">Laisser Cortana vous aider à accomplir vos tâches</text:span> : <text:span text:style-name="Strong_20_Emphasis"><text:span text:style-name="Plugin_Keyboard___keyboard">Pas maintenant</text:span></text:span><text:span text:style-name="Strong_20_Emphasis">Réseau</text:span> : <text:span text:style-name="Strong_20_Emphasis">Voulez-vous autoriser les autres PC et appareils de ce réseau à détecter votre PC ?</text:span> : <text:span text:style-name="Strong_20_Emphasis"><text:span text:style-name="Plugin_Keyboard___keyboard">Oui</text:span></text:span><text:span text:style-name="Strong_20_Emphasis">Paramètres</text:span> : installez les dernières mises à jour</text:p>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s://www.youtube.com/watch?v=QZk50ZCWMVY&amp;t=153s" text:style-name="Internet_20_link" text:visited-style-name="Visited_20_Internet_20_Link">https://www.youtube.com/watch?v=QZk50ZCWMVY&amp;t=153s</text:a></text:p>
      <text:p text:style-name="Horizontal_20_Line"/>
      <text:p text:style-name="Text_20_body"><text:span text:style-name="Emphasis">Basé sur &lt;&lt; <text:a xlink:type="simple" xlink:href="http://Article"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5::17:24</meta:creation-date>
    <dc:creator>Generated</dc:creator>
    <dc:date>2026-09-08T15::17:24</dc:date>
    <dc:language>en-US</dc:language>
    <meta:editing-cycles>1</meta:editing-cycles>
    <meta:editing-duration>PT0S</meta:editing-duration>
    <dc:title>tutoriel:os:windows:10:install:start</dc:title>
  </office:meta>
</office:document-meta>
</file>