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83e0cc4cdb7a1dbf036a1c97dd0bf4.png"/>
  <manifest:file-entry manifest:media-type="image/png" manifest:full-path="Pictures/3e08107f5400d6dded371980abc2c80b.png"/>
  <manifest:file-entry manifest:media-type="image/png" manifest:full-path="Pictures/4a1cf06b04568251a8b81755d85ec45a.png"/>
  <manifest:file-entry manifest:media-type="image/png" manifest:full-path="Pictures/3ce5027a149764b6e125984fb023747d.png"/>
  <manifest:file-entry manifest:media-type="image/png" manifest:full-path="Pictures/dcf50c3337453fd903f670aca53c96db.png"/>
  <manifest:file-entry manifest:media-type="image/png" manifest:full-path="Pictures/ffbc4b9921fa15794db88581f176c1ce.png"/>
  <manifest:file-entry manifest:media-type="image/png" manifest:full-path="Pictures/2c807eb3b905bdbbe798a6120daf38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upgrade:start"/><text:bookmark-start text:name="__RefHeading___mise_a_niveau_de_ubuntu_1"/><text:bookmark-start text:name="mise_a_niveau_de_ubuntu"/>Mise à niveau de Ubuntu<text:bookmark-end text:name="__RefHeading___mise_a_niveau_de_ubuntu_1"/><text:bookmark-end text:name="mise_a_niveau_de_ubuntu"/></text:h>
      <text:p text:style-name="Text_20_body">Nous passerons de Ubuntu 18.04 à 19.04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Sauvegardez</text:span> toutes vos données avant d’effectuer une mise à jour majeure !Si vous avez activé le cryptage sur votre répertoire personnel, <text:span text:style-name="Strong_20_Emphasis">retirez le cryptage</text:span> avant la mise à niveau, puis remettez le cryptage une fois le processus terminé.<text:line-break/>Avec chiffrement, le processus de mise à niveau peut entraîner une défaillance du système d’exploitation, ou ne pas pouvoir se connecter.<text:line-break/>À partir de 18.04, l'utilitaire <text:span text:style-name="Strong_20_Emphasis">ecryptfs-utils</text:span> n'est plus pré-installé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Ouvrez le gestionnaire de mises à jour et cliquez sur <text:span text:style-name="Plugin_Keyboard___keyboard">Paramètres</text:span> en bas à gauche de la fenêtre :<draw:frame draw:style-name="mediacenter" draw:name="0" text:anchor-type="paragraph" draw:z-index="0" svg:width="10.583333333333cm" svg:height="2.8298557444616cm"><draw:image xlink:href="Pictures/da83e0cc4cdb7a1dbf036a1c97dd0bf4.pn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Modifiez la liste déroulante <text:span text:style-name="Strong_20_Emphasis">Me prévenir lorsqu'une nouvelle version d'Ubuntu est disponible</text:span> -&gt; <text:span text:style-name="Strong_20_Emphasis">Pour chaque nouvelle version</text:span> :<draw:frame draw:style-name="mediacenter" draw:name="1" text:anchor-type="paragraph" draw:z-index="1" svg:width="10.583333333333cm" svg:height="4.6590206981773cm"><draw:image xlink:href="Pictures/3e08107f5400d6dded371980abc2c80b.png" xlink:type="simple" xlink:show="embed" xlink:actuate="onLoad"/></draw:frame>Entrez votre mot de passe lorsque vous y êtes invité.Il vous est demandé d'actualiser. Cliquez sur le bouton <text:span text:style-name="Plugin_Keyboard___keyboard">Actualiser</text:span> :<draw:frame draw:style-name="mediacenter" draw:name="2" text:anchor-type="paragraph" draw:z-index="2" svg:width="10.583333333333cm" svg:height="3.73430907173cm"><draw:image xlink:href="Pictures/4a1cf06b04568251a8b81755d85ec45a.png" xlink:type="simple" xlink:show="embed" xlink:actuate="onLoad"/></draw:frame>Le gestionnaire de mises à jour a maintenant un bouton de mise à niveau. Cliquez dessus pour continuer. Vous serez invité à entrer votre mot de passe une fois de plus.La boîte de dialogue <text:span text:style-name="Strong_20_Emphasis">Notes de version</text:span> affiche les modifications apportées par cette version d'Ubuntu. Cliquez sur <text:span text:style-name="Plugin_Keyboard___keyboard">Mettre à niveau</text:span> pour continuer :<draw:frame draw:style-name="mediacenter" draw:name="3" text:anchor-type="paragraph" draw:z-index="3" svg:width="10.583333333333cm" svg:height="9.4757751937984cm"><draw:image xlink:href="Pictures/3ce5027a149764b6e125984fb023747d.png" xlink:type="simple" xlink:show="embed" xlink:actuate="onLoad"/></draw:frame>La fenêtre <text:span text:style-name="Strong_20_Emphasis">Mise à niveau de la distribution</text:span> s'affiche et commence à télécharger la mise à niveau et à préparer le système pour la mise à niveau.Un message <text:span text:style-name="Strong_20_Emphasis">Sources provenant de tiers désactivées</text:span> peut s'afficher avec des instructions sur la façon de les réactiver après le processus de mise à niveau. Quand vous avez lu le message, cliquez sur <text:span text:style-name="Plugin_Keyboard___keyboard">Fermer</text:span> :<draw:frame draw:style-name="mediacenter" draw:name="4" text:anchor-type="paragraph" draw:z-index="4" svg:width="10.583333333333cm" svg:height="1.1428647497338cm"><draw:image xlink:href="Pictures/dcf50c3337453fd903f670aca53c96db.png" xlink:type="simple" xlink:show="embed" xlink:actuate="onLoad"/></draw:frame>Une dernière confirmation signale que les mises à jour ont été téléchargées. Assurez-vous que tous les documents et applications ouverts ont été enregistrés et fermés avant de cliquer sur <text:span text:style-name="Plugin_Keyboard___keyboard">Démarrer la mise à niveau</text:span> :<draw:frame draw:style-name="mediacenter" draw:name="5" text:anchor-type="paragraph" draw:z-index="5" svg:width="10.583333333333cm" svg:height="6.6280824829932cm"><draw:image xlink:href="Pictures/ffbc4b9921fa15794db88581f176c1ce.png" xlink:type="simple" xlink:show="embed" xlink:actuate="onLoad"/></draw:frame>Un message informe que l'écran de verrouillage a été désactivé pour que la mise à niveau puisse se dérouler sans interruption. Cliquez sur <text:span text:style-name="Plugin_Keyboard___keyboard">Fermer</text:span> pour effacer le message et continuer :<draw:frame draw:style-name="mediacenter" draw:name="6" text:anchor-type="paragraph" draw:z-index="6" svg:width="10.583333333333cm" svg:height="3.0353728489484cm"><draw:image xlink:href="Pictures/2c807eb3b905bdbbe798a6120daf386b.png" xlink:type="simple" xlink:show="embed" xlink:actuate="onLoad"/></draw:frame>La mise à jour continue à mettre à niveau le système, ce qui prend généralement environ 20 minutes.Une fois au nettoyage, vous serez invité à mettre à jour le fichier de configuration <text:span text:style-name="Strong_20_Emphasis">gdm3</text:span>. Sélectionnez l'option par défaut à moins que vous n'ayez personnalisé gdm3. Enfin, cliquez sur Redémarrer maintenant pour redémarrer et terminer la mise à niveau.</text:p>
      <text:h text:style-name="Heading_20_3" text:outline-level="3"><text:bookmark-start text:name="__RefHeading___dans_un_terminal_5"/><text:bookmark-start text:name="dans_un_terminal"/>Dans un terminal<text:bookmark-end text:name="__RefHeading___dans_un_terminal_5"/><text:bookmark-end text:name="dans_un_terminal"/></text:h>
      <text:p text:style-name="Text_20_body">Ouvrez un terminal</text:p>
      <text:p text:style-name="Text_20_body">Préparez la mise à jour:</text:p>
      <text:p text:style-name="Command Line Interface"><text:span text:style-name="PluginODTAutoStyle_span_1">$ </text:span><text:span text:style-name="PluginODTAutoStyle_span_2">sudo apt update</text:span><text:line-break/><text:span text:style-name="PluginODTAutoStyle_span_3">$ </text:span><text:span text:style-name="PluginODTAutoStyle_span_4">sudo apt upgrade -y</text:span><text:line-break/><text:span text:style-name="PluginODTAutoStyle_span_5">$ </text:span><text:span text:style-name="PluginODTAutoStyle_span_6">sudo apt dist-upgrade -y</text:span><text:line-break/><text:span text:style-name="PluginODTAutoStyle_span_7">$ </text:span><text:span text:style-name="PluginODTAutoStyle_span_8">sudo apt install update-manager-core</text:span></text:p>
      <text:p text:style-name="Text_20_body">Modifiez le fichier de version pour rechercher des mises à jour normales plutôt que LTS :</text:p>
      <text:p text:style-name="Command Line Interface"><text:span text:style-name="PluginODTAutoStyle_span_9">$ </text:span><text:span text:style-name="PluginODTAutoStyle_span_10">sudo sed -i 's/Prompt=lts/Prompt=normal/g' /etc/update-manager/release-upgrades</text:span></text:p>
      <text:p text:style-name="Text_20_body">Démarrez le processus de mise à niveau :</text:p>
      <text:p text:style-name="Command Line Interface"><text:span text:style-name="PluginODTAutoStyle_span_11">$ </text:span><text:span text:style-name="PluginODTAutoStyle_span_12">sudo do-release-upgrade</text:span></text:p>
      <text:p text:style-name="Text_20_body">Une fois le programme d'installation terminé, redémarrez votre ordinateur pour finaliser la mise à niveau.<draw:frame draw:style-name="PluginODTAutoStyle_Frame_13_text_frame" draw:name="Frame1" text:anchor-type="paragraph" svg:width="289.134pt" draw:z-index="0" svg:min-height="1cm"><draw:text-box><table:table table:style-name="PluginODTAutoStyle_Table_14"><table:table-column table:style-name="odt_auto_style_table_column_1_1"/><table:table-row><table:table-cell office:value-type="string" table:style-name="PluginODTAutoStyle_TableCell_15"><text:p text:style-name="PluginODTAutoStyle_Paragraph_16">Si vous rencontrez des problèmes de connexion, ouvrez un terminal en appuyant sur <text:span text:style-name="Plugin_Keyboard___keyboard">Ctrl</text:span>+<text:span text:style-name="Plugin_Keyboard___keyboard">Alt</text:span>+<text:span text:style-name="Plugin_Keyboard___keyboard">F1</text:span></text:p><text:p text:style-name="Text_20_body">Entrez votre nom d'utilisateur et votre mot de passe lorsque vous y êtes invité et entrez la commande ci-dessous :
</text:p><text:p text:style-name="Command Line Interface"><text:span text:style-name="PluginODTAutoStyle_span_17">$ </text:span><text:span text:style-name="PluginODTAutoStyle_span_18">sudo apt install ecryptfs-utils</text:span></text:p></table:table-cell></table:table-row></table:table></draw:text-box></draw:frame>Une fois la mise à niveau terminée, vous pouvez vérifier la version en cours avec:
</text:p>
      <text:p text:style-name="Command Line Interface"><text:span text:style-name="PluginODTAutoStyle_span_19">$ </text:span><text:span text:style-name="PluginODTAutoStyle_span_20">lsb_release -a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49:03</meta:creation-date>
    <dc:creator>Generated</dc:creator>
    <dc:date>2026-09-08T14::49:03</dc:date>
    <dc:language>en-US</dc:language>
    <meta:editing-cycles>1</meta:editing-cycles>
    <meta:editing-duration>PT0S</meta:editing-duration>
    <dc:title>tutoriel:os:ubuntu:upgrade:start</dc:title>
  </office:meta>
</office:document-meta>
</file>