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da20880292f0bf6e2d94c5c4465180.jpg"/>
  <manifest:file-entry manifest:media-type="image/jpeg" manifest:full-path="Pictures/334eae61c3abc17f4e2df7bba29707a8.jpg"/>
  <manifest:file-entry manifest:media-type="image/jpeg" manifest:full-path="Pictures/9768ed8f775bd78d1abe87938cf5ba48.jpg"/>
  <manifest:file-entry manifest:media-type="image/jpeg" manifest:full-path="Pictures/75092e4b12ad78c37b674c2fc9a2f936.jpg"/>
  <manifest:file-entry manifest:media-type="image/jpeg" manifest:full-path="Pictures/c6c9ade82e735d52615249dde68b25b4.jpg"/>
  <manifest:file-entry manifest:media-type="image/jpeg" manifest:full-path="Pictures/cba921b420c058e19f52a9500aef5e03.jpg"/>
  <manifest:file-entry manifest:media-type="image/jpeg" manifest:full-path="Pictures/6a904c6d32c7e03e8c5fb0ba8fc4e487.jpg"/>
  <manifest:file-entry manifest:media-type="image/jpeg" manifest:full-path="Pictures/a86296c71b5b24375714f1fb53186f78.jpg"/>
  <manifest:file-entry manifest:media-type="image/jpeg" manifest:full-path="Pictures/6a47c753ee97bc6f30fcf849ed5b21fc.jpg"/>
  <manifest:file-entry manifest:media-type="image/jpeg" manifest:full-path="Pictures/7d1d3683d0e5981d85ebed4535f004db.jpg"/>
  <manifest:file-entry manifest:media-type="image/jpeg" manifest:full-path="Pictures/9a5699c88a5f5c1e8472675a514881d4.jpg"/>
  <manifest:file-entry manifest:media-type="image/jpeg" manifest:full-path="Pictures/dc3949181de8214d56e2e10846ae01fa.jpg"/>
  <manifest:file-entry manifest:media-type="image/jpeg" manifest:full-path="Pictures/ee87b1922de73915511c5e9310ae1777.jpg"/>
  <manifest:file-entry manifest:media-type="image/jpeg" manifest:full-path="Pictures/b9ccd643988b19086d59d9767eaa3137.jpg"/>
  <manifest:file-entry manifest:media-type="image/jpeg" manifest:full-path="Pictures/6bef3ebc5aa3bc01b9a25a2431a9dcb2.jpg"/>
  <manifest:file-entry manifest:media-type="image/jpeg" manifest:full-path="Pictures/a7b905609eaa729f654858016b3d4ca9.jpg"/>
  <manifest:file-entry manifest:media-type="image/jpeg" manifest:full-path="Pictures/f89923776e87777df2dcf53cc49d77bd.jpg"/>
  <manifest:file-entry manifest:media-type="image/jpeg" manifest:full-path="Pictures/b0f8af7ec7233b01b6f4de2aebe167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ultime:win7"/><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aussi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www.nfrappe.fr/doc/doku.php?id=logiciel:disques:dvd:bcdw:start" text:style-name="Internet_20_link" text:visited-style-name="Visited_20_Internet_20_Link">Bootable CD Wizard : Gestionnaire de CD Bootable à images multiples</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fada20880292f0bf6e2d94c5c4465180.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334eae61c3abc17f4e2df7bba29707a8.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9768ed8f775bd78d1abe87938cf5ba48.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75092e4b12ad78c37b674c2fc9a2f936.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c6c9ade82e735d52615249dde68b25b4.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cba921b420c058e19f52a9500aef5e03.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6a904c6d32c7e03e8c5fb0ba8fc4e487.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a86296c71b5b24375714f1fb53186f78.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gt;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6a47c753ee97bc6f30fcf849ed5b21fc.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gt;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champs nom et des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7d1d3683d0e5981d85ebed4535f004db.jpg" xlink:type="simple" xlink:show="embed" xlink:actuate="onLoad"/></draw:frame></text:p>
      <text:p text:style-name="Text_20_body"><draw:frame draw:style-name="media" draw:name="10" text:anchor-type="as-char" draw:z-index="10" svg:width="13.229166666667cm" svg:height="7.3771668755221cm"><draw:image xlink:href="Pictures/9a5699c88a5f5c1e8472675a514881d4.jpg" xlink:type="simple" xlink:show="embed" xlink:actuate="onLoad"/></draw:frame></text:p>
      <text:p text:style-name="Text_20_body"><draw:frame draw:style-name="media" draw:name="11" text:anchor-type="as-char" draw:z-index="11" svg:width="13.229166666667cm" svg:height="7.7729748307953cm"><draw:image xlink:href="Pictures/dc3949181de8214d56e2e10846ae01fa.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gt;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ee87b1922de73915511c5e9310ae1777.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b9ccd643988b19086d59d9767eaa3137.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6bef3ebc5aa3bc01b9a25a2431a9dcb2.jpg" xlink:type="simple" xlink:show="embed" xlink:actuate="onLoad"/></draw:frame></text:p>
      <text:p text:style-name="Text_20_body"><draw:frame draw:style-name="media" draw:name="15" text:anchor-type="as-char" draw:z-index="15" svg:width="13.229166666667cm" svg:height="3.957906420765cm"><draw:image xlink:href="Pictures/a7b905609eaa729f654858016b3d4ca9.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gt;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f89923776e87777df2dcf53cc49d77bd.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b0f8af7ec7233b01b6f4de2aebe167c7.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gt;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09:39</meta:creation-date>
    <dc:creator>Generated</dc:creator>
    <dc:date>2026-09-10T18::09:39</dc:date>
    <dc:language>en-US</dc:language>
    <meta:editing-cycles>1</meta:editing-cycles>
    <meta:editing-duration>PT0S</meta:editing-duration>
    <dc:title>tutoriel:os:multiboot:dvd:dvd_ultime:win7</dc:title>
  </office:meta>
</office:document-meta>
</file>