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d1a69db1fe6d7058bc58b0141c51ef.png"/>
  <manifest:file-entry manifest:media-type="image/png" manifest:full-path="Pictures/fccb5610406a32d7818eb3d762b07f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llmp:start"/><text:bookmark-start text:name="__RefHeading___llmpun_serveur_http_sous_linux_lighty_php_et_mysql_1"/><text:bookmark-start text:name="llmpun_serveur_http_sous_linux_lighty_php_et_mysql"/>LLMP : un serveur HTTP sous Linux, Lighty, PHP et MySQL<text:bookmark-end text:name="__RefHeading___llmpun_serveur_http_sous_linux_lighty_php_et_mysql_1"/><text:bookmark-end text:name="llmpun_serveur_http_sous_linux_lighty_php_et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La définition d'un hôte virtuel permet de redéfinir les valeurs par défaut du fichier principal.</text:p>
      <text:p text:style-name="Text_20_body">public_htmlLors de la création d'un compte utilisateur, les droits par défaut interdisent à lighttpd de traverser le dossier. Pour utiliser les sites personnels (dossier public_html), il faut donc donner aux “autres” (et donc à l'utilisateur lighttpd) le droit de traverser le répertoire d'accueil. Chaque utilisateur fera :</text:p>
      <text:p text:style-name="Preformatted_20_Text">chmod o+x $HOME</text:p>
      <text:p text:style-name="Text_20_body">L'ajout d'hôte supplémentaire est très simple et permet de varier les options de configuration.</text:p>
      <text:p text:style-name="Text_20_body">Ajout du nom du site dans le DNS ou, pour test, dans le fichier <text:span text:style-name="Strong_20_Emphasis">/etc/hosts</text:span></text:p>
      <text:p text:style-name="Preformatted_20_Text">127.0.0.1<text:s text:c="7"/>nommachine site1 site2 site3<text:s text:c="2"/>localhost.localdomain localhost</text:p>
      <text:p text:style-name="Text_20_body">Exemple de définition d'un hôte dans notre fichier de configuration (messites.conf) :</text:p>
      <text:p text:style-name="Preformatted_20_Text">server.modules += ( "mod_dirlisting" )<text:line-break/><text:line-break/>$HTTP["host"] == "site1" { # hote du site http://site1/<text:line-break/><text:s text:c="4"/>server.document-root = "/var/www/lighttpd/site1"<text:line-break/><text:s text:c="4"/>dir-listing.activate = "enable" # affiche la liste des fichiers d'un répertoire<text:line-break/><text:s text:c="4"/>dir-listing.hide-dotfiles = "enable" #bloque l'accès aux fichier cachés<text:line-break/><text:s text:c="4"/>accesslog.filename = "/var/log/lighttpd/site1/access_log" #un fichier de log dédié<text:line-break/>}</text:p>
      <text:p text:style-name="Text_20_body">Il est possible d'utiliser les expressions régulières dans les nom d'hôtes en utilisant =~ au lieu de == : $HTTP[“host”] =~ “(www.|)site1”. Remarque: server.modules = assigne le contenu à server.modules, server.modules += ajoute le contenu en conservant l'existant à server.modules.</text:p>
      <text:p text:style-name="Text_20_body">En l'état actuel, seules les pages statiques fonctionnent. Pour du PHP, il est nécessaire d'installer l'extension <text:span text:style-name="Strong_20_Emphasis">fast-cgi</text:span> et <text:span text:style-name="Strong_20_Emphasis">php-cli</text:span> (<text:a xlink:type="simple" xlink:href="http://doc.fedora-fr.org/wiki/Installation_et_configuration_de_PHP" text:style-name="Internet_20_link" text:visited-style-name="Visited_20_Internet_20_Link">Installation_et_configuration_de_PHP</text:a>).</text:p>
      <text:h text:style-name="Heading_20_3" text:outline-level="3"><text:bookmark-start text:name="__RefHeading___extensions_6"/><text:bookmark-start text:name="extensions"/>Extensions<text:bookmark-end text:name="__RefHeading___extensions_6"/><text:bookmark-end text:name="extensions"/></text:h>
      <text:p text:style-name="Text_20_body">Il existe un grand nombre d'extensions dont la liste est ici : <text:a xlink:type="simple" xlink:href="http://redmine.lighttpd.net/projects/lighttpd/wiki/Docs" text:style-name="Internet_20_link" text:visited-style-name="Visited_20_Internet_20_Link">http://redmine.lighttpd.net/projects/lighttpd/wiki/Docs</text:a> (en).</text:p>
      <text:h text:style-name="Heading_20_3" text:outline-level="3"><text:bookmark-start text:name="__RefHeading___deplacement_de_la_racine_du_site_apache_7"/><text:bookmark-start text:name="deplacement_de_la_racine_du_site_apache"/>Déplacement de la racine du site (Apache)<text:bookmark-end text:name="__RefHeading___deplacement_de_la_racine_du_site_apache_7"/><text:bookmark-end text:name="deplacement_de_la_racine_du_site_apache"/></text:h>
      <text:p text:style-name="Text_20_body">Apache est démarré à son installation. On peut le vérifier depuis un pc du réseau en ouvrant <text:a xlink:type="simple" xlink:href="http://framboise.home" text:style-name="Internet_20_link" text:visited-style-name="Visited_20_Internet_20_Link">http://framboise.home</text:a> dans un navigateur. Il s'affiche :</text:p>
      <text:p text:style-name="Text_20_body"><text:span text:style-name="Strong_20_Emphasis">It works!</text:span> -&gt; le serveur fonctionne.</text:p>
      <text:p text:style-name="Text_20_body">Sauvegarder l'original du fichier <text:span text:style-name="Strong_20_Emphasis">/etc/apache2/sites-available/default</text:span> :</text:p>
      <text:p text:style-name="Preformatted_20_Text">sudo cp /etc/apache2/sites-available/default /etc/apache2/sites-available/default.original</text:p>
      <text:p text:style-name="Text_20_body"><text:a xlink:type="simple" xlink:href="https://www.nfrappe.fr/doc/doku.php?id=tutoriel:mini-tutoriels:ficedit#modifier_un_fichier_avec_les_droits_d_administration" text:style-name="Internet_20_link" text:visited-style-name="Visited_20_Internet_20_Link">Ouvrir avec les droits d'administration</text:a> le fichier <text:span text:style-name="Strong_20_Emphasis">/etc/apache2/sites-available/default</text:span> et y remplacer les occurences de <text:span text:style-name="Strong_20_Emphasis">/var/www</text:span> par <text:span text:style-name="Strong_20_Emphasis">/le/chemin/voulu</text:span> (par exemple <text:span text:style-name="Strong_20_Emphasis">/media/Reservoirs/www</text:span>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remplacer</text:p>
          </table:table-cell>
          <table:table-cell office:value-type="string" table:style-name="tableheader">
            <text:p text:style-name="Table_20_Heading">par</text:p>
          </table:table-cell>
        </table:table-row>
        <table:table-row>
          <table:table-cell office:value-type="string" table:style-name="tablecell">
            <text:p text:style-name="Preformatted_20_Text"><text:s text:c="4"/>DocumentRoot /var/www</text:p>
          </table:table-cell>
          <table:table-cell office:value-type="string" table:style-name="tablecell">
            <text:p text:style-name="Preformatted_20_Text"><text:s text:c="4"/>DocumentRoot /media/Reservoirs/www</text:p>
          </table:table-cell>
        </table:table-row>
        <table:table-row>
          <table:table-cell office:value-type="string" table:style-name="tablecell">
            <text:p text:style-name="Preformatted_20_Text"><text:s text:c="4"/>&lt;Directory /var/www/&gt;</text:p>
          </table:table-cell>
          <table:table-cell office:value-type="string" table:style-name="tablecell">
            <text:p text:style-name="Preformatted_20_Text"><text:s text:c="4"/>&lt;Directory /media/Reservoirs/www/&gt;</text:p>
          </table:table-cell>
        </table:table-row>
      </table:table>
      <text:p text:style-name="Text_20_body">Redémarrer le serveur apache par :</text:p>
      <text:p text:style-name="Preformatted_20_Text">sudo service apache2 restart</text:p>
      <text:p text:style-name="Text_20_body">Désormais, en tapant l'adresse <text:a xlink:type="simple" xlink:href="http://framboise" text:style-name="Internet_20_link" text:visited-style-name="Visited_20_Internet_20_Link">http://framboise</text:a>, on aboutit dans le répertoire /media/Reservoirs/www.</text:p>
      <text:h text:style-name="Heading_20_3" text:outline-level="3"><text:bookmark-start text:name="__RefHeading___creation_de_sous-domaines_automatises_8"/><text:bookmark-start text:name="creation_de_sous-domaines_automatises"/>Création de sous-domaines automatisés<text:bookmark-end text:name="__RefHeading___creation_de_sous-domaines_automatises_8"/><text:bookmark-end text:name="creation_de_sous-domaines_automatises"/></text:h>
      <text:p text:style-name="Text_20_body">Il faut d'abord installer le module vhost_alias :</text:p>
      <text:p text:style-name="Preformatted_20_Text">a2enmod vhost_alias<text:line-break/>/etc/init.d/apache2 reload</text:p>
      <text:p text:style-name="Text_20_body">Tout se passe dans le répertoire <text:span text:style-name="Strong_20_Emphasis">/etc/apache2/sites-available/</text:span>. Ce répertoire contient un fichier de configuration par serveur. Le serveur par défaut est défini par le fichier <text:span text:style-name="Strong_20_Emphasis">default</text:span>.</text:p>
      <text:p text:style-name="Text_20_body">Nous prendrons comme exemple le sous-domaine <text:span text:style-name="Strong_20_Emphasis">doc.framboise.home</text:span> qui correspond à un dokuwiki de racine <text:span text:style-name="Strong_20_Emphasis">/media/Reservoirs/www/doc</text:span>.</text:p>
      <text:p text:style-name="Text_20_body">Les sous-domaines sont déduits de l'appel :</text:p>
      <text:p text:style-name="Text_20_body">sous-répertoires de domaine :<text:span text:style-name="Strong_20_Emphasis">xxx</text:span>.domaine.tld -&gt; répertoire www/domaine/<text:span text:style-name="Strong_20_Emphasis">xxx</text:span><text:span text:style-name="Strong_20_Emphasis">yyy</text:span>.domaine.tld -&gt; répertoire www/domaine/<text:span text:style-name="Strong_20_Emphasis">yyy</text:span>mais on peut aussi faire des répertoires plus élaborés :<text:span text:style-name="Strong_20_Emphasis">aaa</text:span>.domaine.tld -&gt; répertoire www/domaine/<text:span text:style-name="Strong_20_Emphasis">aaa</text:span>/un_répertoire<text:span text:style-name="Strong_20_Emphasis">bbb</text:span>.domaine.tld -&gt; répertoire www/domaine/<text:span text:style-name="Strong_20_Emphasis">bbb</text:span>/un_répertoireCréer une copie de <text:span text:style-name="Strong_20_Emphasis">/etc/apache2/sites-available/default</text:span> -&gt; <text:span text:style-name="Strong_20_Emphasis">/etc/apache2/sites-available/framboise.home</text:span></text:p>
      <text:p text:style-name="Text_20_body">Ajouter une directive VirtualDocumentRoot et ServerAlias dans la configuration de votre VirtualHost comme dans l’ex suivant :</text:p>
      <text:p text:style-name="Preformatted_20_Text"># obtenir le nom du serveur à partir de l'entête "Host:"<text:line-break/>UseCanonicalName Off<text:line-break/><text:line-break/>&lt;VirtualHost *:80&gt;<text:line-break/><text:s text:c="4"/>DocumentRoot /media/Reservoirs/www<text:line-break/><text:s text:c="4"/>ServerName framboise.home<text:line-break/><text:s text:c="4"/>ServerAlias *.framboise.home<text:line-break/><text:s text:c="4"/>VirtualDocumentRoot /media/Reservoirs/%-3<text:line-break/><text:s text:c="4"/># format de journal avec l'appel<text:line-break/><text:s text:c="4"/>LogFormat "%V %h %l %u %t \"%r\" %s %b" vcommon<text:line-break/><text:s text:c="4"/>CustomLog access.log vcommon<text:line-break/>&lt;/VirtualHost&gt;<text:line-break/><text:line-break/># réglages pour les répertoires du dokuwiki<text:line-break/>&lt;Directory /media/Reservoirs/www/doc&gt;<text:line-break/><text:s text:c="4"/>Order deny,allow<text:line-break/><text:s text:c="4"/>allow from all<text:line-break/>&lt;/Directory&gt;<text:line-break/><text:line-break/>&lt;LocationMatch "/doc/(data|conf|bin|inc)/"&gt;<text:line-break/><text:s text:c="4"/>Order allow,deny<text:line-break/><text:s text:c="4"/>Deny from all<text:line-break/><text:s text:c="4"/>Satisfy All<text:line-break/>&lt;/LocationMatch&gt;</text:p>
      <text:p text:style-name="Text_20_body">variable %0 = le sous-domaine déduit de l'adresse appelée. (xxx.domaine.com)variable %1 = premier élément de l'adresse appelée. (xxx)variable %2 = 2e élément de l'adresse appelée. (domaine)variable %-1 = dernier élément de l'adresse appelée. (com)variable %-2 = avant-dernier élément de l'adresse appelée. (domaine)variable %-3 = avant-avant-dernier élément de l'adresse appelée. (xxx, yyy, ...)Ici, %-3 permet d'éviter les problèmes dûs à www.</text:p>
      <text:p text:style-name="Text_20_body">Enregistrer le fichier framboise.home et relancer apache :</text:p>
      <text:p text:style-name="Preformatted_20_Text">sudo a2ensite framboise.home<text:line-break/>sudo service apache2 restart</text:p>
      <text:h text:style-name="Heading_20_3" text:outline-level="3"><text:bookmark-start text:name="__RefHeading___methode_simple_pour_un_domaine_9"/><text:bookmark-start text:name="methode_simple_pour_un_domaine"/>Méthode simple pour un domaine<text:bookmark-end text:name="__RefHeading___methode_simple_pour_un_domaine_9"/><text:bookmark-end text:name="methode_simple_pour_un_domaine"/></text:h>
      <text:p text:style-name="Text_20_body">Pour créer un sous-domaine (par ex. doc.framboise), nous allons créer un fichier doc.framboise dans ce répertoire. Chaque sous-domaine doit être répertorié dans le dns ou dans le fichier hosts.</text:p>
      <text:p text:style-name="Text_20_body">Éditer le fichier <text:span text:style-name="Source_20_Text">/etc/hosts</text:span> et relancer Apache :</text:p>
      <text:p text:style-name="Preformatted_20_Text">sh fredit.sh /etc hosts \<text:line-break/>&amp;&amp; ssh framboise "sudo /etc/init.d/apache2 restart"</text:p>
      <text:p text:style-name="Text_20_body">Ajouter au fichier <text:span text:style-name="Source_20_Text">/etc/hosts</text:span> la ligne :</text:p>
      <text:p text:style-name="Preformatted_20_Text">192.168.0.100<text:s text:c="2"/>doc.framboise</text:p>
      <text:p text:style-name="Text_20_body">Enregistrer : apache se relance.</text:p>
      <text:p text:style-name="Text_20_body">Copier le fichier /etc/apache2/sites-available/default -&gt; doc.framboise :</text:p>
      <text:p text:style-name="Preformatted_20_Text">scp framboise:/etc/apache2/sites-available/default /etc/apache2/sites-available/doc.framboise</text:p>
      <text:p text:style-name="Text_20_body">, l'éditer, enregistrer le site et relancer apache :</text:p>
      <text:p text:style-name="Preformatted_20_Text">sh fredit.sh /etc/apache2/sites-available default \<text:line-break/>&amp;&amp; ssh framboise "sudo a2ensite doc.framboise; \<text:line-break/>sudo /etc/init.d/apache2 restart"</text:p>
      <text:p text:style-name="Text_20_body">et y ajouter les lignes :</text:p>
      <text:p text:style-name="Preformatted_20_Text">NameVirtualHost doc.framboise<text:line-break/><text:line-break/>&lt;VirtualHost doc.framboise&gt;<text:line-break/><text:s text:c="4"/>ServerAdmin webmaster@domaine.fr<text:line-break/><text:s text:c="4"/>ServerName www.doc.framboise<text:line-break/><text:s text:c="4"/>ServerAlias doc.framboise<text:line-break/><text:s text:c="4"/>DocumentRoot /media/Reservoirs/www/dokuwiki<text:line-break/><text:line-break/><text:s text:c="4"/># réglages pour le répertoire<text:line-break/><text:s text:c="4"/>&lt;Directory /media/Reservoirs/www/dokuwiki&gt;<text:line-break/><text:s text:c="8"/>Order deny,allow<text:line-break/><text:s text:c="8"/>allow from all<text:line-break/><text:s text:c="4"/>&lt;/Directory&gt;<text:line-break/><text:tab/><text:line-break/><text:s text:c="4"/>&lt;LocationMatch "/dokuwiki/(data|conf|bin|inc)/"&gt;<text:line-break/><text:s text:c="8"/>Order allow,deny<text:line-break/><text:s text:c="8"/>Deny from all<text:line-break/><text:s text:c="8"/>Satisfy All<text:line-break/><text:s text:c="4"/>&lt;/LocationMatch&gt;<text:line-break/>&lt;/VirtualHost&gt;</text:p>
      <text:p text:style-name="Text_20_body">Pour pouvoir accéder depuis deux adresses (par exemple une en local et une sur internet) :</text:p>
      <text:p text:style-name="Text_20_body">&lt;note important&gt;Les adresses doc.framboise et 1.2.3.4 doivent exister dans le DNS ou le hosts&lt;/note&gt;</text:p>
      <text:p text:style-name="Preformatted_20_Text">NameVirtualHost doc.framboise<text:line-break/>NameVirtualHost 1.2.3.4<text:line-break/><text:line-break/>&lt;VirtualHost 1.2.3.4 doc.framboise&gt;<text:line-break/><text:s text:c="4"/>ServerAdmin webmaster@domaine.fr<text:line-break/><text:s text:c="4"/>ServerName www.doc.framboise<text:line-break/><text:s text:c="4"/>ServerAlias doc.framboise<text:line-break/><text:s text:c="4"/>DocumentRoot /media/Reservoirs/www/dokuwiki<text:line-break/><text:line-break/><text:s text:c="4"/># réglages pour le répertoire<text:line-break/><text:s text:c="4"/>&lt;Directory /media/Reservoirs/www/dokuwiki&gt;<text:line-break/><text:s text:c="8"/>Order deny,allow<text:line-break/><text:s text:c="8"/>allow from all<text:line-break/><text:s text:c="4"/>&lt;/Directory&gt;<text:line-break/><text:s text:c="4"/><text:line-break/><text:s text:c="4"/>&lt;LocationMatch "/dokuwiki/(data|conf|bin|inc)/"&gt;<text:line-break/><text:s text:c="8"/>Order allow,deny<text:line-break/><text:s text:c="8"/>Deny from all<text:line-break/><text:s text:c="8"/>Satisfy All<text:line-break/><text:s text:c="4"/>&lt;/LocationMatch&gt;<text:line-break/>&lt;/VirtualHost&gt;</text:p>
      <text:h text:style-name="Heading_20_3" text:outline-level="3"><text:bookmark-start text:name="__RefHeading___autres_exemples_de_sous-domaines_10"/><text:bookmark-start text:name="autres_exemples_de_sous-domaines"/>Autres exemples de sous-domaines<text:bookmark-end text:name="__RefHeading___autres_exemples_de_sous-domaines_10"/><text:bookmark-end text:name="autres_exemples_de_sous-domaines"/></text:h>
      <text:p text:style-name="Text_20_body">fichier de configuration apache /etc/apache2/sites-available/domaine.com (<text:a xlink:type="simple" xlink:href="http://forum.ubuntu-fr.org/viewtopic.php?id=361680" text:style-name="Internet_20_link" text:visited-style-name="Visited_20_Internet_20_Link">http://forum.ubuntu-fr.org/viewtopic.php?id=361680</text:a>):</text:p>
      <text:p text:style-name="Text_20_body"><text:span text:style-name="underline">domaine.com</text:span> :</text:p>
      <text:p text:style-name="Preformatted_20_Text">NameVirtualHost *:80<text:line-break/><text:line-break/>&lt;VirtualHost *:80&gt;<text:line-break/><text:line-break/><text:s text:c="4"/>ServerAdmin admin@domaine.com<text:line-break/><text:s text:c="4"/>ServerName<text:s text:c="3"/>www.domaine.com<text:line-break/><text:s text:c="4"/>ServerAlias domaine.com<text:line-break/><text:line-break/><text:s text:c="4"/>UseCanonicalName Off<text:line-break/><text:line-break/><text:s text:c="4"/>DocumentRoot /websites/www.domaine.com<text:line-break/><text:s text:c="8"/>&lt;Directory /websites/www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line-break/><text:s text:c="4"/>ErrorLog /var/log/apache2/www_error.log<text:line-break/><text:s text:c="4"/>LogLevel warn<text:line-break/><text:s text:c="4"/>CustomLog /var/log/apache2/www_access.log combined<text:line-break/><text:s text:c="4"/>ServerSignature On<text:line-break/><text:line-break/>&lt;/VirtualHost&gt;</text:p>
      <text:p text:style-name="Text_20_body">UseCanonicalName Off -&gt; le nom du serveur est déduit du contenu de l'entête Host: de la requête0.</text:p>
      <text:p text:style-name="Text_20_body"><text:span text:style-name="underline">sql.domaine.com</text:span> :</text:p>
      <text:p text:style-name="Preformatted_20_Text">&lt;VirtualHost *:80&gt;<text:line-break/><text:s text:c="4"/>ServerName sql.domaine.com<text:line-break/><text:s text:c="4"/>ServerAdmin "admin@domaine.com"<text:line-break/><text:line-break/><text:s text:c="4"/>DocumentRoot /websites/sql.domaine.com<text:line-break/><text:s text:c="8"/>&lt;Directory /websites/sql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4"/>ErrorLog /var/log/apache2/sql_error.log<text:line-break/><text:s text:c="4"/>LogLevel warn<text:line-break/><text:s text:c="4"/>CustomLog /var/log/apache2/sql_access.log combined<text:line-break/>&lt;/VirtualHost&gt;</text:p>
      <text:p text:style-name="Text_20_body"><text:span text:style-name="underline">dev.domaine.com</text:span> :</text:p>
      <text:p text:style-name="Preformatted_20_Text">&lt;VirtualHost *:80&gt;<text:line-break/><text:s text:c="8"/>ServerName dev.domaine.com<text:line-break/><text:s text:c="8"/>ServerAdmin "admin@domaine.com"<text:line-break/><text:line-break/><text:s text:c="8"/>DocumentRoot /websites/dev.domaine.com<text:line-break/><text:s text:c="8"/>&lt;Directory /websites/dev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line-break/><text:line-break/><text:s text:c="8"/>ErrorLog /var/log/apache2/dev_error.log<text:line-break/><text:s text:c="8"/>LogLevel warn<text:line-break/><text:s text:c="8"/>CustomLog /var/log/apache2/dev_access.log combined<text:line-break/>&lt;/VirtualHost&gt;</text:p>
      <text:p text:style-name="Text_20_body"><text:span text:style-name="underline">phpmyadmin.domaine.com</text:span> :</text:p>
      <text:p text:style-name="Preformatted_20_Text">&lt;VirtualHost *:80&gt;<text:line-break/><text:s text:c="8"/>ServerName phpmyadmin.domaine.com<text:line-break/><text:s text:c="8"/>ServerAdmin "admin@domaine.com"<text:line-break/><text:line-break/><text:s text:c="8"/>DocumentRoot /websites/phpmyadmin.domaine.com<text:line-break/><text:s text:c="8"/>&lt;Directory /websites/phpmyadmin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8"/>ErrorLog /var/log/apache2/phpmyadmin_error.log<text:line-break/><text:s text:c="8"/>LogLevel warn<text:line-break/><text:s text:c="8"/>CustomLog /var/log/apache2/phpmyadmin_access.log combined<text:line-break/>&lt;/VirtualHost&gt;</text:p>
      <text:p text:style-name="Text_20_body"><text:span text:style-name="underline">blog.domaine.com</text:span> :</text:p>
      <text:p text:style-name="Preformatted_20_Text">&lt;VirtualHost *:80&gt;<text:line-break/><text:s text:c="8"/>ServerName blog.domaine.com<text:line-break/><text:s text:c="7"/>ServerAdmin "admin@domaine.com"<text:line-break/><text:line-break/><text:s text:c="8"/>DocumentRoot /websites/blog.domaine.com<text:line-break/><text:s text:c="8"/>&lt;Directory /websites/blog.domaine.com&gt;<text:line-break/><text:s text:c="12"/>Options Indexes FollowSymlinks<text:line-break/><text:s text:c="12"/>AllowOverride none<text:line-break/><text:s text:c="12"/>Order deny,allow<text:line-break/><text:s text:c="12"/>Allow from all<text:line-break/><text:s text:c="8"/>&lt;/Directory&gt;<text:line-break/><text:s text:c="8"/>ErrorLog /var/log/apache2/blog_error.log<text:line-break/><text:s text:c="8"/>LogLevel warn<text:line-break/><text:s text:c="8"/>CustomLog /var/log/apache2/blog_access.log combined<text:line-break/>&lt;/VirtualHost&gt;</text:p>
      <text:h text:style-name="Heading_20_3" text:outline-level="3"><text:bookmark-start text:name="__RefHeading___rendre_le_serveur_disponible_sur_internet_11"/><text:bookmark-start text:name="rendre_le_serveur_disponible_sur_internet"/>Rendre le serveur disponible sur Internet<text:bookmark-end text:name="__RefHeading___rendre_le_serveur_disponible_sur_internet_11"/><text:bookmark-end text:name="rendre_le_serveur_disponible_sur_internet"/></text:h>
      <text:p text:style-name="Text_20_body">Nous allons configurer le routeur pour autoriser les connexions ssh et des trafics Web grâce à son pare-feu au Raspberry Pi. </text:p>
      <text:p text:style-name="Text_20_body">Par sécurité, le mot de passe de l'utilisateur pi doit avoir été changé et éventuellement un nouvel utilisateur mis en place. </text:p>
      <text:p text:style-name="Text_20_body">Il faut rediriger les adresses parvenant sur le routeur (la freebox) vers le Raspberry Pi.</text:p>
      <text:p text:style-name="Text_20_body">Les ports à rediriger en TCP sont :</text:p>
      <text:p text:style-name="Text_20_body">le port 80 (pour http)le port 22 (pour ssh)le port 1723 (pour vpn)<draw:frame draw:style-name="media" draw:name="0" text:anchor-type="as-char" draw:z-index="0" svg:width="18.864791666667cm" style:rel-width="100%" svg:height="4.3391666666667cm" style:rel-height="scale"><draw:image xlink:href="Pictures/3ad1a69db1fe6d7058bc58b0141c51ef.png" xlink:type="simple" xlink:show="embed" xlink:actuate="onLoad"/></draw:frame></text:p>
      <text:p text:style-name="Text_20_body"><draw:frame draw:style-name="media" draw:name="1" text:anchor-type="as-char" draw:z-index="1" svg:width="34.819166666667cm" style:rel-width="100%" svg:height="5.2916666666667cm" style:rel-height="scale"><draw:image xlink:href="Pictures/fccb5610406a32d7818eb3d762b07fce.png" xlink:type="simple" xlink:show="embed" xlink:actuate="onLoad"/></draw:frame></text:p>
      <text:h text:style-name="Heading_20_3" text:outline-level="3"><text:bookmark-start text:name="__RefHeading___optimisation_du_raspberry_pi_pour_lighttpd_owncloud_wordpress_et_plus_12"/><text:bookmark-start text:name="optimisation_du_raspberry_pi_pour_lighttpd_owncloud_wordpress_et_plus"/>Optimisation du Raspberry Pi pour Lighttpd Owncloud, WordPress et plus<text:bookmark-end text:name="__RefHeading___optimisation_du_raspberry_pi_pour_lighttpd_owncloud_wordpress_et_plus_12"/><text:bookmark-end text:name="optimisation_du_raspberry_pi_pour_lighttpd_owncloud_wordpress_et_plus"/></text:h>
      <text:p text:style-name="Text_20_body">source : <text:a xlink:type="simple" xlink:href="http://c-mobberley.com/wordpress/index.php/2013/05/18/raspberry-pi-lighttpd-optimisation-for-wordpress-owncloud-and-more/" text:style-name="Internet_20_link" text:visited-style-name="Visited_20_Internet_20_Link">http://c-mobberley.com/wordpress/index.php/2013/05/18/raspberry-pi-lighttpd-optimisation-for-wordpress-owncloud-and-more/</text:a></text:p>
      <text:p text:style-name="Text_20_body">Lighttpd, sont installés. Nous allons optimiser <text:span text:style-name="Strong_20_Emphasis">lighttpd</text:span> pour le Raspberry Pi en installant PHP APC, en activant fast cgi et en mettant en place la compression avec gzip.</text:p>
      <text:p text:style-name="Text_20_body">Tout d'abord, <text:a xlink:type="simple" xlink:href="https://www.nfrappe.fr/doc/doku.php?id=tutoriel:mini-tutoriels:ficedit#modifier_un_fichier_avec_les_droits_d_administration" text:style-name="Internet_20_link" text:visited-style-name="Visited_20_Internet_20_Link">Ouvrir avec les droits d'administration</text:a> le fichier <text:span text:style-name="Strong_20_Emphasis">/etc/lighttpd/lighttpd.conf</text:span> et remplir la section server.modules avec les modules suivants :</text:p>
      <text:p text:style-name="Preformatted_20_Text">server.modules = (<text:line-break/><text:s text:c="4"/>#"mod_rewrite",<text:line-break/><text:s text:c="4"/>"mod_redirect",<text:line-break/><text:s text:c="4"/>"mod_alias",<text:line-break/><text:s text:c="4"/>"mod_access",<text:line-break/><text:s text:c="4"/>#"mod_auth",<text:line-break/><text:s text:c="4"/>#"mod_status",<text:line-break/><text:s text:c="4"/>#"mod_simple_vhost",<text:line-break/><text:s text:c="4"/>#"mod_evhost",<text:line-break/><text:s text:c="4"/>#"mod_userdir",<text:line-break/><text:s text:c="4"/>#"mod_secdownload",<text:line-break/><text:s text:c="4"/>#"mod_fastcgi",<text:line-break/><text:s text:c="4"/>#"mod_proxy",<text:line-break/><text:s text:c="4"/>#"mod_cgi",<text:line-break/><text:s text:c="4"/>#"mod_ssi",<text:line-break/><text:s text:c="4"/>#"mod_compress",<text:line-break/><text:s text:c="4"/>#"mod_usertrack",<text:line-break/><text:s text:c="4"/>#"mod_expire",<text:line-break/><text:s text:c="4"/>#"mod_rrdtool",<text:line-break/><text:s text:c="4"/>#"mod_accesslog"<text:line-break/>)</text:p>
      <text:h text:style-name="Heading_20_3" text:outline-level="3"><text:bookmark-start text:name="__RefHeading___postgresql_13"/><text:bookmark-start text:name="postgresql"/>PostgreSQL<text:bookmark-end text:name="__RefHeading___postgresql_13"/><text:bookmark-end text:name="postgresql"/></text:h>
      <text:p text:style-name="Text_20_body">Voir la page <text:a xlink:type="simple" xlink:href="https://www.nfrappe.fr/doc/doku.php?id=logiciel:sql:postgresql:rpi:start" text:style-name="Internet_20_link" text:visited-style-name="Visited_20_Internet_20_Link">PostGreSQL sur un Raspberry Pi : une base de données SQL</text:a>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7:55</meta:creation-date>
    <dc:creator>Generated</dc:creator>
    <dc:date>2026-09-08T15::17:55</dc:date>
    <dc:language>en-US</dc:language>
    <meta:editing-cycles>1</meta:editing-cycles>
    <meta:editing-duration>PT0S</meta:editing-duration>
    <dc:title>tutoriel:nanopc:raspi:llmp:start</dc:title>
  </office:meta>
</office:document-meta>
</file>