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300e1c911efda5e934820218f2080a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multimedia:video:youtube:enregistrer:srt2blog:start"/><text:bookmark-start text:name="__RefHeading___extraire_les_sous-titres_d_une_video_youtube_pour_un_blog_ou_un_e-book_1"/><text:bookmark-start text:name="extraire_les_sous-titres_d_une_video_youtube_pour_un_blog_ou_un_e-book"/>Extraire les sous-titres d'une vidéo YouTube pour un blog ou un e-book<text:bookmark-end text:name="__RefHeading___extraire_les_sous-titres_d_une_video_youtube_pour_un_blog_ou_un_e-book_1"/><text:bookmark-end text:name="extraire_les_sous-titres_d_une_video_youtube_pour_un_blog_ou_un_e-book"/></text:h>
      <text:p text:style-name="Text_20_body">Pour écrire un article de blog, ou un e-book, il peut être utile de récupérer le texte d'une vidéo YouTube.</text:p>
      <text:p text:style-name="Text_20_body">Un site permet d’extraire les sous-titres YouTube, le son ou la vidéo.</text:p>
      <text:p text:style-name="Text_20_body">Le texte extrait est brut et il faut le retravailler.</text:p>
      <text:p text:style-name="Text_20_body">Cette méthode gratuite et rapide donne accès aux sous-titres de youtube dans toutes les langues, qu'ils soient générés automatiquement par youtube ou créés par l'auteur de la vidéo.</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Sur le site de youtube, choisissez une vidéo avec des sous titres (générés automatiquement ou rédigés par l'auteur de la vidéo).Dans la case de l'adresse, ajoutez les lettres <text:span text:style-name="Strong_20_Emphasis">pwn</text:span> devant <text:span text:style-name="Strong_20_Emphasis">youtube.com</text:span> -&gt; <text:span text:style-name="Strong_20_Emphasis">pwnyoutube.com</text:span> (https://www.<text:span text:style-name="Strong_20_Emphasis">youtube</text:span>.com/watch?... -&gt; https://www.<text:span text:style-name="Strong_20_Emphasis">pwnyoutube</text:span>.com/watch?...Appuyez sur <text:span text:style-name="Plugin_Keyboard___keyboard">Entrée</text:span> : les caractéristiques générales de votre vidéo s'affichent.</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En bas de la page, paragraphe <text:span text:style-name="Strong_20_Emphasis">Tools and Tricks</text:span>, cliquez sur le lien <text:span text:style-name="Strong_20_Emphasis">Download subtitles (SRT)</text:span> -&gt; liste des sous titres youtube dans toutes les langues<text:span text:style-name="Strong_20_Emphasis">Cliquez sur le bouton SRT</text:span> pour votre langue :<draw:frame draw:style-name="mediacenter" draw:name="0" text:anchor-type="paragraph" draw:z-index="0" svg:width="11.509375cm" svg:height="1.5610416666667cm"><draw:image xlink:href="Pictures/0300e1c911efda5e934820218f2080a0.png" xlink:type="simple" xlink:show="embed" xlink:actuate="onLoad"/></draw:frame>L'enregistrement démarre.Choisissez d'ouvrir le fichier dans un éditeur.<text:line-break/>Il comporte le temps auquel il a été généré, les couleurs et quelques balises html.Faites un clic droit, <text:span text:style-name="Strong_20_Emphasis">tout sélectionner</text:span> puis un clic droit, <text:span text:style-name="Strong_20_Emphasis">copier</text:span>Ouvrez <text:a xlink:type="simple" xlink:href="https://webmarketing-debutant.fr/extraire-les-sous-titres-youtube-utilitaire/" text:style-name="Internet_20_link" text:visited-style-name="Visited_20_Internet_20_Link">https://webmarketing-debutant.fr/extraire-les-sous-titres-youtube-utilitaire/</text:a> pour filtrer les balises html des sous titres youtube :Dans la zone <text:span text:style-name="Strong_20_Emphasis">Fichier source</text:span>, collez le texte de votre fichier SRT.<text:line-break/>La case <text:span text:style-name="Strong_20_Emphasis">retour à la ligne</text:span> permet de retirer les sauts à la ligne pour obtenir le texte en un seul bloc.<text:line-break/>il faut souvent faire des retouches selon l’élocution de l’orateur. Mais cette méthode fait gagner beaucoup de temps pour la rédaction.<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able:table-row></table:table></draw:text-box></draw:frame></text:p>
      <text:h text:style-name="Heading_20_2" text:outline-level="2"><text:bookmark-start text:name="__RefHeading___conclusion_5"/><text:bookmark-start text:name="conclusion"/>Conclusion<text:bookmark-end text:name="__RefHeading___conclusion_5"/><text:bookmark-end text:name="conclusion"/></text:h>
      <text:p text:style-name="Text_20_body">Les sous-titres sont disponibles dans toutes les langues, ce qui facilite la traduction.</text:p>
      <text:h text:style-name="Heading_20_3" text:outline-level="3"><text:bookmark-start text:name="__RefHeading___pour_dicter_des_articles_de_blog_ou_des_e-books_6"/><text:bookmark-start text:name="pour_dicter_des_articles_de_blog_ou_des_e-books"/>Pour dicter des articles de blog ou des e-books<text:bookmark-end text:name="__RefHeading___pour_dicter_des_articles_de_blog_ou_des_e-books_6"/><text:bookmark-end text:name="pour_dicter_des_articles_de_blog_ou_des_e-books"/></text:h>
      <text:p text:style-name="Text_20_body">Vous pouvez enregistrer votre voix et l’ajouter en bande-son dans une vidéo avec une image fixe ou en filmantPuis téléchargez-la sur votre chaîne YouTube et téléchargez et filtrez les sous-titres YouTube.construisez d’abord l'index avec les points importantspuis ajoutez les sous catégories. Ce sera beaucoup plus facile de créer les sujets et d'organiser le texte.</text:p>
      <text:h text:style-name="Heading_20_3" text:outline-level="3"><text:bookmark-start text:name="__RefHeading___techniques_d_enregistrement_7"/><text:bookmark-start text:name="techniques_d_enregistrement"/>Techniques d’enregistrement<text:bookmark-end text:name="__RefHeading___techniques_d_enregistrement_7"/><text:bookmark-end text:name="techniques_d_enregistrement"/></text:h>
      <text:p text:style-name="Text_20_body">évitez les les tics de la parole ('euh', ‘tu vois’, etc.).Évitez les bruits de fond ou la musique d’ambiance, uniquement la voix.Articulez sans exagération avec un rythme cohérent sans couper les phrases.Bien prononcer chaque mot. Ne pas dire par exemple « p’tet » mais « peut-être ».</text:p>
      <text:h text:style-name="Heading_20_3" text:outline-level="3"><text:bookmark-start text:name="__RefHeading___autres_possibilites_8"/><text:bookmark-start text:name="autres_possibilites"/>Autres possibilités<text:bookmark-end text:name="__RefHeading___autres_possibilites_8"/><text:bookmark-end text:name="autres_possibilites"/></text:h>
      <text:p text:style-name="Text_20_body">Enregistrer une vidéo YouTube en tant que fichier iPod, fichier FLV, fichier MP4, fichier AVI, et plus encore.Extraire le son YouTube au format audio MP3.Support pour DailyMotion, Facebook, Break, MetaCafe, FunnyOrDie, Vimeo.</text:p>
      <text:h text:style-name="Heading_20_2" text:outline-level="2"><text:bookmark-start text:name="__RefHeading___problemes_connus_9"/><text:bookmark-start text:name="problemes_connus"/>Problèmes connus<text:bookmark-end text:name="__RefHeading___problemes_connus_9"/><text:bookmark-end text:name="problemes_connus"/></text:h>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fr)</text:span> <text:a xlink:type="simple" xlink:href="http://Article" text:style-name="Internet_20_link" text:visited-style-name="Visited_20_Internet_20_Link">http://Article</text:a></text:p>
      <text:p text:style-name="Horizontal_20_Line"/>
      <text:p text:style-name="Text_20_body"><text:span text:style-name="Emphasis">Basé sur &lt;&lt; <text:a xlink:type="simple" xlink:href="http://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4:50</meta:creation-date>
    <dc:creator>Generated</dc:creator>
    <dc:date>2026-09-08T12::24:50</dc:date>
    <dc:language>en-US</dc:language>
    <meta:editing-cycles>1</meta:editing-cycles>
    <meta:editing-duration>PT0S</meta:editing-duration>
    <dc:title>tutoriel:multimedia:video:youtube:enregistrer:srt2blog:start</dc:title>
  </office:meta>
</office:document-meta>
</file>