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8a2a0086fb4acdb6c6fa2ed6a310fc.jpg"/>
  <manifest:file-entry manifest:media-type="image/jpeg" manifest:full-path="Pictures/7e233cc32d24f15328a2a0ddadf617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youtube:age:proxy:start"/><text:bookmark-start text:name="__RefHeading___eviter_les_restrictions_d_age_sur_les_videos_youtube_en_modifiant_l_url_1"/><text:bookmark-start text:name="eviter_les_restrictions_d_age_sur_les_videos_youtube_en_modifiant_l_url"/>Éviter les restrictions d'âge sur les vidéos YouTube en modifiant l'URL<text:bookmark-end text:name="__RefHeading___eviter_les_restrictions_d_age_sur_les_videos_youtube_en_modifiant_l_url_1"/><text:bookmark-end text:name="eviter_les_restrictions_d_age_sur_les_videos_youtube_en_modifiant_l_url"/></text:h>
      <text:p text:style-name="Text_20_body">Cette méthode est l’idéal si vous souhaitez contourner les restrictions d’âge sans passer par des applications web supplémentaires.</text:p>
      <text:p text:style-name="Text_20_body">Vous pouvez également l’utiliser si vous voulez intégrer la vidéo sur un site web ou dans un blog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Tapez le nom de la vidéo</text:span> : entrez le nom de la vidéo dans la barre de recherche en haut du site YouTube.<draw:a xlink:type="simple" xlink:href="https://www.wikihow.com/images_en/thumb/f/f8/Bypass-Age-Restrictions-on-YouTube-Videos-Step-9.jpg/v4-728px-Bypass-Age-Restrictions-on-YouTube-Videos-Step-9.jpg"><draw:frame draw:style-name="mediacenter" draw:name="0" text:anchor-type="paragraph" draw:z-index="0" svg:width="10.583333333333cm" svg:height="7.9375cm"><draw:image xlink:href="Pictures/048a2a0086fb4acdb6c6fa2ed6a310fc.jpg" xlink:type="simple" xlink:show="embed" xlink:actuate="onLoad"/></draw:frame></draw:a>Appuyez sur <text:span text:style-name="Plugin_Keyboard___keyboard">↵ Entré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ez la vidéo</text:span> en cliquant sur son lien ; l’écran « Avertissement relatif au contenu » s'affiche et vous demande de vous connecter :<draw:a xlink:type="simple" xlink:href="https://www.wikihow.com/images_en/thumb/1/10/Bypass-Age-Restrictions-on-YouTube-Videos-Step-11.jpg/v4-728px-Bypass-Age-Restrictions-on-YouTube-Videos-Step-11.jpg"><draw:frame draw:style-name="mediacenter" draw:name="1" text:anchor-type="paragraph" draw:z-index="1" svg:width="10.583333333333cm" svg:height="7.9375cm"><draw:image xlink:href="Pictures/7e233cc32d24f15328a2a0ddadf617b6.jpg" xlink:type="simple" xlink:show="embed" xlink:actuate="onLoad"/></draw:frame></draw:a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5:54</meta:creation-date>
    <dc:creator>Generated</dc:creator>
    <dc:date>2026-09-08T13::05:54</dc:date>
    <dc:language>en-US</dc:language>
    <meta:editing-cycles>1</meta:editing-cycles>
    <meta:editing-duration>PT0S</meta:editing-duration>
    <dc:title>tutoriel:multimedia:video:youtube:age:proxy:start</dc:title>
  </office:meta>
</office:document-meta>
</file>