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08107f5400d6dded371980abc2c80b.png"/>
  <manifest:file-entry manifest:media-type="image/png" manifest:full-path="Pictures/4a1cf06b04568251a8b81755d85ec45a.png"/>
  <manifest:file-entry manifest:media-type="image/png" manifest:full-path="Pictures/3ce5027a149764b6e125984fb023747d.png"/>
  <manifest:file-entry manifest:media-type="image/png" manifest:full-path="Pictures/ffbc4b9921fa15794db88581f176c1ce.png"/>
  <manifest:file-entry manifest:media-type="image/png" manifest:full-path="Pictures/2c807eb3b905bdbbe798a6120daf38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upgrade:start"/><text:bookmark-start text:name="__RefHeading___mise_a_niveau_de_ubuntu_1"/><text:bookmark-start text:name="mise_a_niveau_de_ubuntu"/>Mise à niveau de Ubuntu<text:bookmark-end text:name="__RefHeading___mise_a_niveau_de_ubuntu_1"/><text:bookmark-end text:name="mise_a_niveau_de_ubuntu"/></text:h>
      <text:p text:style-name="Text_20_body">Nous passerons de Ubuntu 18.04 à 19.04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toujours conseillé de sauvegarder toutes vos données avant d’effectuer une mise à jour majeure.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vous avez activé le cryptage sur votre répertoire personnel, il est recommandé de déchiffrer avant la mise à niveau, puis re-chiffrer une fois le processus terminé.</text:p><text:p text:style-name="Text_20_body">Avec chiffrement, le processus de mise à niveau peut entraîner une défaillance du système d’exploitation, ou ne pas pouvoir se connecter.</text:p><text:p text:style-name="Text_20_body">À partir de 18.04, l'utilitaire <text:span text:style-name="Strong_20_Emphasis">ecryptfs-utils</text:span> n'est plus pré-installé.</text:p></table:table-cell></table:table-row></table:table></draw:text-box></draw:frame></text:p>
      <text:h text:style-name="Heading_20_2" text:outline-level="2"><text:bookmark-start text:name="__RefHeading___avec_le_gestionnaire_de_mises_a_jour_de_logiciels_2"/><text:bookmark-start text:name="avec_le_gestionnaire_de_mises_a_jour_de_logiciels"/>Avec le gestionnaire de mises à jour de logiciels<text:bookmark-end text:name="__RefHeading___avec_le_gestionnaire_de_mises_a_jour_de_logiciels_2"/><text:bookmark-end text:name="avec_le_gestionnaire_de_mises_a_jour_de_logiciels"/></text:h>
      <text:p text:style-name="Text_20_body">Ouvrez le gestionnaire de mises à jour, puis cliquez ensuite sur <text:span text:style-name="Plugin_Keyboard___keyboard">Paramètres</text:span> en bas à gauche de la fenêtre puis sur l'onglet <text:span text:style-name="Strong_20_Emphasis">Mises à jour</text:span>.<text:line-break/>Dans la liste déroulante <text:span text:style-name="Strong_20_Emphasis">Me prévenir lorsqu'une nouvelle version d'Ubuntu est disponible</text:span>, sélectionnez <text:span text:style-name="Strong_20_Emphasis">Pour chaque nouvelle version</text:span>.<draw:frame draw:style-name="mediacenter" draw:name="0" text:anchor-type="paragraph" draw:z-index="0" svg:width="10.583333333333cm" svg:height="4.6590206981773cm"><draw:image xlink:href="Pictures/3e08107f5400d6dded371980abc2c80b.png" xlink:type="simple" xlink:show="embed" xlink:actuate="onLoad"/></draw:frame><text:line-break/>Entrez votre mot de passe lorsque vous y êtes invité et cliquez sur le bouton <text:span text:style-name="Plugin_Keyboard___keyboard">Actualiser</text:span> quand cela vous est demandé.<draw:frame draw:style-name="mediacenter" draw:name="1" text:anchor-type="paragraph" draw:z-index="1" svg:width="10.583333333333cm" svg:height="3.73430907173cm"><draw:image xlink:href="Pictures/4a1cf06b04568251a8b81755d85ec45a.png" xlink:type="simple" xlink:show="embed" xlink:actuate="onLoad"/></draw:frame>Le gestionnaire de mises à jour a maintenant un bouton de mise à niveau. Cliquez dessus pour continuer. Vous serez invité à entrer votre mot de passe une fois de plus.La boîte de dialogue <text:span text:style-name="Strong_20_Emphasis">Notes de version</text:span> affiche les modifications apportées par cette version d'Ubuntu. Cliquez sur <text:span text:style-name="Plugin_Keyboard___keyboard">Mettre à niveau</text:span> pour continuer.<draw:frame draw:style-name="mediacenter" draw:name="2" text:anchor-type="paragraph" draw:z-index="2" svg:width="10.583333333333cm" svg:height="9.4757751937984cm"><draw:image xlink:href="Pictures/3ce5027a149764b6e125984fb023747d.png" xlink:type="simple" xlink:show="embed" xlink:actuate="onLoad"/></draw:frame>La fenêtre Mise à niveau de la distribution s'affiche et commence à télécharger la mise à niveau et à préparer le système pour la mise à niveau.Un message disant &lt;&lt; Sources provenent de tiers désactivées &gt;&gt; peut s'afficher avec des instructions sur la façon de les réactiver après le processus de mise à niveau. Quand vous avez lu le message, cliquez sur <text:span text:style-name="Plugin_Keyboard___keyboard">Fermer</text:span>.<text:line-break/>Une dernière confirmation signale que les mises à jour ont été téléchargées.<text:line-break/>Assurez-vous que tous les documents et applications ouverts ont été enregistrés et fermés avant de cliquer sur <text:span text:style-name="Plugin_Keyboard___keyboard">Démarrer la mise à niveau</text:span>.<draw:frame draw:style-name="mediacenter" draw:name="3" text:anchor-type="paragraph" draw:z-index="3" svg:width="10.583333333333cm" svg:height="6.6280824829932cm"><draw:image xlink:href="Pictures/ffbc4b9921fa15794db88581f176c1ce.png" xlink:type="simple" xlink:show="embed" xlink:actuate="onLoad"/></draw:frame>Un message informe que l'écran de verrouillage a été désactivé pour que la mise à niveau puisse se dérouler sans interruption. Cliquez sur <text:span text:style-name="Plugin_Keyboard___keyboard">Fermer</text:span> pour effacer le message et continuer.<draw:frame draw:style-name="mediacenter" draw:name="4" text:anchor-type="paragraph" draw:z-index="4" svg:width="10.583333333333cm" svg:height="3.0353728489484cm"><draw:image xlink:href="Pictures/2c807eb3b905bdbbe798a6120daf386b.png" xlink:type="simple" xlink:show="embed" xlink:actuate="onLoad"/></draw:frame>La mise à jour continue à mettre à niveau le système, ce qui prend généralement environ 20 minutes.Une fois au nettoyage, vous serez invité à mettre à jour le fichier de configuration “gdm3”. Sélectionnez l'option par défaut à moins que vous n'ayez effectué de personnalisation au gdm3. Enfin, cliquez sur Redémarrer maintenant pour redémarrer et terminer la mise à niveau.</text:p>
      <text:h text:style-name="Heading_20_2" text:outline-level="2"><text:bookmark-start text:name="__RefHeading___dans_un_terminal_3"/><text:bookmark-start text:name="dans_un_terminal"/>Dans un terminal<text:bookmark-end text:name="__RefHeading___dans_un_terminal_3"/><text:bookmark-end text:name="dans_un_terminal"/></text:h>
      <text:p text:style-name="Text_20_body">7/91
Open a terminal session
Open the GNOME Launcher and click on Terminal .
2
Prepare and upgrade
Enter the below commands to install the update and prepare for the
upgrade:
sudo apt update
sudo apt upgrade -y
sudo apt dist-upgrade -y
sudo apt install update-manager-core
3
Update release file
Use the comman below to change the release
file to look for normal updates rather than LTS.
sudo sed -i 's/Prompt=lts/Prompt=normal/g'
/etc/update-manager/release-upgrades
4
Start upgrade process
Run the below command to start the upgrade process:
sudo do-release-upgrade
5
Complete upgrade
Once the installer is complete, reboot your laptop to finalise the upgrade.
Please note: If you have any issues logging in, press Ctrl + Alt + F1 which will take you to
a terminal. Enter you username and password when prompted and enter the below
command.
sudo apt install ecryptfs-utils
6
Check upgrade status
Once the upgrade has completed, you can double check your current build with:
8/9lsb_release -a
9/9</text:p>
      <text:h text:style-name="Heading_20_2" text:outline-level="2"><text:bookmark-start text:name="__RefHeading___pre-requis_4"/><text:bookmark-start text:name="pre-requis"/>Pré-requis<text:bookmark-end text:name="__RefHeading___pre-requis_4"/><text:bookmark-end text:name="pre-requis"/></text:h>
      <text:h text:style-name="Heading_20_2" text:outline-level="2"><text:bookmark-start text:name="__RefHeading___premiere_etape_5"/><text:bookmark-start text:name="premiere_etape"/>Première étape<text:bookmark-end text:name="__RefHeading___premiere_etape_5"/><text:bookmark-end text:name="premiere_etape"/></text:h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4:34</meta:creation-date>
    <dc:creator>Generated</dc:creator>
    <dc:date>2026-09-08T15::14:34</dc:date>
    <dc:language>en-US</dc:language>
    <meta:editing-cycles>1</meta:editing-cycles>
    <meta:editing-duration>PT0S</meta:editing-duration>
    <dc:title>tutoriel:linux:upgrade:start</dc:title>
  </office:meta>
</office:document-meta>
</file>