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c342f0acd3d845effaa5e3d6fc71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policeswin2boot"/><text:bookmark-start text:name="__RefHeading___installer_les_polices_microsoft_windows_dans_ubuntu_16.04_1"/><text:bookmark-start text:name="installer_les_polices_microsoft_windows_dans_ubuntu_16.04"/>Installer les polices Microsoft Windows dans Ubuntu 16.04<text:bookmark-end text:name="__RefHeading___installer_les_polices_microsoft_windows_dans_ubuntu_16.04_1"/><text:bookmark-end text:name="installer_les_polices_microsoft_windows_dans_ubuntu_16.04"/></text:h>
      <text:p text:style-name="Text_20_body">Si vous avez un double système d'amorçage <text:span text:style-name="Strong_20_Emphasis">Linux / Windows</text:span>, vous pouvez facilement installer les polices MS à partir du lecteur Windows C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out ce que vous avez à faire est de monter la partition Windows (C:/Windows).     </text:p>
      <text:p text:style-name="Text_20_body">Je suppose que vous avez monté la partition <text:span text:style-name="Strong_20_Emphasis">C:/Windows</text:span> dans le répertoire <text:span text:style-name="Strong_20_Emphasis">/windows</text:span> dans linux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3" text:outline-level="3"><text:bookmark-start text:name="__RefHeading___premiere_methode_4"/><text:bookmark-start text:name="premiere_methode"/>Première méthode<text:bookmark-end text:name="__RefHeading___premiere_methode_4"/><text:bookmark-end text:name="premiere_methode"/></text:h>
      <text:p text:style-name="Text_20_body">Liez l'emplacement des polices au dossier de polices de votre système Linux comme indiqué ci-dessous :</text:p>
      <text:p text:style-name="Preformatted_20_Text">sudo ln -s /windows/Windows/Fonts /usr/share/fonts/WindowsFonts</text:p>
      <text:p text:style-name="Text_20_body">Après avoir lié le dossier Fonts, régénérez le cache fontconfig à l'aide de la commande :</text:p>
      <text:p text:style-name="Preformatted_20_Text">sudo fc-cache</text:p>
      <text:h text:style-name="Heading_20_3" text:outline-level="3"><text:bookmark-start text:name="__RefHeading___deuxieme_methode_5"/><text:bookmark-start text:name="deuxieme_methode"/>Deuxième méthode<text:bookmark-end text:name="__RefHeading___deuxieme_methode_5"/><text:bookmark-end text:name="deuxieme_methode"/></text:h>
      <text:p text:style-name="Text_20_body">Copiez toutes les polices Windows dans le répertoire /usr/share/fonts et installez les polices à l'aide des commandes suivantes :</text:p>
      <text:p text:style-name="Preformatted_20_Text">sudo mkdir /usr/share/fonts/WindowsFonts<text:line-break/>sudo cp /windows/Windows/Fonts/* /usr/share/fonts/WindowsFonts<text:line-break/>sudo chmod 755 /usr/share/fonts/WindowsFonts/*</text:p>
      <text:p text:style-name="Text_20_body">Enfin, régénérez le cache fontconfig à l'aide de la commande :</text:p>
      <text:p text:style-name="Preformatted_20_Text">sudo fc-cache</text:p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p text:style-name="Text_20_body">Testez les polices Windows</text:p>
      <text:p text:style-name="Text_20_body">Ouvrez LibreOffice ou GIMP après avoir installé MS Fonts.</text:p>
      <text:p text:style-name="Text_20_body">Maintenant, vous trouverez les polices Microsoft :</text:p>
      <text:p text:style-name="Text_20_body"><draw:a xlink:type="simple" xlink:href="http://www.ostechnix.com/wp-content/uploads/2016/07/Ubuntu-16.04-LTS-Desktop-Running-Oracle-VM-VirtualBox_014.png"><draw:frame draw:style-name="media" draw:name="0" text:anchor-type="as-char" draw:z-index="0" svg:width="36.142083333333cm" style:rel-width="100%" svg:height="16.536458333333cm" style:rel-height="scale"><draw:image xlink:href="Pictures/77c342f0acd3d845effaa5e3d6fc716c.png" xlink:type="simple" xlink:show="embed" xlink:actuate="onLoad"/></draw:frame></draw:a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www.ostechnix.com/install-microsoft-windows-fonts-ubuntu-16-04/#" text:style-name="Internet_20_link" text:visited-style-name="Visited_20_Internet_20_Link">Install Microsoft Windows Fonts in Ubuntu 16.04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6::18:35</meta:creation-date>
    <dc:creator>Generated</dc:creator>
    <dc:date>2026-09-08T16::18:35</dc:date>
    <dc:language>en-US</dc:language>
    <meta:editing-cycles>1</meta:editing-cycles>
    <meta:editing-duration>PT0S</meta:editing-duration>
    <dc:title>tutoriel:linux:policeswin2boot</dc:title>
  </office:meta>
</office:document-meta>
</file>