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273d356c581e03fd0a71f0ed65b07a.png"/>
  <manifest:file-entry manifest:media-type="image/png" manifest:full-path="Pictures/99f5215054bbe3d8e7af63aa37e1eec2.png"/>
  <manifest:file-entry manifest:media-type="image/png" manifest:full-path="Pictures/b5865be5c8c3f2d16ddf7f1f75849bc0.png"/>
  <manifest:file-entry manifest:media-type="image/png" manifest:full-path="Pictures/1ed0190e414dc0661100b4b3744c5ca5.png"/>
  <manifest:file-entry manifest:media-type="image/png" manifest:full-path="Pictures/72c8d521a6f9a32ededc19a99e08a9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localiser:start"/><text:bookmark-start text:name="__RefHeading___localiser_le_dossier_du_profil_en_cours_de_thunderbird_1"/><text:bookmark-start text:name="localiser_le_dossier_du_profil_en_cours_de_thunderbird"/>Localiser le dossier du profil en cours de Thunderbird<text:bookmark-end text:name="__RefHeading___localiser_le_dossier_du_profil_en_cours_de_thunderbird_1"/><text:bookmark-end text:name="localiser_le_dossier_du_profil_en_cours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Ouvrez Thunderbird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liquez sur le bouton menu <draw:frame draw:style-name="media" draw:name="0" text:anchor-type="as-char" draw:z-index="0" svg:width="0.66145833333333cm" svg:height="0.58208333333333cm"><draw:image xlink:href="Pictures/c2273d356c581e03fd0a71f0ed65b07a.png" xlink:type="simple" xlink:show="embed" xlink:actuate="onLoad"/></draw:frame> puis sur le <text:span text:style-name="Strong_20_Emphasis">?</text:span> :<draw:frame draw:style-name="mediacenter" draw:name="1" text:anchor-type="paragraph" draw:z-index="1" svg:width="8.9429166666667cm" style:rel-width="100%" svg:height="3.0427083333333cm" style:rel-height="scale"><draw:image xlink:href="Pictures/99f5215054bbe3d8e7af63aa37e1eec2.png" xlink:type="simple" xlink:show="embed" xlink:actuate="onLoad"/></draw:frame>ou ouvrez le menu <text:span text:style-name="Strong_20_Emphasis">Aide</text:span> dans la barre de menuschoisissez <text:span text:style-name="Strong_20_Emphasis">Informations de dépannage</text:span> :<draw:frame draw:style-name="mediacenter" draw:name="2" text:anchor-type="paragraph" draw:z-index="2" svg:width="8.9429166666667cm" style:rel-width="100%" svg:height="7.0908333333333cm" style:rel-height="scale"><draw:image xlink:href="Pictures/b5865be5c8c3f2d16ddf7f1f75849bc0.png" xlink:type="simple" xlink:show="embed" xlink:actuate="onLoad"/></draw:frame>Sous la section <text:span text:style-name="Strong_20_Emphasis">Paramètres de base de l’application</text:span>, ligne <text:span text:style-name="Strong_20_Emphasis">Répertoire de profil</text:span>, cliquez sur le bouton <text:span text:style-name="Plugin_Keyboard___keyboard">Ouvrir le dossier correspondant</text:span> :<draw:frame draw:style-name="mediacenter" draw:name="3" text:anchor-type="paragraph" draw:z-index="3" svg:width="10.583333333333cm" svg:height="3.3072916666667cm"><draw:image xlink:href="Pictures/1ed0190e414dc0661100b4b3744c5ca5.png" xlink:type="simple" xlink:show="embed" xlink:actuate="onLoad"/></draw:frame>Le dossier du profil en cours s’ouvre dans l'explorateur de fichiers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e dossier du profil en cours est ouvert dans l'explorateur de fichiers. Vous pouvez voir son emplacement.<draw:frame draw:style-name="mediacenter" draw:name="4" text:anchor-type="paragraph" draw:z-index="4" svg:width="10.583333333333cm" svg:height="3.2977900552486cm"><draw:image xlink:href="Pictures/72c8d521a6f9a32ededc19a99e08a95b.png" xlink:type="simple" xlink:show="embed" xlink:actuate="onLoad"/></draw:frame>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20::04:32</meta:creation-date>
    <dc:creator>Generated</dc:creator>
    <dc:date>2026-09-10T20::04:32</dc:date>
    <dc:language>en-US</dc:language>
    <meta:editing-cycles>1</meta:editing-cycles>
    <meta:editing-duration>PT0S</meta:editing-duration>
    <dc:title>tutoriel:internet:thunderbird:profils:localiser:start</dc:title>
  </office:meta>
</office:document-meta>
</file>