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64f69f756ebd7ce2b9cca2c841ff29.png"/>
  <manifest:file-entry manifest:media-type="image/png" manifest:full-path="Pictures/0f55d8e9db78aa9f88088726c0ff67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2boot:start"/><text:bookmark-start text:name="__RefHeading___partager_thunderbird_entre_linux_et_windows_1"/><text:bookmark-start text:name="partager_thunderbird_entre_linux_et_windows"/>Partager Thunderbird entre Linux et Windows<text:bookmark-end text:name="__RefHeading___partager_thunderbird_entre_linux_et_windows_1"/><text:bookmark-end text:name="partager_thunderbird_entre_linux_et_windows"/></text:h>
      <text:p text:style-name="Text_20_body">Méthode en partageant les répertoires : <text:a xlink:type="simple" xlink:href="http://protuts.net/utiliser-thunderbird-sous-windows-et-ubuntu/" text:style-name="Internet_20_link" text:visited-style-name="Visited_20_Internet_20_Link">http://protuts.net/utiliser-thunderbird-sous-windows-et-ubuntu/</text:a>Nous allons ici partager un profil Thunderbird entre Windows et Linux en dual-boot (d'après la doc ubuntu)</text:p>
      <text:p text:style-name="Text_20_body"><text:span text:style-name="Strong_20_Emphasis">Principe</text:span> :</text:p>
      <text:p text:style-name="Text_20_body">Créer un profil de chaque côté et le faire pointer sur le même répertoire.Ce peut être par exemple :sous windows : d:\logiciels\thunderbirdque l'on retrouve sous linux en : /media/donnees/logiciels/thunderbird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ncer le gestionnaire de profils :</text:p>
      <text:p text:style-name="Text_20_body"><text:span text:style-name="Strong_20_Emphasis">sous Linux</text:span> : dans une console, tapez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<text:span text:style-name="Strong_20_Emphasis">sous Windows</text:span> : dans une console de commande (lancée par démarrer/exécuter/cmd), écrire :</text:p>
      <text:p text:style-name="Command Line Interface"><text:span text:style-name="PluginODTAutoStyle_span_3">"C:\Program Files\Mozilla Thunderbird\thunderbird.exe" -p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ous_linux_5"/><text:bookmark-start text:name="sous_linux"/>Sous Linux<text:bookmark-end text:name="__RefHeading___sous_linux_5"/><text:bookmark-end text:name="sous_linux"/></text:h>
      <text:p text:style-name="Text_20_body">Cliquez sur <text:span text:style-name="Plugin_Keyboard___keyboard">Create Profile</text:span> :<draw:frame draw:style-name="mediacenter" draw:name="0" text:anchor-type="paragraph" draw:z-index="0" svg:width="10.583333333333cm" svg:height="9.4191666666667cm"><draw:image xlink:href="Pictures/2364f69f756ebd7ce2b9cca2c841ff29.png" xlink:type="simple" xlink:show="embed" xlink:actuate="onLoad"/></draw:frame>Cliquez sur <text:span text:style-name="Plugin_Keyboard___keyboard">Next</text:span> pour passer la première page et paramétrez le nouveau profil :<draw:frame draw:style-name="mediacenter" draw:name="1" text:anchor-type="paragraph" draw:z-index="1" svg:width="10.583333333333cm" svg:height="8.1227083333333cm"><draw:image xlink:href="Pictures/0f55d8e9db78aa9f88088726c0ff6792.png" xlink:type="simple" xlink:show="embed" xlink:actuate="onLoad"/></draw:frame>Enter new profile name: mettez le nom de l'utilisateur (par exemple)<text:span text:style-name="Plugin_Keyboard___keyboard">Choose folder</text:span>: sélectionnez le dossier voulu (par exemple /media/donnees/thunderbird)Un clic sur le bouton <text:span text:style-name="Plugin_Keyboard___keyboard">Finish</text:span> vous ramène à la fenêtre de choix de profil<text:span text:style-name="Strong_20_Emphasis">S'il y a d'autres profils, effacez-les</text:span> :Cliquez sur le nom du profil à effacer puis sur le bouton <text:span text:style-name="Plugin_Keyboard___keyboard">Delete Profile...</text:span>Dans la fenêtre qui apparaît, vous pouvez :conserver les fichiersou cliquer sur le bouton <text:span text:style-name="Plugin_Keyboard___keyboard">Delete Files</text:span>Au retour à la fenêtre de choix de profil, cliquez sur le bouton <text:span text:style-name="Plugin_Keyboard___keyboard">Exit</text:span>.</text:p>
      <text:h text:style-name="Heading_20_3" text:outline-level="3"><text:bookmark-start text:name="__RefHeading___sous_windows_6"/><text:bookmark-start text:name="sous_windows"/>Sous Windows<text:bookmark-end text:name="__RefHeading___sous_windows_6"/><text:bookmark-end text:name="sous_windows"/></text:h>
      <text:p text:style-name="Text_20_body">Même chose :</text:p>
      <text:p text:style-name="Text_20_body">Cliquez sur <text:span text:style-name="Plugin_Keyboard___keyboard">Create Profile</text:span> :<draw:frame draw:style-name="mediacenter" draw:name="2" text:anchor-type="paragraph" draw:z-index="2" svg:width="10.583333333333cm" svg:height="9.4191666666667cm"><draw:image xlink:href="Pictures/2364f69f756ebd7ce2b9cca2c841ff29.png" xlink:type="simple" xlink:show="embed" xlink:actuate="onLoad"/></draw:frame>Cliquez sur <text:span text:style-name="Plugin_Keyboard___keyboard">Next</text:span> pour passer la première page et paramétrez le nouveau profil :<draw:frame draw:style-name="mediacenter" draw:name="3" text:anchor-type="paragraph" draw:z-index="3" svg:width="10.583333333333cm" svg:height="8.1227083333333cm"><draw:image xlink:href="Pictures/0f55d8e9db78aa9f88088726c0ff6792.png" xlink:type="simple" xlink:show="embed" xlink:actuate="onLoad"/></draw:frame>Enter new profile name: mettez le nom de l'utilisateur (par exemple)<text:span text:style-name="Plugin_Keyboard___keyboard">Choose folder</text:span>: sélectionnez le même dossier que sous Linux (par exemple D:\thunderbird si D est le disque /media/donnees de Linux)Un clic sur le bouton <text:span text:style-name="Plugin_Keyboard___keyboard">Finish</text:span> vous ramène à la fenêtre de choix de profil<text:span text:style-name="Strong_20_Emphasis">S'il y a d'autres profils, effacez-les</text:span> :Cliquez sur le nom du profil à effacer puis sur le bouton <text:span text:style-name="Plugin_Keyboard___keyboard">Delete Profile...</text:span>Dans la fenêtre qui apparaît, vous pouvez :conserver les fichiersou cliquer sur le bouton <text:span text:style-name="Plugin_Keyboard___keyboard">Delete Files</text:span>Au retour à la fenêtre de choix de profil, cliquez sur le bouton <text:span text:style-name="Plugin_Keyboard___keyboard">Exit</text:span>.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7:17</meta:creation-date>
    <dc:creator>Generated</dc:creator>
    <dc:date>2026-09-08T14::47:17</dc:date>
    <dc:language>en-US</dc:language>
    <meta:editing-cycles>1</meta:editing-cycles>
    <meta:editing-duration>PT0S</meta:editing-duration>
    <dc:title>tutoriel:internet:thunderbird:profils:2boot:start</dc:title>
  </office:meta>
</office:document-meta>
</file>