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fb6ebca7988d555426cb496d2fac87.png"/>
  <manifest:file-entry manifest:media-type="image/png" manifest:full-path="Pictures/b8129ede3546460cc4dc2ddfbb0df24b.png"/>
  <manifest:file-entry manifest:media-type="image/png" manifest:full-path="Pictures/a6ffb439f40bd24ef5f3bdeae9cbe0a8.png"/>
  <manifest:file-entry manifest:media-type="image/png" manifest:full-path="Pictures/fa41d727a94534f68c61992682efc1d4.png"/>
  <manifest:file-entry manifest:media-type="image/png" manifest:full-path="Pictures/63c7ad2a7b153a7805dee4a3fb201ec6.png"/>
  <manifest:file-entry manifest:media-type="image/png" manifest:full-path="Pictures/c59808b8ea39bb684e2e617473ce7850.png"/>
  <manifest:file-entry manifest:media-type="image/png" manifest:full-path="Pictures/bf0e4abd8368eb3fe1f68ed9e9b7b075.png"/>
  <manifest:file-entry manifest:media-type="image/png" manifest:full-path="Pictures/ceea66d5fe24eb7683e127c989a88202.png"/>
  <manifest:file-entry manifest:media-type="image/png" manifest:full-path="Pictures/a1b8c60549269a138f95163148f856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kype:inscription"/><text:bookmark-start text:name="__RefHeading___skypecreation_d_un_compte_inscription_1"/><text:bookmark-start text:name="skypecreation_d_un_compte_inscription"/>Skype : Création d'un compte (inscription)<text:bookmark-end text:name="__RefHeading___skypecreation_d_un_compte_inscription_1"/><text:bookmark-end text:name="skypecreation_d_un_compte_inscription"/></text:h>
      <text:p text:style-name="Text_20_body">Le mieux est de vous inscrire via une adresse mail qui sera votre identifia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PC avec accès internet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Installez-vous devant un PC.</text:p>
      <text:p text:style-name="Text_20_body">Avec Google, cherchez Skype et cliquez sur le site de Skype :<draw:frame draw:style-name="mediacenter" draw:name="0" text:anchor-type="paragraph" draw:z-index="0" svg:width="10.583333333333cm" svg:height="6.2337232960326cm"><draw:image xlink:href="Pictures/e5fb6ebca7988d555426cb496d2fac87.png" xlink:type="simple" xlink:show="embed" xlink:actuate="onLoad"/></draw:frame></text:p>
      <text:p text:style-name="Text_20_body">Le site de Skype s'ouvre. En haut à droite, cliquez sur <text:span text:style-name="Strong_20_Emphasis">Se connecter</text:span> puis sur <text:span text:style-name="Strong_20_Emphasis">S'inscrire</text:span> pour ouvrir la création de compte :<draw:frame draw:style-name="mediacenter" draw:name="1" text:anchor-type="paragraph" draw:z-index="1" svg:width="10.583333333333cm" svg:height="6.6938526409232cm"><draw:image xlink:href="Pictures/b8129ede3546460cc4dc2ddfbb0df24b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Ne choisissez pas de numéro de téléphone, cliquez sur <text:span text:style-name="Strong_20_Emphasis">Utilisez plutôt votre adresse e-mail</text:span> :<draw:frame draw:style-name="mediacenter" draw:name="2" text:anchor-type="paragraph" draw:z-index="2" svg:width="10.583333333333cm" svg:height="9.6315132048537cm"><draw:image xlink:href="Pictures/a6ffb439f40bd24ef5f3bdeae9cbe0a8.png" xlink:type="simple" xlink:show="embed" xlink:actuate="onLoad"/></draw:frame>Entrez votre adresse e-mail :<draw:frame draw:style-name="mediacenter" draw:name="3" text:anchor-type="paragraph" draw:z-index="3" svg:width="10.583333333333cm" svg:height="9.5657051282051cm"><draw:image xlink:href="Pictures/fa41d727a94534f68c61992682efc1d4.png" xlink:type="simple" xlink:show="embed" xlink:actuate="onLoad"/></draw:frame>Créez votre <text:span text:style-name="Strong_20_Emphasis">mot de passe</text:span> :<draw:frame draw:style-name="mediacenter" draw:name="4" text:anchor-type="paragraph" draw:z-index="4" svg:width="10.583333333333cm" svg:height="10.583333333333cm"><draw:image xlink:href="Pictures/63c7ad2a7b153a7805dee4a3fb201ec6.png" xlink:type="simple" xlink:show="embed" xlink:actuate="onLoad"/></draw:frame>Renseignez votre <text:span text:style-name="Strong_20_Emphasis">prénom</text:span> et votre <text:span text:style-name="Strong_20_Emphasis">nom</text:span> :<draw:frame draw:style-name="mediacenter" draw:name="5" text:anchor-type="paragraph" draw:z-index="5" svg:width="10.583333333333cm" svg:height="11.203181489516cm"><draw:image xlink:href="Pictures/c59808b8ea39bb684e2e617473ce7850.png" xlink:type="simple" xlink:show="embed" xlink:actuate="onLoad"/></draw:frame>Puis votre <text:span text:style-name="Strong_20_Emphasis">date de naissance</text:span> qui vous permettra de récupérer votre compte si un jour vous oubliez le mot de passe :<draw:frame draw:style-name="mediacenter" draw:name="6" text:anchor-type="paragraph" draw:z-index="6" svg:width="10.583333333333cm" svg:height="12.354792560801cm"><draw:image xlink:href="Pictures/bf0e4abd8368eb3fe1f68ed9e9b7b075.png" xlink:type="simple" xlink:show="embed" xlink:actuate="onLoad"/></draw:frame>Microsoft envoie un numéro de confirmation à votre adresse mail : récupérez-le et recopiez-le (ou tapez-le) ici :<draw:frame draw:style-name="mediacenter" draw:name="7" text:anchor-type="paragraph" draw:z-index="7" svg:width="10.583333333333cm" svg:height="14.854633781764cm"><draw:image xlink:href="Pictures/ceea66d5fe24eb7683e127c989a88202.png" xlink:type="simple" xlink:show="embed" xlink:actuate="onLoad"/></draw:frame>Pour prouver que vous n'êtes pas un robot, entrez le code affiché :<draw:frame draw:style-name="mediacenter" draw:name="8" text:anchor-type="paragraph" draw:z-index="8" svg:width="10.583333333333cm" svg:height="12.656605922551cm"><draw:image xlink:href="Pictures/a1b8c60549269a138f95163148f85672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Voila, vous êtes inscrit sur Skype.</text:p>
      <text:p text:style-name="Text_20_body">Votre <text:span text:style-name="Strong_20_Emphasis">ID</text:span> est l'<text:span text:style-name="Strong_20_Emphasis">adresse e-mail</text:span> que vous avez fournie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39:38</meta:creation-date>
    <dc:creator>Generated</dc:creator>
    <dc:date>2026-09-10T18::39:38</dc:date>
    <dc:language>en-US</dc:language>
    <meta:editing-cycles>1</meta:editing-cycles>
    <meta:editing-duration>PT0S</meta:editing-duration>
    <dc:title>tutoriel:internet:skype:inscription</dc:title>
  </office:meta>
</office:document-meta>
</file>