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181d3c387bbb1f36a884485ea1be0f6.svg"/>
  <manifest:file-entry manifest:media-type="image/png" manifest:full-path="Pictures/55daccaa085e0f85f8a39555572b484b.png"/>
  <manifest:file-entry manifest:media-type="image/png" manifest:full-path="Pictures/ef82652999a2383f9441f6d9963b8653.png"/>
  <manifest:file-entry manifest:media-type="image/png" manifest:full-path="Pictures/49810cbbf58e444ca37ed1017aee7560.png"/>
  <manifest:file-entry manifest:media-type="image/png" manifest:full-path="Pictures/21e57b0faa153e568e4c574ed45ebfef.png"/>
  <manifest:file-entry manifest:media-type="image/png" manifest:full-path="Pictures/db7ef794923ce6648787322d81329b55.png"/>
  <manifest:file-entry manifest:media-type="image/png" manifest:full-path="Pictures/346ac8a9aba3a531486eafd83bd950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:unbound"/><text:bookmark-start text:name="__RefHeading___unbound_sur_raspberry_piun_serveur_dns_sur_votre_reseau_local_1"/><text:bookmark-start text:name="unbound_sur_raspberry_piun_serveur_dns_sur_votre_reseau_local"/>unbound sur Raspberry Pi : un serveur DNS sur votre réseau local<text:bookmark-end text:name="__RefHeading___unbound_sur_raspberry_piun_serveur_dns_sur_votre_reseau_local_1"/><text:bookmark-end text:name="unbound_sur_raspberry_piun_serveur_dns_sur_votre_reseau_loca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:</text:p>
      <text:p text:style-name="Text_20_body">d'un réseau local <draw:frame draw:style-name="media" draw:name="0" text:anchor-type="as-char" draw:z-index="0" svg:width="" svg:rel-width="100%" svg:height="0cm"><draw:image xlink:href="Pictures/f181d3c387bbb1f36a884485ea1be0f6.svg" xlink:type="simple" xlink:show="embed" xlink:actuate="onLoad"/></draw:frame>.et d'une connexion à Internet active pour les test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-vous sur le Raspberry Pi</text:span> (connectez-vous au Raspberry Pi via ssh).<text:span text:style-name="Strong_20_Emphasis">Installez les paquets</text:span> <text:span text:style-name="Strong_20_Emphasis">unbound</text:span> et <text:span text:style-name="Strong_20_Emphasis">dnsutils</text:span> en ligne de commande :</text:p>
      <text:p text:style-name="Command Line Interface"><text:span text:style-name="PluginODTAutoStyle_span_1">...@...:~ $ </text:span><text:span text:style-name="PluginODTAutoStyle_span_2">sudo apt-get install -y unbound dnsutils</text:span><text:line-break/><text:span text:style-name="PluginODTAutoStyle_span_3">...@...:~ $ </text:span><text:span text:style-name="PluginODTAutoStyle_span_4">sudo systemctl enable unbound</text:span></text:p>
      <text:p text:style-name="Text_20_body">Le paquet <text:span text:style-name="Strong_20_Emphasis">dnsutils</text:span> comporte l'utilitaire <text:span text:style-name="Strong_20_Emphasis">dig</text:span> avec lequel nous ferons les tes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toucher au fichier /etc/unbound/unbound.conf, les fichiers de configuration sont placés dans le répertoire <text:span text:style-name="Strong_20_Emphasis">/etc/unbound/unbound.d</text:span>.</text:p>
      <text:p text:style-name="Text_20_body">Créez avec les droits d'administration le fichier <text:span text:style-name="Strong_20_Emphasis">/etc/unbound/unbound.d/local.conf</text:span> :</text:p>
      <text:p text:style-name="Preformatted_20_Text">server:<text:line-break/>#<text:s text:c="3"/>Adresse du serveur DNS Unbound : toutes les interfaces<text:line-break/><text:s text:c="4"/>interface: 0.0.0.0<text:line-break/><text:line-break/>#<text:s text:c="3"/>autoriser le réseau local<text:line-break/><text:s text:c="4"/>access-control: 192.168.0.0/16 allow<text:line-break/><text:line-break/><text:s text:c="4"/>local-zone: "monlan." static<text:line-break/><text:s text:c="4"/>local-data: "box.monlan. IN A 192.168.0.254"<text:line-break/><text:s text:c="4"/>local-data-ptr: "192.168.0.254 box.monlan"</text:p>
      <text:p text:style-name="Text_20_body"><text:span text:style-name="Strong_20_Emphasis">interface: 0.0.0.0</text:span> : Accessible sur toutes les interfaces<text:span text:style-name="Strong_20_Emphasis">access-control: 192.168.0.0/16 allow</text:span> : Accessible depuis le réseau local<text:span text:style-name="Strong_20_Emphasis">local-zone: / local-data:</text:span> : Domaines et sous-domaines<text:line-break/>Nous avons créé sur le réseau local un nouveau pseudo-domaine <text:span text:style-name="Strong_20_Emphasis">monlan</text:span>, et la box est accessible par <text:span text:style-name="Strong_20_Emphasis">box.monlan</text:span>.Pour vérifier, utilisons l'utilitaire <text:span text:style-name="Strong_20_Emphasis">dig</text:span> :</text:p>
      <text:p text:style-name="Command Line Interface"><text:span text:style-name="PluginODTAutoStyle_span_5">...@...:~ $ </text:span><text:span text:style-name="PluginODTAutoStyle_span_6">dig freebox.monlan</text:span></text:p>
      <text:p text:style-name="Text_20_body">retourne l'adresse IP <text:span text:style-name="Strong_20_Emphasis">192.168.0.254</text:span>Pour vérifier l'adresse IP :</text:p>
      <text:p text:style-name="Command Line Interface"><text:span text:style-name="PluginODTAutoStyle_span_7">...@...:~ $ </text:span><text:span text:style-name="PluginODTAutoStyle_span_8">dig -x 192.168.0.254</text:span></text:p>
      <text:p text:style-name="Text_20_body">retourne <text:span text:style-name="Strong_20_Emphasis">freebox.monlan</text:span>Un autre exemple de config : <text:a xlink:type="simple" xlink:href="https://blog.zenithar.org/post/2015/08/11/installer-resolveur-dns-raspberry-pi/" text:style-name="Internet_20_link" text:visited-style-name="Visited_20_Internet_20_Link">https://blog.zenithar.org/post/2015/08/11/installer-resolveur-dns-raspberry-pi/</text:a></text:p>
      <text:h text:style-name="Heading_20_4" text:outline-level="4"><text:bookmark-start text:name="__RefHeading___creation_d_un_pseudo-domaine_statique_6"/><text:bookmark-start text:name="creation_d_un_pseudo-domaine_statique"/>Création d'un pseudo-domaine statique<text:bookmark-end text:name="__RefHeading___creation_d_un_pseudo-domaine_statique_6"/><text:bookmark-end text:name="creation_d_un_pseudo-domaine_statique"/></text:h>
      <text:p text:style-name="Text_20_body">Pour créer le domaine <text:span text:style-name="Strong_20_Emphasis">mondomaine</text:span>, ajouter la ligne :</text:p>
      <text:p text:style-name="Preformatted_20_Text"><text:s text:c="4"/>local-zone: "mondomaine." static</text:p>
      <text:p text:style-name="Text_20_body">et les lignes précisant les machines correspondantes :</text:p>
      <text:p text:style-name="Preformatted_20_Text"><text:s text:c="4"/>local-data: "box.mondomaine. IN A 192.168.0.254"<text:line-break/><text:s text:c="4"/>local-data-ptr: "192.168.0.254 box.mondomaine"<text:line-break/><text:s text:c="4"/>local-data: "machine1.mondomaine. IN A 192.168.0.1"<text:line-break/><text:s text:c="4"/>local-data-ptr: "192.168.0.1 machine1.mondomaine"<text:line-break/><text:s text:c="4"/>local-data: "machine2.mondomaine. IN A 192.168.0.2"<text:line-break/><text:s text:c="4"/>local-data-ptr: "192.168.0.2 machine2.mondomaine"<text:line-break/><text:s text:c="4"/>etc.</text:p>
      <text:h text:style-name="Heading_20_4" text:outline-level="4"><text:bookmark-start text:name="__RefHeading___creation_d_un_pseudo-domaine_dynamique_7"/><text:bookmark-start text:name="creation_d_un_pseudo-domaine_dynamique"/>Création d'un pseudo-domaine dynamique<text:bookmark-end text:name="__RefHeading___creation_d_un_pseudo-domaine_dynamique_7"/><text:bookmark-end text:name="creation_d_un_pseudo-domaine_dynamique"/></text:h>
      <text:p text:style-name="Text_20_body">Ici, nous créons un domaine <text:span text:style-name="Strong_20_Emphasis">dyndom</text:span> et tous ses sous-domaines <text:span text:style-name="Strong_20_Emphasis">*.dyndom</text:span> : <text:span text:style-name="Strong_20_Emphasis">site1.dyndom</text:span>, <text:span text:style-name="Strong_20_Emphasis">site2.dyndom</text:span>, etc.</text:p>
      <text:p text:style-name="Text_20_body">Ajoutez les lignes :</text:p>
      <text:p text:style-name="Preformatted_20_Text"><text:s text:c="4"/>local-zone: "dyndom." redirect<text:line-break/><text:s text:c="4"/>local-data: "dyndom. A 192.168.0.1"<text:line-break/><text:s text:c="4"/>local-data-ptr: "192.168.0.1 dyndom."</text:p>
      <text:p text:style-name="Text_20_body">Dans cet exemple, le domaine <text:span text:style-name="Strong_20_Emphasis">dyndom</text:span> et tous ses sous-domaines renvoient sur le serveur d'adresse IP <text:span text:style-name="Strong_20_Emphasis">192.168.0.1</text:span>.</text:p>
      <text:p text:style-name="Text_20_body"><draw:frame draw:style-name="PluginODTAutoStyle_Frame_9_text_frame" draw:name="Frame1" text:anchor-type="paragraph" svg:width="289.134pt" draw:z-index="0" svg:min-height="1cm"><draw:text-box><table:table table:style-name="PluginODTAutoStyle_Table_10"><table:table-column table:style-name="odt_auto_style_table_column_1_1"/><table:table-row><table:table-cell office:value-type="string" table:style-name="PluginODTAutoStyle_TableCell_11"><text:p text:style-name="PluginODTAutoStyle_Paragraph_12">local-zone: &lt;zone&gt; &lt;type&gt;Configure une zone locale.Le type détermine la réponse à donner s'il n'y a pas de local-data correspondant. Les types utiles sont :staticS'il y a correspondance avec des données locales, une réponse est donnée.redirectréponse à partir des local-data pour la zone. Cela répond à des requêtes pour la zone, et tous les sous-domaines de la zone ayant des local-data pour la zone.Par défaut, les zones sont de classe INlocal-data: “&lt;resource record string&gt;”Fournit une correspondance exacte sauf si la zone est configurée en redirect.local-data-ptr: “IPaddr name”Correspondance inverse IP -&gt; nom</text:p></table:table-cell></table:table-row></table:table></draw:text-box></draw:frame></text:p>
      <text:h text:style-name="Heading_20_3" text:outline-level="3"><text:bookmark-start text:name="__RefHeading___utilisation_du_serveur_dns_depuis_une_machine_du_reseau_8"/><text:bookmark-start text:name="utilisation_du_serveur_dns_depuis_une_machine_du_reseau"/>Utilisation du serveur DNS depuis une machine du réseau<text:bookmark-end text:name="__RefHeading___utilisation_du_serveur_dns_depuis_une_machine_du_reseau_8"/><text:bookmark-end text:name="utilisation_du_serveur_dns_depuis_une_machine_du_reseau"/></text:h>
      <text:p text:style-name="Text_20_body">Placez-vous sur la machine à configurer. Nous supposons que l'adresse IP de notre Raspberry Pi est <text:span text:style-name="Strong_20_Emphasis">192.168.0.31</text:span>.</text:p>
      <text:h text:style-name="Heading_20_4" text:outline-level="4"><text:bookmark-start text:name="__RefHeading___premmier_cassous_linux_9"/><text:bookmark-start text:name="premmier_cassous_linux"/>Premmier cas : sous Linux<text:bookmark-end text:name="__RefHeading___premmier_cassous_linux_9"/><text:bookmark-end text:name="premmier_cassous_linux"/></text:h>
      <text:p text:style-name="Text_20_body">Cliquez en haut sur l'icône du réseau :<draw:frame draw:style-name="media" draw:name="1" text:anchor-type="as-char" draw:z-index="1" svg:width="0.92604166666667cm" svg:height="0.714375cm"><draw:image xlink:href="Pictures/55daccaa085e0f85f8a39555572b484b.png" xlink:type="simple" xlink:show="embed" xlink:actuate="onLoad"/></draw:frame></text:p>
      <text:p text:style-name="Text_20_body">Le menu s'ouvre :</text:p>
      <text:p text:style-name="Text_20_body"><draw:frame draw:style-name="media" draw:name="2" text:anchor-type="as-char" draw:z-index="2" svg:width="8.73125cm" style:rel-width="100%" svg:height="12.22375cm" style:rel-height="scale"><draw:image xlink:href="Pictures/ef82652999a2383f9441f6d9963b8653.png" xlink:type="simple" xlink:show="embed" xlink:actuate="onLoad"/></draw:frame></text:p>
      <text:p text:style-name="Text_20_body">Choisissez <text:span text:style-name="Strong_20_Emphasis">Modification des connexions</text:span> :</text:p>
      <text:p text:style-name="Text_20_body"><draw:frame draw:style-name="media" draw:name="3" text:anchor-type="as-char" draw:z-index="3" svg:width="12.435416666667cm" svg:height="8.6783333333333cm"><draw:image xlink:href="Pictures/49810cbbf58e444ca37ed1017aee7560.png" xlink:type="simple" xlink:show="embed" xlink:actuate="onLoad"/></draw:frame></text:p>
      <text:p text:style-name="Text_20_body">Sélectionnez la connexion à réglerCliquez sur le bouton <text:span text:style-name="Plugin_Keyboard___keyboard">Modifier</text:span><draw:frame draw:style-name="media" draw:name="4" text:anchor-type="as-char" draw:z-index="4" svg:width="17.039166666667cm" style:rel-width="100%" svg:height="12.7cm" style:rel-height="scale"><draw:image xlink:href="Pictures/21e57b0faa153e568e4c574ed45ebfef.png" xlink:type="simple" xlink:show="embed" xlink:actuate="onLoad"/></draw:frame></text:p>
      <text:p text:style-name="Text_20_body">Onglet <text:span text:style-name="Strong_20_Emphasis">Paramètres IPv4</text:span>Méthode : <text:span text:style-name="Plugin_Keyboard___keyboard">Adresses automatiques uniquement (DHCP)</text:span>Serveurs DNS : <text:span text:style-name="Strong_20_Emphasis">192.168.0.31</text:span> (l'adresse de notre Raspberry Pi)et bouton <text:span text:style-name="Plugin_Keyboard___keyboard">Enregistrer</text:span>Redémarrez votre réseau :</text:p>
      <text:p text:style-name="Text_20_body">Cliquez en haut sur l'icône du réseau :<draw:frame draw:style-name="media" draw:name="5" text:anchor-type="as-char" draw:z-index="5" svg:width="0.92604166666667cm" svg:height="0.714375cm"><draw:image xlink:href="Pictures/55daccaa085e0f85f8a39555572b484b.png" xlink:type="simple" xlink:show="embed" xlink:actuate="onLoad"/></draw:frame>Déconnectez-vous :<text:line-break/><draw:frame draw:style-name="media" draw:name="6" text:anchor-type="as-char" draw:z-index="6" svg:width="8.73125cm" style:rel-width="100%" svg:height="12.22375cm" style:rel-height="scale"><draw:image xlink:href="Pictures/db7ef794923ce6648787322d81329b55.png" xlink:type="simple" xlink:show="embed" xlink:actuate="onLoad"/></draw:frame>et reconnectez-vous :<text:line-break/><draw:frame draw:style-name="media" draw:name="7" text:anchor-type="as-char" draw:z-index="7" svg:width="8.73125cm" style:rel-width="100%" svg:height="12.22375cm" style:rel-height="scale"><draw:image xlink:href="Pictures/346ac8a9aba3a531486eafd83bd950eb.png" xlink:type="simple" xlink:show="embed" xlink:actuate="onLoad"/></draw:frame></text:p>
      <text:h text:style-name="Heading_20_4" text:outline-level="4"><text:bookmark-start text:name="__RefHeading___sous_windows_10"/><text:bookmark-start text:name="sous_windows"/>Sous Windows<text:bookmark-end text:name="__RefHeading___sous_windows_10"/><text:bookmark-end text:name="sous_windows"/></text:h>
      <text:p text:style-name="Text_20_body">Si vous êtes sous Windows, allez dans <text:span text:style-name="Strong_20_Emphasis">Panneau de configuration / Configuration Réseau / Réseaux TCP/IP</text:span> et paramétrez les résolveurs DNS primaire et secondaire.</text:p>
      <text:h text:style-name="Heading_20_3" text:outline-level="3"><text:bookmark-start text:name="__RefHeading___test_du_serveur_dns_depuis_une_machine_du_reseau_11"/><text:bookmark-start text:name="test_du_serveur_dns_depuis_une_machine_du_reseau"/>Test du serveur DNS depuis une machine du réseau<text:bookmark-end text:name="__RefHeading___test_du_serveur_dns_depuis_une_machine_du_reseau_11"/><text:bookmark-end text:name="test_du_serveur_dns_depuis_une_machine_du_reseau"/></text:h>
      <text:p text:style-name="Text_20_body">Placez-vous sur la machine à configurer.</text:p>
      <text:p text:style-name="Text_20_body">Installez le paquet <text:span text:style-name="Strong_20_Emphasis">dnsutils</text:span>, ou en ligne de commande :</text:p>
      <text:p text:style-name="Preformatted_20_Text">sudo apt-get install -y dnsutils</text:p>
      <text:p text:style-name="Text_20_body">Nous supposons que l'adresse IP de notre Raspberry Pi est <text:span text:style-name="Strong_20_Emphasis">192.168.0.31</text:span>.</text:p>
      <text:p text:style-name="Text_20_body">Pour tester la résolution de nom, lancez :</text:p>
      <text:p text:style-name="Preformatted_20_Text">dig machine1.mondomaine</text:p>
      <text:p text:style-name="Text_20_body">qui retourne l'adresse IP <text:span text:style-name="Strong_20_Emphasis">192.168.0.1</text:span> et montre que le serveur DNS utilisé est bien <text:span text:style-name="Strong_20_Emphasis">192.168.0.31</text:span></text:p>
      <text:p text:style-name="Text_20_body">Pour tester la résolution d'IP, lancez :</text:p>
      <text:p text:style-name="Preformatted_20_Text">dig -x 192.168.0.1</text:p>
      <text:p text:style-name="Text_20_body">qui retourne le nom <text:span text:style-name="Strong_20_Emphasis">machine1.mondomaine</text:span> et montre que le serveur DNS utilisé est bien <text:span text:style-name="Strong_20_Emphasis">192.168.0.31</text:span></text:p>
      <text:h text:style-name="Heading_20_4" text:outline-level="4"><text:bookmark-start text:name="__RefHeading___test_complet_avec_namebench_12"/><text:bookmark-start text:name="test_complet_avec_namebench"/>Test complet avec namebench<text:bookmark-end text:name="__RefHeading___test_complet_avec_namebench_12"/><text:bookmark-end text:name="test_complet_avec_namebench"/></text:h>
      <text:p text:style-name="Text_20_body">Installez le(s) paquet(s) <text:span text:style-name="Strong_20_Emphasis">namebench</text:span>, ou en ligne de commande :</text:p>
      <text:p text:style-name="Preformatted_20_Text">sudo apt-get install -y namebench</text:p>
      <text:p text:style-name="Text_20_body">Lancez-le :</text:p>
      <text:p text:style-name="Preformatted_20_Text">namebench</text:p>
      <text:p text:style-name="Text_20_body">Renseignez les DNS à tester et voyez le résultat.</text:p>
      <text:h text:style-name="Heading_20_2" text:outline-level="2"><text:bookmark-start text:name="__RefHeading___conclusion_13"/><text:bookmark-start text:name="conclusion"/>Conclusion<text:bookmark-end text:name="__RefHeading___conclusion_13"/><text:bookmark-end text:name="conclusion"/></text:h>
      <text:h text:style-name="Heading_20_2" text:outline-level="2"><text:bookmark-start text:name="__RefHeading___problemes_connus_14"/><text:bookmark-start text:name="problemes_connus"/>Problèmes connus<text:bookmark-end text:name="__RefHeading___problemes_connus_14"/><text:bookmark-end text:name="problemes_connus"/></text:h>
      <text:h text:style-name="Heading_20_2" text:outline-level="2"><text:bookmark-start text:name="__RefHeading___voir_aussi_15"/><text:bookmark-start text:name="voir_aussi"/>Voir aussi<text:bookmark-end text:name="__RefHeading___voir_aussi_15"/><text:bookmark-end text:name="voir_aussi"/></text:h>
      <text:p text:style-name="Text_20_body">(en) <text:a xlink:type="simple" xlink:href="https://www.nfrappe.fr/doc/doku.php?id=tutoriel:internet:serveur:rpi" text:style-name="Internet_20_link" text:visited-style-name="Visited_20_Internet_20_Link">Créer un serveur DNS, HHTP, FTP sur un Raspberry Pi</text:a> (fr) <text:a xlink:type="simple" xlink:href="https://www.nfrappe.fr/doc/doku.php?id=tutoriel:internet:serveur:rpi" text:style-name="Internet_20_link" text:visited-style-name="Visited_20_Internet_20_Link">Créer un serveur DNS, HHTP, FTP sur un Raspberry Pi</text:a> 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51:43</meta:creation-date>
    <dc:creator>Generated</dc:creator>
    <dc:date>2026-09-08T15::51:43</dc:date>
    <dc:language>en-US</dc:language>
    <meta:editing-cycles>1</meta:editing-cycles>
    <meta:editing-duration>PT0S</meta:editing-duration>
    <dc:title>tutoriel:internet:serveur:rpi:unbound</dc:title>
  </office:meta>
</office:document-meta>
</file>