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e6625c4c199fb86e51e67f590bce33.png"/>
  <manifest:file-entry manifest:media-type="image/png" manifest:full-path="Pictures/d1cf9acb6bd3afd40239adea22b94ee7.png"/>
  <manifest:file-entry manifest:media-type="image/png" manifest:full-path="Pictures/8298d6bf258f374057af1c284c41ea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6458333333333cm" style:rel-width="100%" svg:height="1.0562417654809cm" style:rel-height="scale"><draw:image xlink:href="Pictures/82e6625c4c199fb86e51e67f590bce33.png" xlink:type="simple" xlink:show="embed" xlink:actuate="onLoad"/></draw:frame></text:p>
      <text:h text:style-name="Heading_20_1" text:outline-level="1"><text:bookmark text:name="tutoriel:internet:securite:opendns"/><text:bookmark-start text:name="__RefHeading___opendnsun_dns_rapide_et_utile_1"/><text:bookmark-start text:name="opendnsun_dns_rapide_et_utile"/>OpenDNS: Un DNS rapide et utile<text:bookmark-end text:name="__RefHeading___opendnsun_dns_rapide_et_utile_1"/><text:bookmark-end text:name="opendnsun_dns_rapide_et_utile"/></text:h>
      <text:p text:style-name="Text_20_body">Chaque fois que vous tapez un nom de site (<text:a xlink:type="simple" xlink:href="http://www.commentcamarche.net" text:style-name="Internet_20_link" text:visited-style-name="Visited_20_Internet_20_Link">www.commentcamarche.net</text:a>), l'ordinateur questionne des serveurs DNS pour le convertir en adresse IP (194.169.240.130).</text:p>
      <text:p text:style-name="Text_20_body">Hanituellement, on utilise les serveurs DNS du fournisseur d'accès mais on peut utiliser d'autres serveurs DNS.</text:p>
      <text:p text:style-name="Text_20_body"><text:span text:style-name="Strong_20_Emphasis">OpenDNS</text:span> propose d'utiliser gratuitement leurs serveurs DNS à la place de ceux de votre FAI.</text:p>
      <text:p text:style-name="Text_20_body"><text:span text:style-name="Strong_20_Emphasis">OpenDNS</text:span> est rapide  et possède des fonctions de protection (anti-phishing, etc.).</text:p>
      <text:p text:style-name="Text_20_body">Caractéristiques :</text:p>
      <text:p text:style-name="Text_20_body">Parfois plus rapide que votre fournisseur d'accès (ils possèdent plusieurs gros serveurs, avec un cache DNS important). (Voir cet article pour les comparer).Plus fiable (OpenDNS a plusieurs “pieds” dans internet, et leurs serveurs ont une disponibilité de 100%)Permet d'accéder à un site même quand les serveurs DNS de ce site sont morts (option SmartCache activée par défaut).Plus sûr:Protection anti-phishing (OpenDNS est lié en direct à PhishTank.com)Protection contre diverses attaques DNS (DNS Rebinding, faille de Kaminsky, blocage des domaines utilisés par certains virus pour se mettre à jour)Protection contre le virus Conficker (OpenDNS ne résoud pas les adresses internet nécessaires au fonctionnement de Conficker) et divers autres malwares.gratuitAucun logiciel à installer (Juste l'adresse des DNS à configurer).Vous pouvez à tout moment cesser d'utiliser OpenDNS.Beaucoup d'utilisateurs d'OpenDNS ont constaté une bonne amélioration des performances, en particulier dans les navigateurs, mais cela dépend de votre FAI.</text:p>
      <text:p text:style-name="Text_20_body">Exemple de blocage d'un site de phishing par OpenDNS : A la place du site frauduleux, une page d'avertissement s'affiche :<draw:frame draw:style-name="mediacenter" draw:name="1" text:anchor-type="paragraph" draw:z-index="1" svg:width="10.583333333333cm" svg:height="8.7107688256977cm"><draw:image xlink:href="Pictures/d1cf9acb6bd3afd40239adea22b94ee7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Utilisez simplement les serveurs DNS suivants :</text:p>
      <text:p text:style-name="Text_20_body">208.67.222.222208.67.220.220Pour cela, allez dans les réglages de votre système d'exploitation :</text:p>
      <text:p text:style-name="Text_20_body"><text:span text:style-name="Strong_20_Emphasis">Windows XP</text:span> : Menu démarrer -&gt; Panneau de configuration -&gt; Connexions réseau et internet -&gt; Connexions réseau<text:span text:style-name="Strong_20_Emphasis">Windows Vista</text:span> : Menu Windows -&gt; Panneau de configuration -&gt; Réseau et Internet -&gt; Centre Réseau et partage -&gt; Gérer les connexions réseau<text:span text:style-name="Strong_20_Emphasis">Windows 7</text:span> : Menu Windows -&gt; Panneau de configuration -&gt; Réseau et Internet -&gt; Centre Réseau et partage -&gt; Modifier les paramètres de la carte<text:span text:style-name="Strong_20_Emphasis">Mac OS 10.7 Lion</text:span> : Menu Pomme -&gt; Préférences système -&gt; Réseau -&gt; Avancé -&gt; DNS<text:span text:style-name="Strong_20_Emphasis">Ubuntu</text:span>Pour Windows :<draw:frame draw:style-name="mediacenter" draw:name="2" text:anchor-type="paragraph" draw:z-index="2" svg:width="10.583333333333cm" svg:height="8.0480975348339cm"><draw:image xlink:href="Pictures/8298d6bf258f374057af1c284c41ea5f.png" xlink:type="simple" xlink:show="embed" xlink:actuate="onLoad"/></draw:frame></text:p>
      <text:p text:style-name="Text_20_body">Un clic-droit sur votre connexion puis cliquez sur <text:span text:style-name="Strong_20_Emphasis">propriétés</text:span>.</text:p>
      <text:p text:style-name="Text_20_body">Pour vérifier que vous utilisez bien OpenDNS, allez sur cette page: <text:a xlink:type="simple" xlink:href="http://welcome.opendns.com/" text:style-name="Internet_20_link" text:visited-style-name="Visited_20_Internet_20_Link">http://welcome.opendns.com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our_une_formule_familiale_5"/><text:bookmark-start text:name="pour_une_formule_familiale"/>Pour une formule familiale<text:bookmark-end text:name="__RefHeading___pour_une_formule_familiale_5"/><text:bookmark-end text:name="pour_une_formule_familiale"/></text:h>
      <text:p text:style-name="Text_20_body">OpenDNS Family Shield :
</text:p>
      <text:p text:style-name="Command Line Interface"><text:span text:style-name="PluginODTAutoStyle_span_1">208.67.222.123, 208.67.220.123</text:span></text:p>
      <text:h text:style-name="Heading_20_3" text:outline-level="3"><text:bookmark-start text:name="__RefHeading___opendns_home_6"/><text:bookmark-start text:name="opendns_home"/>OpenDNS Home<text:bookmark-end text:name="__RefHeading___opendns_home_6"/><text:bookmark-end text:name="opendns_home"/></text:h>
      <text:p text:style-name="Text_20_body">S'inscrire gratuitement</text:p>
      <text:h text:style-name="Heading_20_3" text:outline-level="3"><text:bookmark-start text:name="__RefHeading___sur_la_box_7"/><text:bookmark-start text:name="sur_la_box"/>Sur la box<text:bookmark-end text:name="__RefHeading___sur_la_box_7"/><text:bookmark-end text:name="sur_la_box"/></text:h>
      <text:p text:style-name="Text_20_body">FamilyShield Router Configuration Instructions : <text:a xlink:type="simple" xlink:href="https://support.opendns.com/hc/en-us/articles/228006487-FamilyShield-Router-Configuration-Instructions" text:style-name="Internet_20_link" text:visited-style-name="Visited_20_Internet_20_Link">https://support.opendns.com/hc/en-us/articles/228006487-FamilyShield-Router-Configuration-Instructions</text:a>Generalized Router Configuration Instructions : <text:a xlink:type="simple" xlink:href="https://support.opendns.com/hc/en-us/articles/228006047-Generalized-Router-Configuration-Instructions" text:style-name="Internet_20_link" text:visited-style-name="Visited_20_Internet_20_Link">https://support.opendns.com/hc/en-us/articles/228006047-Generalized-Router-Configuration-Instructions</text:a></text:p>
      <text:h text:style-name="Heading_20_1" text:outline-level="1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commentcamarche.net/faq/8725-opendns-un-dns-rapide-et-utile" text:style-name="Internet_20_link" text:visited-style-name="Visited_20_Internet_20_Link">OpenDNS: Un DNS rapide et utile</text:a><text:span text:style-name="Strong_20_Emphasis">(fr)</text:span> <text:a xlink:type="simple" xlink:href="https://www.opendns.com/home-internet-security/" text:style-name="Internet_20_link" text:visited-style-name="Visited_20_Internet_20_Link">https://www.opendns.com/home-internet-security/</text:a></text:p>
      <text:p text:style-name="Horizontal_20_Line"/>
      <text:p text:style-name="Text_20_body"><text:span text:style-name="Emphasis">Basé sur &lt;&lt; <text:a xlink:type="simple" xlink:href="https://www.commentcamarche.net/faq/8725-opendns-un-dns-rapide-et-utile" text:style-name="Internet_20_link" text:visited-style-name="Visited_20_Internet_20_Link">OpenDNS: Un DNS rapide et utile</text:a> &gt;&gt; par CommentCaMarch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51</meta:creation-date>
    <dc:creator>Generated</dc:creator>
    <dc:date>2026-09-08T12::21:51</dc:date>
    <dc:language>en-US</dc:language>
    <meta:editing-cycles>1</meta:editing-cycles>
    <meta:editing-duration>PT0S</meta:editing-duration>
    <dc:title>tutoriel:internet:securite:opendns</dc:title>
  </office:meta>
</office:document-meta>
</file>