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8a15069e99db65fb862b3e498d7da0.jpg"/>
  <manifest:file-entry manifest:media-type="image/jpeg" manifest:full-path="Pictures/24f074e7c54b643f64b69036419c5e2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install:downloader:start"/><text:bookmark-start text:name="__RefHeading___dokuwiki_downloader_1"/><text:bookmark-start text:name="dokuwiki_downloader"/>DokuWiki Downloader<text:bookmark-end text:name="__RefHeading___dokuwiki_downloader_1"/><text:bookmark-end text:name="dokuwiki_downloader"/></text:h>
      <text:p text:style-name="Text_20_body">La méthode la plus simple pour installer DokuWiki sur une machine distante est l'utilisation du script de téléchargement (DokuWiki Downloader).</text:p>
      <text:p text:style-name="Text_20_body">Il s'agit d'un script PHP unique, qui doit être transféré sur l'hôte distant (par exemple via FTP) puis exécuté dans le navigateur Web.</text:p>
      <text:p text:style-name="Text_20_body">Il se charge de télécharger la dernière version de DokuWiki, de l'extraire et d'exécuter le programme d'installatio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Téléchargez</text:span> le script ici : <text:a xlink:type="simple" xlink:href="https://github.com/splitbrain/dokuwiki-downloader/raw/master/dokuwiki-downloader.php" text:style-name="Internet_20_link" text:visited-style-name="Visited_20_Internet_20_Link">https://github.com/splitbrain/dokuwiki-downloader/raw/master/dokuwiki-downloader.php</text:a><text:span text:style-name="Strong_20_Emphasis">Via FTP, transférez le script sur l'hôte distant</text:span>, dans le répertoire du futur dokuwiki (par exemple dans /var/www/html/monsite/)<text:span text:style-name="Strong_20_Emphasis">Ouvrez dans un navigateur</text:span> la page <text:a xlink:type="simple" xlink:href="http://mondomaine/monsite" text:style-name="Internet_20_link" text:visited-style-name="Visited_20_Internet_20_Link">http://mondomaine/monsite</text:a> :<draw:frame draw:style-name="mediacenter" draw:name="0" text:anchor-type="paragraph" draw:z-index="0" svg:width="15.875cm" svg:height="4.8516112266112cm"><draw:image xlink:href="Pictures/a38a15069e99db65fb862b3e498d7da0.jpg" xlink:type="simple" xlink:show="embed" xlink:actuate="onLoad"/></draw:frame><text:span text:style-name="Strong_20_Emphasis">Cliquez sur le lien <text:span text:style-name="underline">dokuwiki-downloader.php</text:span></text:span> :<draw:frame draw:style-name="mediacenter" draw:name="1" text:anchor-type="paragraph" draw:z-index="1" svg:width="15.875cm" svg:height="10.67302259887cm"><draw:image xlink:href="Pictures/24f074e7c54b643f64b69036419c5e2d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liquez sur <text:span text:style-name="Plugin_Keyboard___keyboard">Step 1: Download the TGZ ⮕</text:span>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start?id=install:downloader" text:style-name="Internet_20_link" text:visited-style-name="Visited_20_Internet_20_Link">https://www.dokuwiki.org/start?id=install:downloader</text:a></text:p>
      <text:p text:style-name="Horizontal_20_Line"/>
      <text:p text:style-name="Text_20_body"><text:span text:style-name="Emphasis">Basé sur &lt;&lt; <text:a xlink:type="simple" xlink:href="https://www.dokuwiki.org/start?id=install:downloader" text:style-name="Internet_20_link" text:visited-style-name="Visited_20_Internet_20_Link">DokuWiki Downloader</text:a> &gt;&gt; par dokuwiki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26</meta:creation-date>
    <dc:creator>Generated</dc:creator>
    <dc:date>2026-09-08T13::01:26</dc:date>
    <dc:language>en-US</dc:language>
    <meta:editing-cycles>1</meta:editing-cycles>
    <meta:editing-duration>PT0S</meta:editing-duration>
    <dc:title>tutoriel:internet:dokuwiki:install:downloader:start</dc:title>
  </office:meta>
</office:document-meta>
</file>