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48b4fbb3de9845683b058ed29cb837.jpg"/>
  <manifest:file-entry manifest:media-type="image/jpeg" manifest:full-path="Pictures/b1da8c384df9b62c027ed9daf6e12609.jpg"/>
  <manifest:file-entry manifest:media-type="image/jpeg" manifest:full-path="Pictures/fa9c0149253b459f1171e8803592d023.jpg"/>
  <manifest:file-entry manifest:media-type="image/jpeg" manifest:full-path="Pictures/b1bcf6a72ec2643819a30cac4079123e.jpg"/>
  <manifest:file-entry manifest:media-type="image/jpeg" manifest:full-path="Pictures/83eeb03da979f9a9432b457f63fedd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lectronique:dessouder:start"/><text:bookmark-start text:name="__RefHeading___dessouder_des_composants_facilement_1"/><text:bookmark-start text:name="dessouder_des_composants_facilement"/>Dessouder des composants facilement<text:bookmark-end text:name="__RefHeading___dessouder_des_composants_facilement_1"/><text:bookmark-end text:name="dessouder_des_composants_facilement"/></text:h>
      <text:p text:style-name="Text_20_body">Vidéos</text:p>
      <text:p text:style-name="Text_20_body"><text:line-break/></text:p>
      <text:p text:style-name="Text_20_body">On peut dessouder facilement des composants d'un circuit électronique en <text:span text:style-name="Strong_20_Emphasis">ajoutant de la soudure à l'étain avec le fer à souder avant de dessouder</text:span>.</text:p>
      <text:p text:style-name="Text_20_body">En effet, les circuits électroniques industriels utilisent de la soudure sans plomb qui fond vers 220-230°C alors que la soudure plomb-étain du commerce fond à seulement 180°C.</text:p>
      <text:p text:style-name="Text_20_body">En ajoutant de la soudure, on diminue le point de fusion de la soudure, ce qui facilite le dessoudage du composant.</text:p>
      <text:p text:style-name="Text_20_body">De plus, la chaleur se propage mieux vers la soudur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fer à souderfil de soudure étain-plombtresse à dessouder&lt;&lt;troisième main&gt;&gt;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 carte électronique doit être stable, dans un étau ou posée sur une table.</text:p>
      <text:p text:style-name="Text_20_body">Ajouter de l'étain sur la soudure comme si vous soudiez le composant à retirer !</text:p>
      <text:p text:style-name="Text_20_body">Puis, pour dessouder, il vaut mieux tenir le fer de la main droite (pour les droitiers), faire fondre la soudure et tirer le composant de la main gauche.</text:p>
      <text:p text:style-name="Text_20_body"><draw:frame draw:style-name="mediacenter" draw:name="0" text:anchor-type="paragraph" draw:z-index="0" svg:width="11.668125cm" svg:height="5.9266666666667cm"><draw:image xlink:href="Pictures/e948b4fbb3de9845683b058ed29cb837.jpg" xlink:type="simple" xlink:show="embed" xlink:actuate="onLoad"/></draw:frame></text:p>
      <text:p text:style-name="Text_20_body">En pratique, quelques photos :</text:p>
      <text:p text:style-name="Text_20_body">Circuit où on souhaite dessouder un transistor :</text:p>
      <text:p text:style-name="Text_20_body"><draw:frame draw:style-name="mediacenter" draw:name="1" text:anchor-type="paragraph" draw:z-index="1" svg:width="9.04875cm" style:rel-width="100%" svg:height="6.9585416666667cm" style:rel-height="scale"><draw:image xlink:href="Pictures/b1da8c384df9b62c027ed9daf6e12609.jpg" xlink:type="simple" xlink:show="embed" xlink:actuate="onLoad"/></draw:frame></text:p>
      <text:p text:style-name="Text_20_body">Placer le fer à souder sur la soudure à défaire...</text:p>
      <text:p text:style-name="Text_20_body"><draw:frame draw:style-name="mediacenter" draw:name="2" text:anchor-type="paragraph" draw:z-index="2" svg:width="9.04875cm" style:rel-width="100%" svg:height="6.9320833333333cm" style:rel-height="scale"><draw:image xlink:href="Pictures/fa9c0149253b459f1171e8803592d023.jpg" xlink:type="simple" xlink:show="embed" xlink:actuate="onLoad"/></draw:frame></text:p>
      <text:p text:style-name="Text_20_body">...puis placer l'étain et l'ajouter sur la soudure existante. L'étain fond.</text:p>
      <text:p text:style-name="Text_20_body"><draw:frame draw:style-name="mediacenter" draw:name="3" text:anchor-type="paragraph" draw:z-index="3" svg:width="9.04875cm" style:rel-width="100%" svg:height="6.9320833333333cm" style:rel-height="scale"><draw:image xlink:href="Pictures/b1bcf6a72ec2643819a30cac4079123e.jpg" xlink:type="simple" xlink:show="embed" xlink:actuate="onLoad"/></draw:frame></text:p>
      <text:p text:style-name="Text_20_body">La soudure refaite a une allure différente (mélange neuf étain-plomb qui fond à 180°C)</text:p>
      <text:p text:style-name="Text_20_body"><draw:frame draw:style-name="mediacenter" draw:name="4" text:anchor-type="paragraph" draw:z-index="4" svg:width="9.04875cm" style:rel-width="100%" svg:height="10.583333333333cm" style:rel-height="scale"><draw:image xlink:href="Pictures/83eeb03da979f9a9432b457f63fedd37.jpg" xlink:type="simple" xlink:show="embed" xlink:actuate="onLoad"/></draw:frame></text:p>
      <text:p text:style-name="Text_20_body">Pour les composants à plusieurs pattes (circuits intégrés ...), déposer la soudure étain-plomb sur toute une ligne de pattes (les 4 d'un boitier DIP8 par exemple) puis faire des allers retours sur la ligne.</text:p>
      <text:p text:style-name="Text_20_body">Après quelques secondes, toute la ligne est fondue.</text:p>
      <text:p text:style-name="Text_20_body">Tirer rapidement le composant du côté où la soudure de la rangée de pattes est fondue, puis faire pareil sur l'autre rangée..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d'après <text:a xlink:type="simple" xlink:href="http://www.gamoover.net/tuto/je-dessoude-%C3%A0-la-tresse-%C3%A0-dessouder" text:style-name="Internet_20_link" text:visited-style-name="Visited_20_Internet_20_Link">je dessoude à la tresse à dessouder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58:29</meta:creation-date>
    <dc:creator>Generated</dc:creator>
    <dc:date>2026-09-08T13::58:29</dc:date>
    <dc:language>en-US</dc:language>
    <meta:editing-cycles>1</meta:editing-cycles>
    <meta:editing-duration>PT0S</meta:editing-duration>
    <dc:title>tutoriel:electronique:dessouder:start</dc:title>
  </office:meta>
</office:document-meta>
</file>