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80a7484e18152a4861bd40df7ffc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Frame_4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47" style:family="table-cell">
      <style:table-cell-properties style:vertical-align="middle" fo:padding="0.3cm" fo:border="none"/>
    </style:style>
    <style:style style:name="PluginODTAutoStyle_Paragraph_48" style:family="paragraph">
      <style:paragraph-properties fo:padding="0.3cm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Frame_6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7" style:family="table-cell">
      <style:table-cell-properties style:vertical-align="middle" fo:padding="0.3cm" fo:border="none"/>
    </style:style>
    <style:style style:name="PluginODTAutoStyle_Paragraph_68" style:family="paragraph">
      <style:paragraph-properties fo:padding="0.3cm"/>
    </style:style>
    <style:style style:name="PluginODTAutoStyle_Frame_6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1" style:family="table-cell">
      <style:table-cell-properties style:vertical-align="middle" fo:padding="0.3cm" fo:border="none"/>
    </style:style>
    <style:style style:name="PluginODTAutoStyle_Paragraph_72" style:family="paragraph">
      <style:paragraph-properties fo:padding="0.3cm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span_83" style:family="text">
      <style:text-properties fo:color="#2a8b6c" fo:font-family="monospace" fo:font-style="normal" fo:font-size="9.6pt" fo:border="0pt none"/>
    </style:style>
    <style:style style:name="PluginODTAutoStyle_span_84" style:family="text">
      <style:text-properties fo:color="#df1717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df1717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2a8b6c" fo:font-family="monospace" fo:font-style="normal" fo:font-size="9.6pt" fo:border="0pt none"/>
    </style:style>
    <style:style style:name="PluginODTAutoStyle_span_102" style:family="text">
      <style:text-properties fo:color="#df1717" fo:font-family="monospace" fo:font-style="normal" fo:font-size="9.6pt" fo:border="0pt none"/>
    </style:style>
    <style:style style:name="PluginODTAutoStyle_span_103" style:family="text">
      <style:text-properties fo:color="#2a8b6c" fo:font-family="monospace" fo:font-style="normal" fo:font-size="9.6pt" fo:border="0pt none"/>
    </style:style>
    <style:style style:name="PluginODTAutoStyle_span_104" style:family="text">
      <style:text-properties fo:color="#df1717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df1717" fo:font-family="monospace" fo:font-style="normal" fo:font-size="9.6pt" fo:border="0pt none"/>
    </style:style>
    <style:style style:name="PluginODTAutoStyle_span_107" style:family="text">
      <style:text-properties fo:color="#2a8b6c" fo:font-family="monospace" fo:font-style="normal" fo:font-size="9.6pt" fo:border="0pt none"/>
    </style:style>
    <style:style style:name="PluginODTAutoStyle_span_108" style:family="text">
      <style:text-properties fo:color="#df1717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Frame_1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2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13" style:family="table-cell">
      <style:table-cell-properties style:vertical-align="middle" fo:padding="0.3cm" fo:border="none"/>
    </style:style>
    <style:style style:name="PluginODTAutoStyle_Paragraph_1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start"/><text:bookmark-start text:name="__RefHeading___creer_un_nas_avec_votre_raspberry_pi_et_samba_1"/><text:bookmark-start text:name="creer_un_nas_avec_votre_raspberry_pi_et_samba"/>Créer un NAS avec votre Raspberry Pi et Samba<text:bookmark-end text:name="__RefHeading___creer_un_nas_avec_votre_raspberry_pi_et_samba_1"/><text:bookmark-end text:name="creer_un_nas_avec_votre_raspberry_pi_et_samb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u_serveur_nas_avec_samba_5"/><text:bookmark-start text:name="creation_du_serveur_nas_avec_samba"/>Création du serveur NAS avec Samba<text:bookmark-end text:name="__RefHeading___creation_du_serveur_nas_avec_samba_5"/><text:bookmark-end text:name="creation_du_serveur_nas_avec_samba"/></text:h>
      <text:p text:style-name="Text_20_body">Éditez avec les droits d'administration le fichier <text:span text:style-name="Strong_20_Emphasis">/etc/samba/smb.conf</text:span></text:p>
      <text:p text:style-name="Command Line Interface"><text:span text:style-name="PluginODTAutoStyle_span_1">pi@framboise:~ $ </text:span><text:span text:style-name="PluginODTAutoStyle_span_2">sudo nano /etc/samba/smb.conf</text:span></text:p>
      <text:p text:style-name="Text_20_body">pour le modifier comme ceci :Enfin, tout en bas du fichier, ajoutez des paramètres relatifs à l’accès à la partie publique du NAS :</text:p>
      <text:p text:style-name="Preformatted_20_Text">[public]<text:line-break/><text:s text:c="2"/>comment = Public Storage<text:line-break/><text:s text:c="2"/>path = /home/shares/public<text:line-break/><text:s text:c="2"/>valid users = @users<text:line-break/><text:s text:c="2"/>force group = users<text:line-break/><text:s text:c="2"/>create mask = 0660<text:line-break/><text:s text:c="2"/>directory mask = 0771<text:line-break/><text:s text:c="2"/>read only = no</text:p>
      <text:p text:style-name="Text_20_body"><text:span text:style-name="Strong_20_Emphasis">Redémarrez samba</text:span> :</text:p>
      <text:p text:style-name="Command Line Interface"><text:span text:style-name="PluginODTAutoStyle_span_3">pi@framboise:~ $ </text:span><text:span text:style-name="PluginODTAutoStyle_span_4">sudo systemctl restart smbd</text:span></text:p>
      <text:p text:style-name="Text_20_body"><text:span text:style-name="Strong_20_Emphasis">Ajoutez un utilisateur à samba</text:span>, ici nous ajoutons l’utilisateur pi :</text:p>
      <text:p text:style-name="Command Line Interface"><text:span text:style-name="PluginODTAutoStyle_span_5">pi@framboise:~ $ </text:span><text:span text:style-name="PluginODTAutoStyle_span_6">sudo smbpasswd -a pi</text:span><text:line-break/><text:span text:style-name="PluginODTAutoStyle_span_7">New SMB password:</text:span><text:line-break/><text:span text:style-name="PluginODTAutoStyle_span_8">Retype new SMB password:</text:span><text:line-break/><text:span text:style-name="PluginODTAutoStyle_span_9">Added user pi.</text:span></text:p>
      <text:p text:style-name="Text_20_body">Voir la configuration de /etc/samba/smb.conf : <text:a xlink:type="simple" xlink:href="https://www.nfrappe.fr/doc/doku.php?id=logiciel:internet:samba:smb.conf:start" text:style-name="Internet_20_link" text:visited-style-name="Visited_20_Internet_20_Link">smb.conf : le fichier de configuration de Samba</text:a></text:p>
      <text:p text:style-name="Text_20_body">Ce qui marche :</text:p>
      <text:p text:style-name="Preformatted_20_Text">...<text:line-break/>[share]<text:line-break/>Comment = Shared Folder<text:line-break/>Path = /mnt/usb<text:line-break/>Browseable = yes<text:line-break/>Writeable = Yes<text:line-break/>only guest = no<text:line-break/>create mask = 0777<text:line-break/>directory mask = 0777<text:line-break/>Public = yes<text:line-break/>Guest ok = yes</text:p>
      <text:p text:style-name="Text_20_body">penser à ouvrir ufw :
</text:p>
      <text:p text:style-name="Command Line Interface"><text:span text:style-name="PluginODTAutoStyle_span_10">pi@framboise:~ $ </text:span><text:span text:style-name="PluginODTAutoStyle_span_11">sudo ufw allow samba</text:span><text:line-break/><text:span text:style-name="PluginODTAutoStyle_span_12">Rule added</text:span><text:line-break/><text:span text:style-name="PluginODTAutoStyle_span_13">Rule added (v6)</text:span></text:p>
      <text:h text:style-name="Heading_20_3" text:outline-level="3"><text:bookmark-start text:name="__RefHeading___ajouter_un_disque_6"/><text:bookmark-start text:name="ajouter_un_disque"/>Ajouter un disque<text:bookmark-end text:name="__RefHeading___ajouter_un_disque_6"/><text:bookmark-end text:name="ajouter_un_disque"/></text:h>
      <text:p text:style-name="Text_20_body">Branchez votre disque à votre Raspberry PiDétectez le nom que le Raspberry lui a attribué :</text:p>
      <text:p text:style-name="Command Line Interface"><text:span text:style-name="PluginODTAutoStyle_span_14">pi@framboise:~ $ </text:span><text:span text:style-name="PluginODTAutoStyle_span_15">lsblk</text:span><text:line-break/><text:span text:style-name="PluginODTAutoStyle_span_16">NAME<text:s text:c="8"/>MAJ:MIN RM<text:s text:c="3"/>SIZE RO TYPE MOUNTPOINT</text:span><text:line-break/><text:span text:style-name="PluginODTAutoStyle_span_17">&lt;...&gt;</text:span><text:line-break/><text:span text:style-name="PluginODTAutoStyle_span_18">sdb<text:s text:c="11"/>8:16<text:s text:c="3"/>1<text:s text:c="3"/>125G<text:s text:c="2"/>0 disk </text:span><text:line-break/><text:span text:style-name="PluginODTAutoStyle_span_19">└─sdb1<text:s text:c="8"/>8:17<text:s text:c="3"/>1<text:s text:c="3"/>125G<text:s text:c="2"/>0 part /media/pi/BCB9-8CFD</text:span><text:line-break/><text:span text:style-name="PluginODTAutoStyle_span_20">&lt;...&gt;</text:span></text:p>
      <text:p text:style-name="Text_20_body">Ici, la clé est <text:span text:style-name="Strong_20_Emphasis">sdb</text:span> avec une partition sdb1.<text:span text:style-name="Strong_20_Emphasis">Formatez la partition en ext4</text:span>  :</text:p>
      <text:p text:style-name="Command Line Interface"><text:span text:style-name="PluginODTAutoStyle_span_21">pi@framboise:~ $ </text:span><text:span text:style-name="PluginODTAutoStyle_span_22">sudo umount /dev/sdb1</text:span><text:line-break/><text:span text:style-name="PluginODTAutoStyle_span_23">pi@framboise:~ $ </text:span><text:span text:style-name="PluginODTAutoStyle_span_24">sudo mkfs.ext4 /dev/sdb1</text:span></text:p>
      <text:p text:style-name="Text_20_body">Soyez patient : l'opération est longue...<text:span text:style-name="Strong_20_Emphasis">Créez un répertoire</text:span> pour monter le disque pour qu’il soit accessible via le NAS, et donnez-lui les droits de lecture/écriture nécessaires :</text:p>
      <text:p text:style-name="Command Line Interface"><text:span text:style-name="PluginODTAutoStyle_span_25">pi@framboise:~ $ </text:span><text:span text:style-name="PluginODTAutoStyle_span_26">sudo mkdir /home/shares/public/donnees</text:span><text:line-break/><text:span text:style-name="PluginODTAutoStyle_span_27">pi@framboise:~ $ </text:span><text:span text:style-name="PluginODTAutoStyle_span_28">sudo chown -R root:users /home/shares/public/donnees</text:span><text:line-break/><text:span text:style-name="PluginODTAutoStyle_span_29">pi@framboise:~ $ </text:span><text:span text:style-name="PluginODTAutoStyle_span_30">sudo chmod -R ug=rwx,o=rx /home/shares/public/donnees</text:span></text:p>
      <text:p text:style-name="Text_20_body">Peu importe le nom du dossier (donnees dans l’exemple) Le nom du dossier (disk1 dans l’exemple) importe peu, il vous permettra de le retrouver aisément sur le réseau.<text:span text:style-name="Strong_20_Emphasis">Montez la partition dans ce dossier</text:span> :</text:p>
      <text:p text:style-name="Command Line Interface"><text:span text:style-name="PluginODTAutoStyle_span_31">pi@framboise:~ $ </text:span><text:span text:style-name="PluginODTAutoStyle_span_32">sudo mount /dev/sdb1 /home/shares/public/donnees/</text:span></text:p>
      <text:p text:style-name="Text_20_body"><text:span text:style-name="Strong_20_Emphasis">Monter les périphériques au démarrage</text:span> du Raspberry Pi :éditez avec les droits d'administration le fichier <text:span text:style-name="Strong_20_Emphasis">/etc/fstab</text:span> et pour chaque périphérique, rajoutez en bas du fichier une ligne :</text:p>
      <text:p text:style-name="Preformatted_20_Text">/dev/sdb1 /home/shares/public/donnees auto noatime,nofail 0 0</text:p>
      <text:h text:style-name="Heading_20_3" text:outline-level="3"><text:bookmark-start text:name="__RefHeading___reperage_des_partitions_7"/><text:bookmark-start text:name="reperage_des_partitions"/>Repérage des partitions<text:bookmark-end text:name="__RefHeading___reperage_des_partitions_7"/><text:bookmark-end text:name="reperage_des_partitions"/></text:h>
      <text:p text:style-name="Text_20_body">Avant de brancher le disque, lister les partitions du Raspberry Pi en lançant :
</text:p>
      <text:p text:style-name="Command Line Interface"><text:span text:style-name="PluginODTAutoStyle_span_33">$ pi@framboise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0 232,9G<text:s text:c="2"/>0 disk </text:span><text:line-break/><text:span text:style-name="PluginODTAutoStyle_span_37">...</text:span></text:p>
      <text:p text:style-name="Text_20_body">Brancher le disque dur sur une prise USB du Raspberry Pi. Relancer :</text:p>
      <text:p text:style-name="Command Line Interface"><text:span text:style-name="PluginODTAutoStyle_span_38">$ pi@framboise:~ $ </text:span><text:span text:style-name="PluginODTAutoStyle_span_39">lsblk</text:span><text:line-break/><text:span text:style-name="PluginODTAutoStyle_span_40">NAME<text:s text:c="8"/>MAJ:MIN RM<text:s text:c="3"/>SIZE RO TYPE MOUNTPOINT</text:span><text:line-break/><text:span text:style-name="PluginODTAutoStyle_span_41">sdb<text:s text:c="11"/>8:16<text:s text:c="3"/>1<text:s text:c="3"/>125G<text:s text:c="2"/>0 disk </text:span><text:line-break/><text:span text:style-name="PluginODTAutoStyle_span_42">└─sdb1<text:s text:c="8"/>8:17<text:s text:c="3"/>1<text:s text:c="3"/>125G<text:s text:c="2"/>0 part </text:span><text:line-break/><text:span text:style-name="PluginODTAutoStyle_span_43">sda<text:s text:c="11"/>8:0<text:s text:c="4"/>0 232,9G<text:s text:c="2"/>0 disk </text:span><text:line-break/><text:span text:style-name="PluginODTAutoStyle_span_44">...</text:span></text:p>
      <text:p text:style-name="Text_20_body">Les lignes apparues correspondent aux partitions du disque (s'il y a plusieurs lignes, c'est que le disque a plusieurs partitions)</text:p>
      <text:p text:style-name="Text_20_body"><draw:frame draw:style-name="PluginODTAutoStyle_Frame_45_text_frame" draw:name="Frame1" text:anchor-type="paragraph" svg:width="289.134pt" draw:z-index="0" svg:min-height="1cm"><draw:text-box><table:table table:style-name="PluginODTAutoStyle_Table_46"><table:table-column table:style-name="odt_auto_style_table_column_1_1"/><table:table-row><table:table-cell office:value-type="string" table:style-name="PluginODTAutoStyle_TableCell_47"><text:p text:style-name="PluginODTAutoStyle_Paragraph_48">Dans cet exemple, le Raspberry Pi est installé sur /dev/sda (avec un pidrive).</text:p><text:p text:style-name="Text_20_body">le disque dur que nous venons de connecter est <text:span text:style-name="Strong_20_Emphasis">/dev/sdb</text:span> et a une partition <text:span text:style-name="Strong_20_Emphasis">/dev/sdb1</text:span> qui va nous servir.</text:p><text:p text:style-name="Text_20_body">Repérez son UUID :
</text:p><text:p text:style-name="Command Line Interface"><text:span text:style-name="PluginODTAutoStyle_span_49">$ pi@framboise:~ $ </text:span><text:span text:style-name="PluginODTAutoStyle_span_50">sudo blkid /dev/sdb*</text:span><text:line-break/><text:span text:style-name="PluginODTAutoStyle_span_51">/dev/sdb: PTUUID="876fbad3" PTTYPE="dos"</text:span><text:line-break/><text:span text:style-name="PluginODTAutoStyle_span_52">/dev/sdb1: PARTUUID="876fbad3-01"</text:span></text:p></table:table-cell></table:table-row></table:table></draw:text-box></draw:frame></text:p>
      <text:h text:style-name="Heading_20_3" text:outline-level="3"><text:bookmark-start text:name="__RefHeading___partitionnement_8"/><text:bookmark-start text:name="partitionnement"/>Partitionnement<text:bookmark-end text:name="__RefHeading___partitionnement_8"/><text:bookmark-end text:name="partitionnement"/></text:h>
      <text:h text:style-name="Heading_20_3" text:outline-level="3"><text:bookmark-start text:name="__RefHeading___creation_de_l_arborescence_de_montage_9"/><text:bookmark-start text:name="creation_de_l_arborescence_de_montage"/>Création de l'arborescence de montage<text:bookmark-end text:name="__RefHeading___creation_de_l_arborescence_de_montage_9"/><text:bookmark-end text:name="creation_de_l_arborescence_de_montage"/></text:h>
      <text:p text:style-name="Text_20_body">Vous pouvez utiliser par exemple des sous-répertoires de <text:span text:style-name="Strong_20_Emphasis">/media</text:span></text:p>
      <text:p text:style-name="Text_20_body">Les partitions de la clé à installer sont repérées, par exemple :</text:p>
      <text:p text:style-name="Text_20_body">la partition <text:span text:style-name="Strong_20_Emphasis">/dev/sdb1</text:span>, en vfat, de label <text:span text:style-name="Strong_20_Emphasis">data1</text:span>, sera montée sur le répertoire <text:span text:style-name="Strong_20_Emphasis">/media/data1</text:span>etc.Le nouveau disque est /dev/sdb. Simplifiez l'affichage avec :</text:p>
      <text:p text:style-name="Command Line Interface"><text:span text:style-name="PluginODTAutoStyle_span_53">pi@framboise:~ $ </text:span><text:span text:style-name="PluginODTAutoStyle_span_54">sudo blkid /dev/sdb*</text:span><text:line-break/><text:span text:style-name="PluginODTAutoStyle_span_55">/dev/sdb: PTUUID="876fbad3" PTTYPE="dos"</text:span><text:line-break/><text:span text:style-name="PluginODTAutoStyle_span_56">/dev/sdb1: UUID="7FE1-97D6" TYPE="vfat" PARTUUID="876fbad3-01"</text:span></text:p>
      <text:p text:style-name="Text_20_body">Repérez les partitions montées par :
</text:p>
      <text:p text:style-name="Command Line Interface"><text:span text:style-name="PluginODTAutoStyle_span_57">pi@framboise:~ $ </text:span><text:span text:style-name="PluginODTAutoStyle_span_58">sudo blkid /dev/sdb*</text:span><text:line-break/><text:span text:style-name="PluginODTAutoStyle_span_59">/dev/sdb: PTUUID="876fbad3" PTTYPE="dos"</text:span><text:line-break/><text:span text:style-name="PluginODTAutoStyle_span_60">/dev/sdb1: UUID="7FE1-97D6" TYPE="vfat" PARTUUID="876fbad3-01"</text:span></text:p>
      <text:p text:style-name="Text_20_body">Si elles sont montées, démontez la ou les partitions repérées et créez les répertoires de montage, par exemple pour deux partitions :
</text:p>
      <text:p text:style-name="Command Line Interface"><text:span text:style-name="PluginODTAutoStyle_span_61">pi@framboise:~ $ </text:span><text:span text:style-name="PluginODTAutoStyle_span_62">sudo umount /dev/sdb1</text:span><text:line-break/><text:span text:style-name="PluginODTAutoStyle_span_63">pi@framboise:~ $ </text:span><text:span text:style-name="PluginODTAutoStyle_span_64">sudo mkdir -p /media/{disque1,disque2}</text:span></text:p>
      <text:h text:style-name="Heading_20_3" text:outline-level="3"><text:bookmark-start text:name="__RefHeading___montage_automatique_au_demarrage_fichier_fstab_10"/><text:bookmark-start text:name="montage_automatique_au_demarrage_fichier_fstab"/>Montage automatique au démarrage (fichier fstab)<text:bookmark-end text:name="__RefHeading___montage_automatique_au_demarrage_fichier_fstab_10"/><text:bookmark-end text:name="montage_automatique_au_demarrage_fichier_fstab"/></text:h>
      <text:p text:style-name="Text_20_body">Éditez avec les droits d'administration le fichier <text:span text:style-name="Strong_20_Emphasis">/etc/fstab</text:span> pour ajoutez une ligne pour chaque partition du disque :</text:p>
      <text:p text:style-name="Text_20_body">cas d'une partition ntfs :</text:p>
      <text:p text:style-name="Preformatted_20_Text"># disque1 (/dev/sdb1) UUID=xxxxxxxxxxx<text:line-break/>UUID=xxxxxxxxxxx<text:s text:c="4"/>/media/disque1<text:s text:c="7"/>ntfs-3g exec,permissions,auto<text:s text:c="3"/>0<text:s text:c="7"/>0</text:p>
      <text:p text:style-name="Text_20_body"><draw:frame draw:style-name="PluginODTAutoStyle_Frame_65_text_frame" draw:name="Frame2" text:anchor-type="paragraph" svg:width="289.134pt" draw:z-index="0" svg:min-height="1cm"><draw:text-box><table:table table:style-name="PluginODTAutoStyle_Table_66"><table:table-column table:style-name="odt_auto_style_table_column_2_1"/><table:table-row><table:table-cell office:value-type="string" table:style-name="PluginODTAutoStyle_TableCell_67"><text:p text:style-name="PluginODTAutoStyle_Paragraph_68">UUIDvaleur de l'UUID vue avec blkid, sans les guillemetspoint de montage/media/disque1 (répertoire créé plus haut)ntfs-3gpartition en ntfspermissionspermet de gérer les droits comme pour une partition linux (chown, chmod)</text:p></table:table-cell></table:table-row></table:table></draw:text-box></draw:frame>Cas d'une partition ext4</text:p>
      <text:p text:style-name="Preformatted_20_Text"># disque1 (/dev/sdb1) UUID=xxxxxxxxxxx<text:line-break/>UUID=xxxxxxxxxxx<text:tab/>/media/disque1<text:tab/>ext4<text:tab/>defaults<text:tab/>0<text:tab/>0</text:p>
      <text:p text:style-name="Text_20_body"><draw:frame draw:style-name="PluginODTAutoStyle_Frame_69_text_frame" draw:name="Frame3" text:anchor-type="paragraph" svg:width="289.134pt" draw:z-index="0" svg:min-height="1cm"><draw:text-box><table:table table:style-name="PluginODTAutoStyle_Table_70"><table:table-column table:style-name="odt_auto_style_table_column_3_1"/><table:table-row><table:table-cell office:value-type="string" table:style-name="PluginODTAutoStyle_TableCell_71"><text:p text:style-name="PluginODTAutoStyle_Paragraph_72">UUIDvaleur de l'UUID vue avec blkid, sans les guillemetspoint de montage/media/disque1 (répertoire créé plus haut)ext4partition en ext4defaultsvaleurs par défaut</text:p></table:table-cell></table:table-row></table:table></draw:text-box></draw:frame>Montez tout ce qui est décrit dans <text:span text:style-name="Strong_20_Emphasis">fstab</text:span> en tapant :
</text:p>
      <text:p text:style-name="Command Line Interface"><text:span text:style-name="PluginODTAutoStyle_span_73">pi@framboise:~ $ </text:span><text:span text:style-name="PluginODTAutoStyle_span_74">sudo mount -a</text:span></text:p>
      <text:p text:style-name="Text_20_body">Pour rendre propriétaires l'utilisateur <text:span text:style-name="Strong_20_Emphasis">pi</text:span> et le groupe <text:span text:style-name="Strong_20_Emphasis">pi</text:span>, tapez :
</text:p>
      <text:p text:style-name="Command Line Interface"><text:span text:style-name="PluginODTAutoStyle_span_75">pi@framboise:~ $ </text:span><text:span text:style-name="PluginODTAutoStyle_span_76">sudo chown -R pi:pi /media/disque1/</text:span></text:p>
      <text:p text:style-name="Text_20_body">Pour vérifier (ici, la partition /media/disque1) :
</text:p>
      <text:p text:style-name="Command Line Interface"><text:span text:style-name="PluginODTAutoStyle_span_77">pi@framboise:~ $ </text:span><text:span text:style-name="PluginODTAutoStyle_span_78">ls -l /media/disque1</text:span><text:line-break/><text:span text:style-name="PluginODTAutoStyle_span_79">...</text:span><text:line-break/><text:span text:style-name="PluginODTAutoStyle_span_80">drwxr-xr-x 2 pi pi<text:s text:c="3"/>4096 janv. 17<text:s text:c="2"/>2018 xxxxx</text:span></text:p>
      <text:p text:style-name="Text_20_body">Le propriétaire et le groupe sont <text:span text:style-name="Strong_20_Emphasis">pi</text:span> et les droits sont <text:span text:style-name="Strong_20_Emphasis">rwx</text:span>. Les permissions sont donc réglables.</text:p>
      <text:p text:style-name="Text_20_body">Désormais, le Raspberry Pi monte son disque tout seul au démarrage.</text:p>
      <text:h text:style-name="Heading_20_3" text:outline-level="3"><text:bookmark-start text:name="__RefHeading___ouvrir_l_acces_a_tout_le_reseau_11"/><text:bookmark-start text:name="ouvrir_l_acces_a_tout_le_reseau"/>Ouvrir l'accès à tout le réseau<text:bookmark-end text:name="__RefHeading___ouvrir_l_acces_a_tout_le_reseau_11"/><text:bookmark-end text:name="ouvrir_l_acces_a_tout_le_reseau"/></text:h>
      <text:p text:style-name="Text_20_body">Connectez-vous au Raspberry Pi, via ssh ou vnc.</text:p>
      <text:p text:style-name="Text_20_body">Faites une <text:span text:style-name="Strong_20_Emphasis">copie</text:span> du fichier de configuration de samba :</text:p>
      <text:p text:style-name="Command Line Interface"><text:span text:style-name="PluginODTAutoStyle_span_81">pi@framboise:~ $ </text:span><text:span text:style-name="PluginODTAutoStyle_span_82">sudo cp /etc/samba/smb.conf /etc/samba/smb.conf.dist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ection  </text:p>
          </table:table-cell>
          <table:table-cell office:value-type="string" table:style-name="tableheader">
            <text:p text:style-name="Table_20_Heading">  sous-section               </text:p>
          </table:table-cell>
          <table:table-cell office:value-type="string" table:style-name="tableheader">
            <text:p text:style-name="Table_20_Heading">  remplacer                                     </text:p>
          </table:table-cell>
          <table:table-cell office:value-type="string" table:style-name="tableheader">
            <text:p text:style-name="Table_20_Heading">  par                      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/>
          <table:table-cell office:value-type="string" table:style-name="tablecell">
            <text:p text:style-name="Preformatted_20_Text"><text:s text:c="3"/>workgroup = WORKGROUP</text:p>
          </table:table-cell>
          <table:table-cell office:value-type="string" table:style-name="tablecell">
            <text:p text:style-name="tablealignleft"> le groupe de travail voulu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>
            <text:p text:style-name="tablealignleft"> ##### Authentication #####  </text:p>
          </table:table-cell>
          <table:table-cell office:value-type="string" table:style-name="tablecell">
            <text:p text:style-name="tablealignleft"> dé-commenter</text:p>
            <text:p text:style-name="Preformatted_20_Text">#<text:s text:c="4"/>security = user</text:p>
          </table:table-cell>
          <table:table-cell office:value-type="string" table:style-name="tablecell">
            <text:p text:style-name="Preformatted_20_Text"><text:s text:c="4"/>security = user</text:p>
          </table:table-cell>
        </table:table-row>
        <table:table-row>
          <table:table-cell office:value-type="string" table:style-name="tableheader">
            <text:p text:style-name="Table_20_Heading"> [homes]   </text:p>
          </table:table-cell>
          <table:table-cell office:value-type="string" table:style-name="tablecell"/>
          <table:table-cell office:value-type="string" table:style-name="tablecell">
            <text:p text:style-name="Preformatted_20_Text">read only = yes</text:p>
          </table:table-cell>
          <table:table-cell office:value-type="string" table:style-name="tablecell">
            <text:p text:style-name="Preformatted_20_Text">read only = no</text:p>
          </table:table-cell>
        </table:table-row>
      </table:table>
      <text:p text:style-name="Text_20_body">Redémarrez samba :</text:p>
      <text:p text:style-name="Command Line Interface"><text:span text:style-name="PluginODTAutoStyle_span_83">pi@framboise:~ $ </text:span><text:span text:style-name="PluginODTAutoStyle_span_84">sudo /etc/init.d/samba restart</text:span></text:p>
      <text:h text:style-name="Heading_20_3" text:outline-level="3"><text:bookmark-start text:name="__RefHeading___definition_des_utilisateurs_pour_samba_12"/><text:bookmark-start text:name="definition_des_utilisateurs_pour_samba"/>Définition des utilisateurs pour samba<text:bookmark-end text:name="__RefHeading___definition_des_utilisateurs_pour_samba_12"/><text:bookmark-end text:name="definition_des_utilisateurs_pour_samba"/></text:h>
      <text:p text:style-name="Text_20_body">L'utilisateur pi est déjà défini par défaut. rendez-le utilisateur samba :</text:p>
      <text:p text:style-name="Command Line Interface"><text:span text:style-name="PluginODTAutoStyle_span_85">pi@framboise:~ $ </text:span><text:span text:style-name="PluginODTAutoStyle_span_86">sudo smbpasswd -a pi</text:span></text:p>
      <text:p text:style-name="Text_20_body">et donnez deux fois le mot de passe samba de pi comme demandé.</text:p>
      <text:h text:style-name="Heading_20_3" text:outline-level="3"><text:bookmark-start text:name="__RefHeading___configurer_une_zone_de_stockage_publique_sur_le_raspberry_pi_13"/><text:bookmark-start text:name="configurer_une_zone_de_stockage_publique_sur_le_raspberry_pi"/>Configurer une zone de stockage publique sur le Raspberry Pi<text:bookmark-end text:name="__RefHeading___configurer_une_zone_de_stockage_publique_sur_le_raspberry_pi_13"/><text:bookmark-end text:name="configurer_une_zone_de_stockage_publique_sur_le_raspberry_pi"/></text:h>
      <text:p text:style-name="Text_20_body">Créez un répertoire pour stocker les fichiers publics :</text:p>
      <text:p text:style-name="Command Line Interface"><text:span text:style-name="PluginODTAutoStyle_span_87">pi@framboise:~ $ </text:span><text:span text:style-name="PluginODTAutoStyle_span_88">sudo mkdir /media/&lt;Disque_NAS&gt;</text:span></text:p>
      <text:p text:style-name="Text_20_body">et donnez-lui les droits voulus :propriétaire : pi, groupe pi</text:p>
      <text:p text:style-name="Command Line Interface"><text:span text:style-name="PluginODTAutoStyle_span_89">pi@framboise:~ $ </text:span><text:span text:style-name="PluginODTAutoStyle_span_90">sudo chown -R pi:pi /media/&lt;Disque_NAS&gt;</text:span></text:p>
      <text:p text:style-name="Text_20_body">droits :</text:p>
      <text:p text:style-name="Command Line Interface"><text:span text:style-name="PluginODTAutoStyle_span_91">pi@framboise:~ $ </text:span><text:span text:style-name="PluginODTAutoStyle_span_92">sudo chmod -R ug=rwx,o=rx /media/&lt;Disque_NAS&gt;</text:span></text:p>
      <text:p text:style-name="Text_20_body">éditez avec les droits d'administration le fichier <text:span text:style-name="Strong_20_Emphasis">/etc/samba/smb.conf</text:span> et ajoutez les lignes suivantes à la fin :</text:p>
      <text:p text:style-name="Preformatted_20_Text">[NAS_disque]<text:line-break/><text:tab/>comment = NAS_disque<text:line-break/><text:tab/>path = /media/&lt;Disque_NAS&gt;<text:line-break/><text:tab/>valid users = @pi<text:line-break/><text:tab/>force group = pi<text:line-break/><text:tab/>create mask = 0660<text:line-break/><text:tab/>directory mask = 0771<text:line-break/><text:tab/>read only = no</text:p>
      <text:p text:style-name="Text_20_body"> -&gt; Ce disque sera vu cumme “nas_disque” (en minuscules)</text:p>
      <text:p text:style-name="Text_20_body">Redémarrez samba :</text:p>
      <text:p text:style-name="Command Line Interface"><text:span text:style-name="PluginODTAutoStyle_span_93">pi@framboise:~ $ </text:span><text:span text:style-name="PluginODTAutoStyle_span_94">sudo systemctl restart smbd.service</text:span></text:p>
      <text:h text:style-name="Heading_20_3" text:outline-level="3"><text:bookmark-start text:name="__RefHeading___acces_depuis_les_pcs_du_reseau_14"/><text:bookmark-start text:name="acces_depuis_les_pcs_du_reseau"/>Accès depuis les PCs du réseau<text:bookmark-end text:name="__RefHeading___acces_depuis_les_pcs_du_reseau_14"/><text:bookmark-end text:name="acces_depuis_les_pcs_du_reseau"/></text:h>
      <text:h text:style-name="Heading_20_4" text:outline-level="4"><text:bookmark-start text:name="__RefHeading___pc_sous_windows_15"/><text:bookmark-start text:name="pc_sous_windows"/>PC sous Windows<text:bookmark-end text:name="__RefHeading___pc_sous_windows_15"/><text:bookmark-end text:name="pc_sous_windows"/></text:h>
      <text:p text:style-name="Text_20_body">Un clic droit sur le poste de travail, ajouter un lecteur réseau.Renseignez :la lettre à utiliser pour ce disquele répertoire, de la forme : <text:span text:style-name="Strong_20_Emphasis">\\framboise.local\Disque_NAS</text:span> ou <text:span text:style-name="Strong_20_Emphasis">\\192.168.0.31\nas_disque</text:span>pour un utilisateur enregistré : son nompour la zone publique, son répertoirecochez “reconnecter au démarrage”Il est demandé un nom et un mot de passe :Fournir ceux d'un utilisateur enregistré sur samba du Raspberry Pi.Pour la zone publique, n'importe quel nom convient.</text:p>
      <text:h text:style-name="Heading_20_4" text:outline-level="4"><text:bookmark-start text:name="__RefHeading___pc_sous_linux_16"/><text:bookmark-start text:name="pc_sous_linux"/>PC sous Linux<text:bookmark-end text:name="__RefHeading___pc_sous_linux_16"/><text:bookmark-end text:name="pc_sous_linux"/></text:h>
      <text:p text:style-name="Text_20_body">Installez le paquet <text:span text:style-name="Strong_20_Emphasis">cifs-utils</text:span> ou </text:p>
      <text:p text:style-name="Command Line Interface"><text:span text:style-name="PluginODTAutoStyle_span_95">...@...:~$ </text:span><text:span text:style-name="PluginODTAutoStyle_span_96">sudo apt install cifs-utils</text:span></text:p>
      <text:p text:style-name="Text_20_body"><text:span text:style-name="Strong_20_Emphasis">Monter le NAS en ligne de commande</text:span> :</text:p>
      <text:p text:style-name="Command Line Interface"><text:span text:style-name="PluginODTAutoStyle_span_97">...@...:~$ </text:span><text:span text:style-name="PluginODTAutoStyle_span_98">sudo mount -t cifs -o username=pi,password=PASSWD //framboise.local/nas_disque /media/nas_disque</text:span></text:p>
      <text:p text:style-name="Text_20_body">en complétant le mot de passe. Le montage se fait et le disque apparaît dans Nautilus.<text:span text:style-name="Strong_20_Emphasis">Monter le NAS graphiquement</text:span> :Ouvrez <text:span text:style-name="Strong_20_Emphasis">nautilus</text:span>, tapez <text:span text:style-name="Plugin_Keyboard___keyboard">Ctrl</text:span>+<text:span text:style-name="Plugin_Keyboard___keyboard">L</text:span> et entrer :</text:p>
      <text:p text:style-name="Command Line Interface"><text:span text:style-name="PluginODTAutoStyle_span_99">smb://&lt;serveur&gt;/&lt;partage&gt;</text:span></text:p>
      <text:p text:style-name="Text_20_body">&lt;serveur&gt; = adresse IP ou nom d'hôte du Raspberry Pi&lt;partage&gt; = répertoire auquel se connecter.Renseignez :<draw:frame draw:style-name="mediacenter" draw:name="0" text:anchor-type="paragraph" draw:z-index="0" svg:width="10.583333333333cm" svg:height="5.2916666666667cm"><draw:image xlink:href="Pictures/c080a7484e18152a4861bd40df7ffc6a.png" xlink:type="simple" xlink:show="embed" xlink:actuate="onLoad"/></draw:frame>l'utilisateur (pi)le mot de passecocher <text:span text:style-name="Strong_20_Emphasis">retenir toujours</text:span> (facultatif)Vous pouvez aussi taper <text:span text:style-name="Plugin_Keyboard___keyboard">Ctrl</text:span>+<text:span text:style-name="Plugin_Keyboard___keyboard">L</text:span> puis :</text:p>
      <text:p text:style-name="Command Line Interface"><text:span text:style-name="PluginODTAutoStyle_span_100">smb://&lt;serveur&gt;</text:span></text:p>
      <text:p text:style-name="Text_20_body">et naviguer dans les partages.<text:span text:style-name="Strong_20_Emphasis">Monter le NAS en permanence</text:span> :Créez un <text:span text:style-name="Strong_20_Emphasis">répertoire de montage</text:span>, par exemple :</text:p>
      <text:p text:style-name="Command Line Interface"><text:span text:style-name="PluginODTAutoStyle_span_101">...@...:~$ </text:span><text:span text:style-name="PluginODTAutoStyle_span_102">sudo mkdir /media/disque_NAS</text:span></text:p>
      <text:p text:style-name="Text_20_body">Éditez avec les droits d'administration le fichier <text:span text:style-name="Strong_20_Emphasis">/etc/fstab</text:span> pour ajouter la ligne :</text:p>
      <text:p text:style-name="Preformatted_20_Text">//framboise.local/nas_disque<text:tab/>/media/disque_NAS<text:tab/>cifs<text:tab/>credentials=/etc/framboise.credentials<text:s text:c="4"/>0<text:s text:c="4"/>0</text:p>
      <text:p text:style-name="Text_20_body">Créez avec les droits d'administration le fichier <text:span text:style-name="Strong_20_Emphasis">/etc/framboise.credentials</text:span> contenant le nom d'utilisateur et son mot de passe :</text:p>
      <text:p text:style-name="Preformatted_20_Text">username=pi<text:line-break/>password=&lt;password&gt;</text:p>
      <text:p text:style-name="Text_20_body">Protégez les fichiers credentials :</text:p>
      <text:p text:style-name="Command Line Interface"><text:span text:style-name="PluginODTAutoStyle_span_103">...@...:~$ </text:span><text:span text:style-name="PluginODTAutoStyle_span_104">sudo chmod 600 /etc/*.credentials</text:span></text:p>
      <text:p text:style-name="Text_20_body">D'autres options (séparées par des virgules) peuvent être ajoutées au fichier /etc/fstab :<text:span text:style-name="Strong_20_Emphasis">user</text:span> : permet le montage par les utilisateurs normaux<text:span text:style-name="Strong_20_Emphasis">noauto</text:span> : empêche le montage automatique au démarrage du systèmeOn peut aussi monter les entrées de /etc/fstab à la main en exécutant une de ces trois commandes :</text:p>
      <text:p text:style-name="Command Line Interface"><text:span text:style-name="PluginODTAutoStyle_span_105">...@...:~$ </text:span><text:span text:style-name="PluginODTAutoStyle_span_106">sudo mount //192.168.0.31/nas_disque</text:span><text:line-break/><text:span text:style-name="PluginODTAutoStyle_span_107">...@...:~$ </text:span><text:span text:style-name="PluginODTAutoStyle_span_108">sudo mount //framboise.local/nas_disque</text:span><text:line-break/><text:span text:style-name="PluginODTAutoStyle_span_109">...@...:~$ </text:span><text:span text:style-name="PluginODTAutoStyle_span_110">sudo mount /disk/disque_NAS</text:span></text:p>
      <text:p text:style-name="Text_20_body"><draw:frame draw:style-name="PluginODTAutoStyle_Frame_111_text_frame" draw:name="Frame4" text:anchor-type="paragraph" svg:width="289.134pt" draw:z-index="0" svg:min-height="1cm"><draw:text-box><table:table table:style-name="PluginODTAutoStyle_Table_112"><table:table-column table:style-name="odt_auto_style_table_column_5_1"/><table:table-row><table:table-cell office:value-type="string" table:style-name="PluginODTAutoStyle_TableCell_113"><text:p text:style-name="PluginODTAutoStyle_Paragraph_114">Pour une freebox, on utilise la même méthode avec un fichier /etc/freebox.credentials sans user ni mdp :</text:p><text:p text:style-name="Preformatted_20_Text">username=<text:line-break/>password=</text:p></table:table-cell></table:table-row></table:table></draw:text-box></draw:frame></text:p>
      <text:h text:style-name="Heading_20_2" text:outline-level="2"><text:bookmark-start text:name="__RefHeading___conclusion_17"/><text:bookmark-start text:name="conclusion"/>Conclusion<text:bookmark-end text:name="__RefHeading___conclusion_17"/><text:bookmark-end text:name="conclusion"/></text:h>
      <text:h text:style-name="Heading_20_2" text:outline-level="2"><text:bookmark-start text:name="__RefHeading___problemes_connus_18"/><text:bookmark-start text:name="problemes_connus"/>Problèmes connus<text:bookmark-end text:name="__RefHeading___problemes_connus_18"/><text:bookmark-end text:name="problemes_connus"/></text:h>
      <text:h text:style-name="Heading_20_2" text:outline-level="2"><text:bookmark-start text:name="__RefHeading___voir_aussi_19"/><text:bookmark-start text:name="voir_aussi"/>Voir aussi<text:bookmark-end text:name="__RefHeading___voir_aussi_19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://www.samba.org/samba/docs/man/manpages-3/smb.conf.5.html" text:style-name="Internet_20_link" text:visited-style-name="Visited_20_Internet_20_Link">http://www.samba.org/samba/docs/man/manpages-3/smb.conf.5.html</text:a><text:span text:style-name="Strong_20_Emphasis">(fr)</text:span> <text:a xlink:type="simple" xlink:href="http://emery.claude.free.fr/nas-samba.html" text:style-name="Internet_20_link" text:visited-style-name="Visited_20_Internet_20_Link">Créer un NAS avec Samba sur Raspberry</text:a><text:span text:style-name="Strong_20_Emphasis">(fr)</text:span> <text:a xlink:type="simple" xlink:href="http://emery.claude.free.fr/nas-raid1-raspberry.html" text:style-name="Internet_20_link" text:visited-style-name="Visited_20_Internet_20_Link">NAS Raid 1 sur Raspberry</text:a><text:span text:style-name="Strong_20_Emphasis">(fr)</text:span> <text:a xlink:type="simple" xlink:href="http://xaviermichel.github.io/tutoriel/2013/06/17/mise-en-place-d&amp;#39;un-NAS-avec-raid-sur-mon-raspberry-pi" text:style-name="Internet_20_link" text:visited-style-name="Visited_20_Internet_20_Link">Mise En Place D'un Nas Avec Raid Sur Mon Raspberry Pi </text:a><text:span text:style-name="Strong_20_Emphasis">(fr)</text:span> <text:a xlink:type="simple" xlink:href="http://blog.idleman.fr/billet-invite-creer-un-nas-avec-le-raspberry-pi/" text:style-name="Internet_20_link" text:visited-style-name="Visited_20_Internet_20_Link">Créer un nas avec le Raspberry Pi</text:a></text:p>
      <text:p text:style-name="Horizontal_20_Line"/>
      <text:p text:style-name="Text_20_body"><text:span text:style-name="Emphasis">Basé sur &lt;&lt; <text:a xlink:type="simple" xlink:href="http://elinux.org/R-Pi_NAS" text:style-name="Internet_20_link" text:visited-style-name="Visited_20_Internet_20_Link">R-Pi NAS</text:a> &gt;&gt; par elinux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Frame_4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47" style:family="table-cell">
      <style:table-cell-properties style:vertical-align="middle" fo:padding="0.3cm" fo:border="none"/>
    </style:style>
    <style:style style:name="PluginODTAutoStyle_Paragraph_48" style:family="paragraph">
      <style:paragraph-properties fo:padding="0.3cm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Frame_6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7" style:family="table-cell">
      <style:table-cell-properties style:vertical-align="middle" fo:padding="0.3cm" fo:border="none"/>
    </style:style>
    <style:style style:name="PluginODTAutoStyle_Paragraph_68" style:family="paragraph">
      <style:paragraph-properties fo:padding="0.3cm"/>
    </style:style>
    <style:style style:name="PluginODTAutoStyle_Frame_6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1" style:family="table-cell">
      <style:table-cell-properties style:vertical-align="middle" fo:padding="0.3cm" fo:border="none"/>
    </style:style>
    <style:style style:name="PluginODTAutoStyle_Paragraph_72" style:family="paragraph">
      <style:paragraph-properties fo:padding="0.3cm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span_83" style:family="text">
      <style:text-properties fo:color="#2a8b6c" fo:font-family="monospace" fo:font-style="normal" fo:font-size="9.6pt" fo:border="0pt none"/>
    </style:style>
    <style:style style:name="PluginODTAutoStyle_span_84" style:family="text">
      <style:text-properties fo:color="#df1717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df1717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2a8b6c" fo:font-family="monospace" fo:font-style="normal" fo:font-size="9.6pt" fo:border="0pt none"/>
    </style:style>
    <style:style style:name="PluginODTAutoStyle_span_102" style:family="text">
      <style:text-properties fo:color="#df1717" fo:font-family="monospace" fo:font-style="normal" fo:font-size="9.6pt" fo:border="0pt none"/>
    </style:style>
    <style:style style:name="PluginODTAutoStyle_span_103" style:family="text">
      <style:text-properties fo:color="#2a8b6c" fo:font-family="monospace" fo:font-style="normal" fo:font-size="9.6pt" fo:border="0pt none"/>
    </style:style>
    <style:style style:name="PluginODTAutoStyle_span_104" style:family="text">
      <style:text-properties fo:color="#df1717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df1717" fo:font-family="monospace" fo:font-style="normal" fo:font-size="9.6pt" fo:border="0pt none"/>
    </style:style>
    <style:style style:name="PluginODTAutoStyle_span_107" style:family="text">
      <style:text-properties fo:color="#2a8b6c" fo:font-family="monospace" fo:font-style="normal" fo:font-size="9.6pt" fo:border="0pt none"/>
    </style:style>
    <style:style style:name="PluginODTAutoStyle_span_108" style:family="text">
      <style:text-properties fo:color="#df1717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Frame_1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2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13" style:family="table-cell">
      <style:table-cell-properties style:vertical-align="middle" fo:padding="0.3cm" fo:border="none"/>
    </style:style>
    <style:style style:name="PluginODTAutoStyle_Paragraph_1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18</meta:creation-date>
    <dc:creator>Generated</dc:creator>
    <dc:date>2026-09-08T14::00:18</dc:date>
    <dc:language>en-US</dc:language>
    <meta:editing-cycles>1</meta:editing-cycles>
    <meta:editing-duration>PT0S</meta:editing-duration>
    <dc:title>tutoriel:disque:sd:raspi:nas:start</dc:title>
  </office:meta>
</office:document-meta>
</file>