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d100158278233e7deee492985467a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2a8b6c" fo:font-family="monospace" fo:font-style="normal" fo:font-size="9.6pt" fo:border="0pt none"/>
    </style:style>
    <style:style style:name="PluginODTAutoStyle_span_99" style:family="text">
      <style:text-properties fo:color="#df1717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df1717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2a8b6c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2a8b6c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df1717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2a8b6c" fo:font-family="monospace" fo:font-style="normal" fo:font-size="9.6pt" fo:border="0pt none"/>
    </style:style>
    <style:style style:name="PluginODTAutoStyle_span_152" style:family="text">
      <style:text-properties fo:color="#df1717" fo:font-family="monospace" fo:font-style="normal" fo:font-size="9.6pt" fo:border="0pt none"/>
    </style:style>
    <style:style style:name="PluginODTAutoStyle_span_153" style:family="text">
      <style:text-properties fo:color="#2a8b6c" fo:font-family="monospace" fo:font-style="normal" fo:font-size="9.6pt" fo:border="0pt none"/>
    </style:style>
    <style:style style:name="PluginODTAutoStyle_span_154" style:family="text">
      <style:text-properties fo:color="#df1717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2a8b6c" fo:font-family="monospace" fo:font-style="normal" fo:font-size="9.6pt" fo:border="0pt none"/>
    </style:style>
    <style:style style:name="PluginODTAutoStyle_span_157" style:family="text">
      <style:text-properties fo:color="#df1717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2a8b6c" fo:font-family="monospace" fo:font-style="normal" fo:font-size="9.6pt" fo:border="0pt none"/>
    </style:style>
    <style:style style:name="PluginODTAutoStyle_span_160" style:family="text">
      <style:text-properties fo:color="#df1717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2a8b6c" fo:font-family="monospace" fo:font-style="normal" fo:font-size="9.6pt" fo:border="0pt none"/>
    </style:style>
    <style:style style:name="PluginODTAutoStyle_span_164" style:family="text">
      <style:text-properties fo:color="#df1717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Frame_17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7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8" style:family="table-cell">
      <style:table-cell-properties style:vertical-align="middle" fo:padding="0.3cm" fo:border="none"/>
    </style:style>
    <style:style style:name="PluginODTAutoStyle_Paragraph_179" style:family="paragraph">
      <style:paragraph-properties fo:padding="0.3cm"/>
    </style:style>
    <style:style style:name="PluginODTAutoStyle_span_180" style:family="text">
      <style:text-properties fo:color="#2a8b6c" fo:font-family="monospace" fo:font-style="normal" fo:font-size="9.6pt" fo:border="0pt none"/>
    </style:style>
    <style:style style:name="PluginODTAutoStyle_span_181" style:family="text">
      <style:text-properties fo:color="#df1717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2a8b6c" fo:font-family="monospace" fo:font-style="normal" fo:font-size="9.6pt" fo:border="0pt none"/>
    </style:style>
    <style:style style:name="PluginODTAutoStyle_span_209" style:family="text">
      <style:text-properties fo:color="#df1717" fo:font-family="monospace" fo:font-style="normal" fo:font-size="9.6pt" fo:border="0pt none"/>
    </style:style>
    <style:style style:name="PluginODTAutoStyle_span_210" style:family="text">
      <style:text-properties fo:color="#2a8b6c" fo:font-family="monospace" fo:font-style="normal" fo:font-size="9.6pt" fo:border="0pt none"/>
    </style:style>
    <style:style style:name="PluginODTAutoStyle_span_211" style:family="text">
      <style:text-properties fo:color="#df1717" fo:font-family="monospace" fo:font-style="normal" fo:font-size="9.6pt" fo:border="0pt none"/>
    </style:style>
    <style:style style:name="PluginODTAutoStyle_span_212" style:family="text">
      <style:text-properties fo:color="#2a8b6c" fo:font-family="monospace" fo:font-style="normal" fo:font-size="9.6pt" fo:border="0pt none"/>
    </style:style>
    <style:style style:name="PluginODTAutoStyle_span_213" style:family="text">
      <style:text-properties fo:color="#df1717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2a8b6c" fo:font-family="monospace" fo:font-style="normal" fo:font-size="9.6pt" fo:border="0pt none"/>
    </style:style>
    <style:style style:name="PluginODTAutoStyle_span_219" style:family="text">
      <style:text-properties fo:color="#df1717" fo:font-family="monospace" fo:font-style="normal" fo:font-size="9.6pt" fo:border="0pt none"/>
    </style:style>
    <style:style style:name="PluginODTAutoStyle_span_220" style:family="text">
      <style:text-properties fo:color="#2a8b6c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171793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2a8b6c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2a8b6c" fo:font-family="monospace" fo:font-style="normal" fo:font-size="9.6pt" fo:border="0pt none"/>
    </style:style>
    <style:style style:name="PluginODTAutoStyle_span_240" style:family="text">
      <style:text-properties fo:color="#df1717" fo:font-family="monospace" fo:font-style="normal" fo:font-size="9.6pt" fo:border="0pt none"/>
    </style:style>
    <style:style style:name="PluginODTAutoStyle_span_241" style:family="text">
      <style:text-properties fo:color="#171793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2a8b6c" fo:font-family="monospace" fo:font-style="normal" fo:font-size="9.6pt" fo:border="0pt none"/>
    </style:style>
    <style:style style:name="PluginODTAutoStyle_span_244" style:family="text">
      <style:text-properties fo:color="#df1717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2a8b6c" fo:font-family="monospace" fo:font-style="normal" fo:font-size="9.6pt" fo:border="0pt none"/>
    </style:style>
    <style:style style:name="PluginODTAutoStyle_span_247" style:family="text">
      <style:text-properties fo:color="#df1717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2a8b6c" fo:font-family="monospace" fo:font-style="normal" fo:font-size="9.6pt" fo:border="0pt none"/>
    </style:style>
    <style:style style:name="PluginODTAutoStyle_span_256" style:family="text">
      <style:text-properties fo:color="#df1717" fo:font-family="monospace" fo:font-style="normal" fo:font-size="9.6pt" fo:border="0pt none"/>
    </style:style>
    <style:style style:name="PluginODTAutoStyle_span_257" style:family="text">
      <style:text-properties fo:color="#2a8b6c" fo:font-family="monospace" fo:font-style="normal" fo:font-size="9.6pt" fo:border="0pt none"/>
    </style:style>
    <style:style style:name="PluginODTAutoStyle_span_258" style:family="text">
      <style:text-properties fo:color="#df1717" fo:font-family="monospace" fo:font-style="normal" fo:font-size="9.6pt" fo:border="0pt none"/>
    </style:style>
    <style:style style:name="PluginODTAutoStyle_span_259" style:family="text">
      <style:text-properties fo:color="#2a8b6c" fo:font-family="monospace" fo:font-style="normal" fo:font-size="9.6pt" fo:border="0pt none"/>
    </style:style>
    <style:style style:name="PluginODTAutoStyle_span_260" style:family="text">
      <style:text-properties fo:color="#df1717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2a8b6c" fo:font-family="monospace" fo:font-style="normal" fo:font-size="9.6pt" fo:border="0pt none"/>
    </style:style>
    <style:style style:name="PluginODTAutoStyle_span_268" style:family="text">
      <style:text-properties fo:color="#df1717" fo:font-family="monospace" fo:font-style="normal" fo:font-size="9.6pt" fo:border="0pt none"/>
    </style:style>
    <style:style style:name="PluginODTAutoStyle_span_269" style:family="text">
      <style:text-properties fo:color="#2a8b6c" fo:font-family="monospace" fo:font-style="normal" fo:font-size="9.6pt" fo:border="0pt none"/>
    </style:style>
    <style:style style:name="PluginODTAutoStyle_span_270" style:family="text">
      <style:text-properties fo:color="#df1717" fo:font-family="monospace" fo:font-style="normal" fo:font-size="9.6pt" fo:border="0pt none"/>
    </style:style>
    <style:style style:name="PluginODTAutoStyle_Frame_27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73" style:family="table-cell">
      <style:table-cell-properties style:vertical-align="middle" fo:padding="0.3cm" fo:border="none"/>
    </style:style>
    <style:style style:name="PluginODTAutoStyle_Paragraph_274" style:family="paragraph">
      <style:paragraph-properties fo:padding="0.3cm"/>
    </style:style>
    <style:style style:name="PluginODTAutoStyle_span_275" style:family="text">
      <style:text-properties fo:color="#2a8b6c" fo:font-family="monospace" fo:font-style="normal" fo:font-size="9.6pt" fo:border="0pt none"/>
    </style:style>
    <style:style style:name="PluginODTAutoStyle_span_276" style:family="text">
      <style:text-properties fo:color="#df1717" fo:font-family="monospace" fo:font-style="normal" fo:font-size="9.6pt" fo:border="0pt none"/>
    </style:style>
    <style:style style:name="PluginODTAutoStyle_span_277" style:family="text">
      <style:text-properties fo:color="#2a8b6c" fo:font-family="monospace" fo:font-style="normal" fo:font-size="9.6pt" fo:border="0pt none"/>
    </style:style>
    <style:style style:name="PluginODTAutoStyle_span_278" style:family="text">
      <style:text-properties fo:color="#df1717" fo:font-family="monospace" fo:font-style="normal" fo:font-size="9.6pt" fo:border="0pt none"/>
    </style:style>
    <style:style style:name="PluginODTAutoStyle_span_279" style:family="text">
      <style:text-properties fo:color="#2a8b6c" fo:font-family="monospace" fo:font-style="normal" fo:font-size="9.6pt" fo:border="0pt none"/>
    </style:style>
    <style:style style:name="PluginODTAutoStyle_span_280" style:family="text">
      <style:text-properties fo:color="#df1717" fo:font-family="monospace" fo:font-style="normal" fo:font-size="9.6pt" fo:border="0pt none"/>
    </style:style>
    <style:style style:name="PluginODTAutoStyle_span_281" style:family="text">
      <style:text-properties fo:color="#2a8b6c" fo:font-family="monospace" fo:font-style="normal" fo:font-size="9.6pt" fo:border="0pt none"/>
    </style:style>
    <style:style style:name="PluginODTAutoStyle_span_282" style:family="text">
      <style:text-properties fo:color="#df1717" fo:font-family="monospace" fo:font-style="normal" fo:font-size="9.6pt" fo:border="0pt none"/>
    </style:style>
    <style:style style:name="PluginODTAutoStyle_Frame_28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85" style:family="table-cell">
      <style:table-cell-properties style:vertical-align="middle" fo:padding="0.3cm" fo:border="none"/>
    </style:style>
    <style:style style:name="PluginODTAutoStyle_Paragraph_286" style:family="paragraph">
      <style:paragraph-properties fo:padding="0.3cm"/>
    </style:style>
    <style:style style:name="PluginODTAutoStyle_span_287" style:family="text">
      <style:text-properties fo:color="#2a8b6c" fo:font-family="monospace" fo:font-style="normal" fo:font-size="9.6pt" fo:border="0pt none"/>
    </style:style>
    <style:style style:name="PluginODTAutoStyle_span_288" style:family="text">
      <style:text-properties fo:color="#df1717" fo:font-family="monospace" fo:font-style="normal" fo:font-size="9.6pt" fo:border="0pt none"/>
    </style:style>
    <style:style style:name="PluginODTAutoStyle_span_289" style:family="text">
      <style:text-properties fo:color="#2a8b6c" fo:font-family="monospace" fo:font-style="normal" fo:font-size="9.6pt" fo:border="0pt none"/>
    </style:style>
    <style:style style:name="PluginODTAutoStyle_span_290" style:family="text">
      <style:text-properties fo:color="#df1717" fo:font-family="monospace" fo:font-style="normal" fo:font-size="9.6pt" fo:border="0pt none"/>
    </style:style>
    <style:style style:name="PluginODTAutoStyle_span_291" style:family="text">
      <style:text-properties fo:color="#2a8b6c" fo:font-family="monospace" fo:font-style="normal" fo:font-size="9.6pt" fo:border="0pt none"/>
    </style:style>
    <style:style style:name="PluginODTAutoStyle_span_292" style:family="text">
      <style:text-properties fo:color="#df1717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Frame_29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9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00" style:family="table-cell">
      <style:table-cell-properties style:vertical-align="middle" fo:padding="0.3cm" fo:border="none"/>
    </style:style>
    <style:style style:name="PluginODTAutoStyle_Paragraph_301" style:family="paragraph">
      <style:paragraph-properties fo:padding="0.3cm"/>
    </style:style>
    <style:style style:name="PluginODTAutoStyle_span_302" style:family="text">
      <style:text-properties fo:color="#2a8b6c" fo:font-family="monospace" fo:font-style="normal" fo:font-size="9.6pt" fo:border="0pt none"/>
    </style:style>
    <style:style style:name="PluginODTAutoStyle_span_303" style:family="text">
      <style:text-properties fo:color="#df1717" fo:font-family="monospace" fo:font-style="normal" fo:font-size="9.6pt" fo:border="0pt none"/>
    </style:style>
    <style:style style:name="PluginODTAutoStyle_span_304" style:family="text">
      <style:text-properties fo:color="#2a8b6c" fo:font-family="monospace" fo:font-style="normal" fo:font-size="9.6pt" fo:border="0pt none"/>
    </style:style>
    <style:style style:name="PluginODTAutoStyle_span_305" style:family="text">
      <style:text-properties fo:color="#df1717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2a8b6c" fo:font-family="monospace" fo:font-style="normal" fo:font-size="9.6pt" fo:border="0pt none"/>
    </style:style>
    <style:style style:name="PluginODTAutoStyle_span_308" style:family="text">
      <style:text-properties fo:color="#df1717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171793" fo:font-family="monospace" fo:font-style="normal" fo:font-size="9.6pt" fo:border="0pt none"/>
    </style:style>
    <style:style style:name="PluginODTAutoStyle_span_319" style:family="text">
      <style:text-properties fo:color="#171793" fo:font-family="monospace" fo:font-style="normal" fo:font-size="9.6pt" fo:border="0pt none"/>
    </style:style>
    <style:style style:name="PluginODTAutoStyle_span_320" style:family="text">
      <style:text-properties fo:color="#171793" fo:font-family="monospace" fo:font-style="normal" fo:font-size="9.6pt" fo:border="0pt none"/>
    </style:style>
    <style:style style:name="PluginODTAutoStyle_span_321" style:family="text">
      <style:text-properties fo:color="#171793" fo:font-family="monospace" fo:font-style="normal" fo:font-size="9.6pt" fo:border="0pt none"/>
    </style:style>
    <style:style style:name="PluginODTAutoStyle_span_322" style:family="text">
      <style:text-properties fo:color="#171793" fo:font-family="monospace" fo:font-style="normal" fo:font-size="9.6pt" fo:border="0pt none"/>
    </style:style>
    <style:style style:name="PluginODTAutoStyle_span_323" style:family="text">
      <style:text-properties fo:color="#171793" fo:font-family="monospace" fo:font-style="normal" fo:font-size="9.6pt" fo:border="0pt none"/>
    </style:style>
    <style:style style:name="PluginODTAutoStyle_span_324" style:family="text">
      <style:text-properties fo:color="#171793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171793" fo:font-family="monospace" fo:font-style="normal" fo:font-size="9.6pt" fo:border="0pt none"/>
    </style:style>
    <style:style style:name="PluginODTAutoStyle_span_327" style:family="text">
      <style:text-properties fo:color="#171793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171793" fo:font-family="monospace" fo:font-style="normal" fo:font-size="9.6pt" fo:border="0pt none"/>
    </style:style>
    <style:style style:name="PluginODTAutoStyle_span_330" style:family="text">
      <style:text-properties fo:color="#171793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2a8b6c" fo:font-family="monospace" fo:font-style="normal" fo:font-size="9.6pt" fo:border="0pt none"/>
    </style:style>
    <style:style style:name="PluginODTAutoStyle_span_333" style:family="text">
      <style:text-properties fo:color="#df1717" fo:font-family="monospace" fo:font-style="normal" fo:font-size="9.6pt" fo:border="0pt none"/>
    </style:style>
    <style:style style:name="PluginODTAutoStyle_span_334" style:family="text">
      <style:text-properties fo:color="#2a8b6c" fo:font-family="monospace" fo:font-style="normal" fo:font-size="9.6pt" fo:border="0pt none"/>
    </style:style>
    <style:style style:name="PluginODTAutoStyle_span_335" style:family="text">
      <style:text-properties fo:color="#df1717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171793" fo:font-family="monospace" fo:font-style="normal" fo:font-size="9.6pt" fo:border="0pt none"/>
    </style:style>
    <style:style style:name="PluginODTAutoStyle_span_344" style:family="text">
      <style:text-properties fo:color="#171793" fo:font-family="monospace" fo:font-style="normal" fo:font-size="9.6pt" fo:border="0pt none"/>
    </style:style>
    <style:style style:name="PluginODTAutoStyle_span_345" style:family="text">
      <style:text-properties fo:color="#171793" fo:font-family="monospace" fo:font-style="normal" fo:font-size="9.6pt" fo:border="0pt none"/>
    </style:style>
    <style:style style:name="PluginODTAutoStyle_span_346" style:family="text">
      <style:text-properties fo:color="#171793" fo:font-family="monospace" fo:font-style="normal" fo:font-size="9.6pt" fo:border="0pt none"/>
    </style:style>
    <style:style style:name="PluginODTAutoStyle_span_347" style:family="text">
      <style:text-properties fo:color="#171793" fo:font-family="monospace" fo:font-style="normal" fo:font-size="9.6pt" fo:border="0pt none"/>
    </style:style>
    <style:style style:name="PluginODTAutoStyle_span_348" style:family="text">
      <style:text-properties fo:color="#171793" fo:font-family="monospace" fo:font-style="normal" fo:font-size="9.6pt" fo:border="0pt none"/>
    </style:style>
    <style:style style:name="PluginODTAutoStyle_span_349" style:family="text">
      <style:text-properties fo:color="#171793" fo:font-family="monospace" fo:font-style="normal" fo:font-size="9.6pt" fo:border="0pt none"/>
    </style:style>
    <style:style style:name="PluginODTAutoStyle_span_350" style:family="text">
      <style:text-properties fo:color="#171793" fo:font-family="monospace" fo:font-style="normal" fo:font-size="9.6pt" fo:border="0pt none"/>
    </style:style>
    <style:style style:name="PluginODTAutoStyle_span_351" style:family="text">
      <style:text-properties fo:color="#171793" fo:font-family="monospace" fo:font-style="normal" fo:font-size="9.6pt" fo:border="0pt none"/>
    </style:style>
    <style:style style:name="PluginODTAutoStyle_span_352" style:family="text">
      <style:text-properties fo:color="#171793" fo:font-family="monospace" fo:font-style="normal" fo:font-size="9.6pt" fo:border="0pt none"/>
    </style:style>
    <style:style style:name="PluginODTAutoStyle_span_353" style:family="text">
      <style:text-properties fo:color="#171793" fo:font-family="monospace" fo:font-style="normal" fo:font-size="9.6pt" fo:border="0pt none"/>
    </style:style>
    <style:style style:name="PluginODTAutoStyle_span_354" style:family="text">
      <style:text-properties fo:color="#171793" fo:font-family="monospace" fo:font-style="normal" fo:font-size="9.6pt" fo:border="0pt none"/>
    </style:style>
    <style:style style:name="PluginODTAutoStyle_span_355" style:family="text">
      <style:text-properties fo:color="#171793" fo:font-family="monospace" fo:font-style="normal" fo:font-size="9.6pt" fo:border="0pt none"/>
    </style:style>
    <style:style style:name="PluginODTAutoStyle_span_356" style:family="text">
      <style:text-properties fo:color="#171793" fo:font-family="monospace" fo:font-style="normal" fo:font-size="9.6pt" fo:border="0pt none"/>
    </style:style>
    <style:style style:name="PluginODTAutoStyle_span_357" style:family="text">
      <style:text-properties fo:color="#171793" fo:font-family="monospace" fo:font-style="normal" fo:font-size="9.6pt" fo:border="0pt none"/>
    </style:style>
    <style:style style:name="PluginODTAutoStyle_span_358" style:family="text">
      <style:text-properties fo:color="#171793" fo:font-family="monospace" fo:font-style="normal" fo:font-size="9.6pt" fo:border="0pt none"/>
    </style:style>
    <style:style style:name="PluginODTAutoStyle_span_359" style:family="text">
      <style:text-properties fo:color="#171793" fo:font-family="monospace" fo:font-style="normal" fo:font-size="9.6pt" fo:border="0pt none"/>
    </style:style>
    <style:style style:name="PluginODTAutoStyle_span_360" style:family="text">
      <style:text-properties fo:color="#171793" fo:font-family="monospace" fo:font-style="normal" fo:font-size="9.6pt" fo:border="0pt none"/>
    </style:style>
    <style:style style:name="PluginODTAutoStyle_span_361" style:family="text">
      <style:text-properties fo:color="#171793" fo:font-family="monospace" fo:font-style="normal" fo:font-size="9.6pt" fo:border="0pt none"/>
    </style:style>
    <style:style style:name="PluginODTAutoStyle_span_362" style:family="text">
      <style:text-properties fo:color="#171793" fo:font-family="monospace" fo:font-style="normal" fo:font-size="9.6pt" fo:border="0pt none"/>
    </style:style>
    <style:style style:name="PluginODTAutoStyle_span_363" style:family="text">
      <style:text-properties fo:color="#171793" fo:font-family="monospace" fo:font-style="normal" fo:font-size="9.6pt" fo:border="0pt none"/>
    </style:style>
    <style:style style:name="PluginODTAutoStyle_span_364" style:family="text">
      <style:text-properties fo:color="#2a8b6c" fo:font-family="monospace" fo:font-style="normal" fo:font-size="9.6pt" fo:border="0pt none"/>
    </style:style>
    <style:style style:name="PluginODTAutoStyle_span_365" style:family="text">
      <style:text-properties fo:color="#df1717" fo:font-family="monospace" fo:font-style="normal" fo:font-size="9.6pt" fo:border="0pt none"/>
    </style:style>
    <style:style style:name="PluginODTAutoStyle_span_366" style:family="text">
      <style:text-properties fo:color="#171793" fo:font-family="monospace" fo:font-style="normal" fo:font-size="9.6pt" fo:border="0pt none"/>
    </style:style>
    <style:style style:name="PluginODTAutoStyle_span_367" style:family="text">
      <style:text-properties fo:color="#171793" fo:font-family="monospace" fo:font-style="normal" fo:font-size="9.6pt" fo:border="0pt none"/>
    </style:style>
    <style:style style:name="PluginODTAutoStyle_span_368" style:family="text">
      <style:text-properties fo:color="#2a8b6c" fo:font-family="monospace" fo:font-style="normal" fo:font-size="9.6pt" fo:border="0pt none"/>
    </style:style>
    <style:style style:name="PluginODTAutoStyle_span_369" style:family="text">
      <style:text-properties fo:color="#df1717" fo:font-family="monospace" fo:font-style="normal" fo:font-size="9.6pt" fo:border="0pt none"/>
    </style:style>
    <style:style style:name="PluginODTAutoStyle_span_370" style:family="text">
      <style:text-properties fo:color="#2a8b6c" fo:font-family="monospace" fo:font-style="normal" fo:font-size="9.6pt" fo:border="0pt none"/>
    </style:style>
    <style:style style:name="PluginODTAutoStyle_span_371" style:family="text">
      <style:text-properties fo:color="#df1717" fo:font-family="monospace" fo:font-style="normal" fo:font-size="9.6pt" fo:border="0pt none"/>
    </style:style>
    <style:style style:name="PluginODTAutoStyle_span_372" style:family="text">
      <style:text-properties fo:color="#2a8b6c" fo:font-family="monospace" fo:font-style="normal" fo:font-size="9.6pt" fo:border="0pt none"/>
    </style:style>
    <style:style style:name="PluginODTAutoStyle_span_373" style:family="text">
      <style:text-properties fo:color="#df1717" fo:font-family="monospace" fo:font-style="normal" fo:font-size="9.6pt" fo:border="0pt none"/>
    </style:style>
    <style:style style:name="PluginODTAutoStyle_span_374" style:family="text">
      <style:text-properties fo:color="#171793" fo:font-family="monospace" fo:font-style="normal" fo:font-size="9.6pt" fo:border="0pt none"/>
    </style:style>
    <style:style style:name="PluginODTAutoStyle_span_375" style:family="text">
      <style:text-properties fo:color="#171793" fo:font-family="monospace" fo:font-style="normal" fo:font-size="9.6pt" fo:border="0pt none"/>
    </style:style>
    <style:style style:name="PluginODTAutoStyle_span_376" style:family="text">
      <style:text-properties fo:color="#2a8b6c" fo:font-family="monospace" fo:font-style="normal" fo:font-size="9.6pt" fo:border="0pt none"/>
    </style:style>
    <style:style style:name="PluginODTAutoStyle_span_377" style:family="text">
      <style:text-properties fo:color="#df1717" fo:font-family="monospace" fo:font-style="normal" fo:font-size="9.6pt" fo:border="0pt none"/>
    </style:style>
    <style:style style:name="PluginODTAutoStyle_span_378" style:family="text">
      <style:text-properties fo:color="#171793" fo:font-family="monospace" fo:font-style="normal" fo:font-size="9.6pt" fo:border="0pt none"/>
    </style:style>
    <style:style style:name="PluginODTAutoStyle_span_379" style:family="text">
      <style:text-properties fo:color="#171793" fo:font-family="monospace" fo:font-style="normal" fo:font-size="9.6pt" fo:border="0pt none"/>
    </style:style>
    <style:style style:name="PluginODTAutoStyle_span_380" style:family="text">
      <style:text-properties fo:color="#171793" fo:font-family="monospace" fo:font-style="normal" fo:font-size="9.6pt" fo:border="0pt none"/>
    </style:style>
    <style:style style:name="PluginODTAutoStyle_span_381" style:family="text">
      <style:text-properties fo:color="#171793" fo:font-family="monospace" fo:font-style="normal" fo:font-size="9.6pt" fo:border="0pt none"/>
    </style:style>
    <style:style style:name="PluginODTAutoStyle_span_382" style:family="text">
      <style:text-properties fo:color="#2a8b6c" fo:font-family="monospace" fo:font-style="normal" fo:font-size="9.6pt" fo:border="0pt none"/>
    </style:style>
    <style:style style:name="PluginODTAutoStyle_span_383" style:family="text">
      <style:text-properties fo:color="#df1717" fo:font-family="monospace" fo:font-style="normal" fo:font-size="9.6pt" fo:border="0pt none"/>
    </style:style>
    <style:style style:name="PluginODTAutoStyle_span_384" style:family="text">
      <style:text-properties fo:color="#171793" fo:font-family="monospace" fo:font-style="normal" fo:font-size="9.6pt" fo:border="0pt none"/>
    </style:style>
    <style:style style:name="PluginODTAutoStyle_span_385" style:family="text">
      <style:text-properties fo:color="#2a8b6c" fo:font-family="monospace" fo:font-style="normal" fo:font-size="9.6pt" fo:border="0pt none"/>
    </style:style>
    <style:style style:name="PluginODTAutoStyle_span_386" style:family="text">
      <style:text-properties fo:color="#df1717" fo:font-family="monospace" fo:font-style="normal" fo:font-size="9.6pt" fo:border="0pt none"/>
    </style:style>
    <style:style style:name="PluginODTAutoStyle_span_387" style:family="text">
      <style:text-properties fo:color="#171793" fo:font-family="monospace" fo:font-style="normal" fo:font-size="9.6pt" fo:border="0pt none"/>
    </style:style>
    <style:style style:name="PluginODTAutoStyle_span_388" style:family="text">
      <style:text-properties fo:color="#2a8b6c" fo:font-family="monospace" fo:font-style="normal" fo:font-size="9.6pt" fo:border="0pt none"/>
    </style:style>
    <style:style style:name="PluginODTAutoStyle_span_389" style:family="text">
      <style:text-properties fo:color="#df1717" fo:font-family="monospace" fo:font-style="normal" fo:font-size="9.6pt" fo:border="0pt none"/>
    </style:style>
    <style:style style:name="PluginODTAutoStyle_span_390" style:family="text">
      <style:text-properties fo:color="#171793" fo:font-family="monospace" fo:font-style="normal" fo:font-size="9.6pt" fo:border="0pt none"/>
    </style:style>
    <style:style style:name="PluginODTAutoStyle_span_391" style:family="text">
      <style:text-properties fo:color="#171793" fo:font-family="monospace" fo:font-style="normal" fo:font-size="9.6pt" fo:border="0pt none"/>
    </style:style>
    <style:style style:name="PluginODTAutoStyle_span_392" style:family="text">
      <style:text-properties fo:color="#171793" fo:font-family="monospace" fo:font-style="normal" fo:font-size="9.6pt" fo:border="0pt none"/>
    </style:style>
    <style:style style:name="PluginODTAutoStyle_span_393" style:family="text">
      <style:text-properties fo:color="#171793" fo:font-family="monospace" fo:font-style="normal" fo:font-size="9.6pt" fo:border="0pt none"/>
    </style:style>
    <style:style style:name="PluginODTAutoStyle_span_394" style:family="text">
      <style:text-properties fo:color="#171793" fo:font-family="monospace" fo:font-style="normal" fo:font-size="9.6pt" fo:border="0pt none"/>
    </style:style>
    <style:style style:name="PluginODTAutoStyle_span_395" style:family="text">
      <style:text-properties fo:color="#171793" fo:font-family="monospace" fo:font-style="normal" fo:font-size="9.6pt" fo:border="0pt none"/>
    </style:style>
    <style:style style:name="PluginODTAutoStyle_span_396" style:family="text">
      <style:text-properties fo:color="#171793" fo:font-family="monospace" fo:font-style="normal" fo:font-size="9.6pt" fo:border="0pt none"/>
    </style:style>
    <style:style style:name="PluginODTAutoStyle_span_397" style:family="text">
      <style:text-properties fo:color="#171793" fo:font-family="monospace" fo:font-style="normal" fo:font-size="9.6pt" fo:border="0pt none"/>
    </style:style>
    <style:style style:name="PluginODTAutoStyle_span_398" style:family="text">
      <style:text-properties fo:color="#171793" fo:font-family="monospace" fo:font-style="normal" fo:font-size="9.6pt" fo:border="0pt none"/>
    </style:style>
    <style:style style:name="PluginODTAutoStyle_span_399" style:family="text">
      <style:text-properties fo:color="#171793" fo:font-family="monospace" fo:font-style="normal" fo:font-size="9.6pt" fo:border="0pt none"/>
    </style:style>
    <style:style style:name="PluginODTAutoStyle_span_400" style:family="text">
      <style:text-properties fo:color="#2a8b6c" fo:font-family="monospace" fo:font-style="normal" fo:font-size="9.6pt" fo:border="0pt none"/>
    </style:style>
    <style:style style:name="PluginODTAutoStyle_span_401" style:family="text">
      <style:text-properties fo:color="#2a8b6c" fo:font-family="monospace" fo:font-style="normal" fo:font-size="9.6pt" fo:border="0pt none"/>
    </style:style>
    <style:style style:name="PluginODTAutoStyle_span_402" style:family="text">
      <style:text-properties fo:color="#df1717" fo:font-family="monospace" fo:font-style="normal" fo:font-size="9.6pt" fo:border="0pt none"/>
    </style:style>
    <style:style style:name="PluginODTAutoStyle_span_403" style:family="text">
      <style:text-properties fo:color="#171793" fo:font-family="monospace" fo:font-style="normal" fo:font-size="9.6pt" fo:border="0pt none"/>
    </style:style>
    <style:style style:name="PluginODTAutoStyle_span_404" style:family="text">
      <style:text-properties fo:color="#171793" fo:font-family="monospace" fo:font-style="normal" fo:font-size="9.6pt" fo:border="0pt none"/>
    </style:style>
    <style:style style:name="PluginODTAutoStyle_span_405" style:family="text">
      <style:text-properties fo:color="#2a8b6c" fo:font-family="monospace" fo:font-style="normal" fo:font-size="9.6pt" fo:border="0pt none"/>
    </style:style>
    <style:style style:name="PluginODTAutoStyle_span_406" style:family="text">
      <style:text-properties fo:color="#df1717" fo:font-family="monospace" fo:font-style="normal" fo:font-size="9.6pt" fo:border="0pt none"/>
    </style:style>
    <style:style style:name="PluginODTAutoStyle_span_407" style:family="text">
      <style:text-properties fo:color="#171793" fo:font-family="monospace" fo:font-style="normal" fo:font-size="9.6pt" fo:border="0pt none"/>
    </style:style>
    <style:style style:name="PluginODTAutoStyle_span_408" style:family="text">
      <style:text-properties fo:color="#171793" fo:font-family="monospace" fo:font-style="normal" fo:font-size="9.6pt" fo:border="0pt none"/>
    </style:style>
    <style:style style:name="PluginODTAutoStyle_span_409" style:family="text">
      <style:text-properties fo:color="#171793" fo:font-family="monospace" fo:font-style="normal" fo:font-size="9.6pt" fo:border="0pt none"/>
    </style:style>
    <style:style style:name="PluginODTAutoStyle_span_410" style:family="text">
      <style:text-properties fo:color="#171793" fo:font-family="monospace" fo:font-style="normal" fo:font-size="9.6pt" fo:border="0pt none"/>
    </style:style>
    <style:style style:name="PluginODTAutoStyle_span_411" style:family="text">
      <style:text-properties fo:color="#171793" fo:font-family="monospace" fo:font-style="normal" fo:font-size="9.6pt" fo:border="0pt none"/>
    </style:style>
    <style:style style:name="PluginODTAutoStyle_span_412" style:family="text">
      <style:text-properties fo:color="#171793" fo:font-family="monospace" fo:font-style="normal" fo:font-size="9.6pt" fo:border="0pt none"/>
    </style:style>
    <style:style style:name="PluginODTAutoStyle_span_413" style:family="text">
      <style:text-properties fo:color="#171793" fo:font-family="monospace" fo:font-style="normal" fo:font-size="9.6pt" fo:border="0pt none"/>
    </style:style>
    <style:style style:name="PluginODTAutoStyle_span_414" style:family="text">
      <style:text-properties fo:color="#171793" fo:font-family="monospace" fo:font-style="normal" fo:font-size="9.6pt" fo:border="0pt none"/>
    </style:style>
    <style:style style:name="PluginODTAutoStyle_span_415" style:family="text">
      <style:text-properties fo:color="#171793" fo:font-family="monospace" fo:font-style="normal" fo:font-size="9.6pt" fo:border="0pt none"/>
    </style:style>
    <style:style style:name="PluginODTAutoStyle_span_416" style:family="text">
      <style:text-properties fo:color="#2a8b6c" fo:font-family="monospace" fo:font-style="normal" fo:font-size="9.6pt" fo:border="0pt none"/>
    </style:style>
    <style:style style:name="PluginODTAutoStyle_span_417" style:family="text">
      <style:text-properties fo:color="#171793" fo:font-family="monospace" fo:font-style="normal" fo:font-size="9.6pt" fo:border="0pt none"/>
    </style:style>
    <style:style style:name="PluginODTAutoStyle_span_418" style:family="text">
      <style:text-properties fo:color="#171793" fo:font-family="monospace" fo:font-style="normal" fo:font-size="9.6pt" fo:border="0pt none"/>
    </style:style>
    <style:style style:name="PluginODTAutoStyle_span_419" style:family="text">
      <style:text-properties fo:color="#171793" fo:font-family="monospace" fo:font-style="normal" fo:font-size="9.6pt" fo:border="0pt none"/>
    </style:style>
    <style:style style:name="PluginODTAutoStyle_span_420" style:family="text">
      <style:text-properties fo:color="#171793" fo:font-family="monospace" fo:font-style="normal" fo:font-size="9.6pt" fo:border="0pt none"/>
    </style:style>
    <style:style style:name="PluginODTAutoStyle_span_421" style:family="text">
      <style:text-properties fo:color="#171793" fo:font-family="monospace" fo:font-style="normal" fo:font-size="9.6pt" fo:border="0pt none"/>
    </style:style>
    <style:style style:name="PluginODTAutoStyle_span_422" style:family="text">
      <style:text-properties fo:color="#171793" fo:font-family="monospace" fo:font-style="normal" fo:font-size="9.6pt" fo:border="0pt none"/>
    </style:style>
    <style:style style:name="PluginODTAutoStyle_span_423" style:family="text">
      <style:text-properties fo:color="#171793" fo:font-family="monospace" fo:font-style="normal" fo:font-size="9.6pt" fo:border="0pt none"/>
    </style:style>
    <style:style style:name="PluginODTAutoStyle_span_424" style:family="text">
      <style:text-properties fo:color="#171793" fo:font-family="monospace" fo:font-style="normal" fo:font-size="9.6pt" fo:border="0pt none"/>
    </style:style>
    <style:style style:name="PluginODTAutoStyle_span_425" style:family="text">
      <style:text-properties fo:color="#171793" fo:font-family="monospace" fo:font-style="normal" fo:font-size="9.6pt" fo:border="0pt none"/>
    </style:style>
    <style:style style:name="PluginODTAutoStyle_span_426" style:family="text">
      <style:text-properties fo:color="#171793" fo:font-family="monospace" fo:font-style="normal" fo:font-size="9.6pt" fo:border="0pt none"/>
    </style:style>
    <style:style style:name="PluginODTAutoStyle_span_427" style:family="text">
      <style:text-properties fo:color="#171793" fo:font-family="monospace" fo:font-style="normal" fo:font-size="9.6pt" fo:border="0pt none"/>
    </style:style>
    <style:style style:name="PluginODTAutoStyle_span_428" style:family="text">
      <style:text-properties fo:color="#2a8b6c" fo:font-family="monospace" fo:font-style="normal" fo:font-size="9.6pt" fo:border="0pt none"/>
    </style:style>
    <style:style style:name="PluginODTAutoStyle_span_429" style:family="text">
      <style:text-properties fo:color="#171793" fo:font-family="monospace" fo:font-style="normal" fo:font-size="9.6pt" fo:border="0pt none"/>
    </style:style>
    <style:style style:name="PluginODTAutoStyle_span_430" style:family="text">
      <style:text-properties fo:color="#171793" fo:font-family="monospace" fo:font-style="normal" fo:font-size="9.6pt" fo:border="0pt none"/>
    </style:style>
    <style:style style:name="PluginODTAutoStyle_span_431" style:family="text">
      <style:text-properties fo:color="#171793" fo:font-family="monospace" fo:font-style="normal" fo:font-size="9.6pt" fo:border="0pt none"/>
    </style:style>
    <style:style style:name="PluginODTAutoStyle_span_432" style:family="text">
      <style:text-properties fo:color="#171793" fo:font-family="monospace" fo:font-style="normal" fo:font-size="9.6pt" fo:border="0pt none"/>
    </style:style>
    <style:style style:name="PluginODTAutoStyle_span_433" style:family="text">
      <style:text-properties fo:color="#171793" fo:font-family="monospace" fo:font-style="normal" fo:font-size="9.6pt" fo:border="0pt none"/>
    </style:style>
    <style:style style:name="PluginODTAutoStyle_span_434" style:family="text">
      <style:text-properties fo:color="#171793" fo:font-family="monospace" fo:font-style="normal" fo:font-size="9.6pt" fo:border="0pt none"/>
    </style:style>
    <style:style style:name="PluginODTAutoStyle_span_435" style:family="text">
      <style:text-properties fo:color="#171793" fo:font-family="monospace" fo:font-style="normal" fo:font-size="9.6pt" fo:border="0pt none"/>
    </style:style>
    <style:style style:name="PluginODTAutoStyle_span_436" style:family="text">
      <style:text-properties fo:color="#171793" fo:font-family="monospace" fo:font-style="normal" fo:font-size="9.6pt" fo:border="0pt none"/>
    </style:style>
    <style:style style:name="PluginODTAutoStyle_span_437" style:family="text">
      <style:text-properties fo:color="#171793" fo:font-family="monospace" fo:font-style="normal" fo:font-size="9.6pt" fo:border="0pt none"/>
    </style:style>
    <style:style style:name="PluginODTAutoStyle_span_438" style:family="text">
      <style:text-properties fo:color="#171793" fo:font-family="monospace" fo:font-style="normal" fo:font-size="9.6pt" fo:border="0pt none"/>
    </style:style>
    <style:style style:name="PluginODTAutoStyle_span_439" style:family="text">
      <style:text-properties fo:color="#2a8b6c" fo:font-family="monospace" fo:font-style="normal" fo:font-size="9.6pt" fo:border="0pt none"/>
    </style:style>
    <style:style style:name="PluginODTAutoStyle_span_440" style:family="text">
      <style:text-properties fo:color="#171793" fo:font-family="monospace" fo:font-style="normal" fo:font-size="9.6pt" fo:border="0pt none"/>
    </style:style>
    <style:style style:name="PluginODTAutoStyle_span_441" style:family="text">
      <style:text-properties fo:color="#171793" fo:font-family="monospace" fo:font-style="normal" fo:font-size="9.6pt" fo:border="0pt none"/>
    </style:style>
    <style:style style:name="PluginODTAutoStyle_span_442" style:family="text">
      <style:text-properties fo:color="#2a8b6c" fo:font-family="monospace" fo:font-style="normal" fo:font-size="9.6pt" fo:border="0pt none"/>
    </style:style>
    <style:style style:name="PluginODTAutoStyle_span_443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ur_existant:start"/><text:bookmark-start text:name="__RefHeading___configurer_un_raid_1_logiciel_sur_une_installation_existante_1"/><text:bookmark-start text:name="configurer_un_raid_1_logiciel_sur_une_installation_existante"/>Configurer un RAID 1 logiciel sur une installation existante<text:bookmark-end text:name="__RefHeading___configurer_un_raid_1_logiciel_sur_une_installation_existante_1"/><text:bookmark-end text:name="configurer_un_raid_1_logiciel_sur_une_installation_existant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3" text:outline-level="3"><text:bookmark-start text:name="__RefHeading___installer_mdadm_3"/><text:bookmark-start text:name="installer_mdadm"/>Installer mdadm<text:bookmark-end text:name="__RefHeading___installer_mdadm_3"/><text:bookmark-end text:name="installer_mdadm"/></text:h>
      <text:p text:style-name="Text_20_body">Installez le paquet <text:span text:style-name="Strong_20_Emphasis">mdadm</text:span> ou en ligne de commande :</text:p>
      <text:p text:style-name="Command Line Interface"><text:span text:style-name="PluginODTAutoStyle_span_1">$ </text:span><text:span text:style-name="PluginODTAutoStyle_span_2">sudo apt install mdadm</text:span></text:p>
      <text:p text:style-name="Text_20_body">Redémarrez la machineExécutez :</text:p>
      <text:p text:style-name="Command Line Interface"><text:span text:style-name="PluginODTAutoStyle_span_3">$ </text:span><text:span text:style-name="PluginODTAutoStyle_span_4">sudo cat /proc/mdstat</text:span><text:line-break/><text:span text:style-name="PluginODTAutoStyle_span_5">Personalities : </text:span><text:line-break/><text:span text:style-name="PluginODTAutoStyle_span_6">unused devices: &lt;none&gt;</text:span></text:p>
      <text:h text:style-name="Heading_20_2" text:outline-level="2"><text:bookmark-start text:name="__RefHeading___premiere_etapepreparer_le_second_disque_dur_4"/><text:bookmark-start text:name="premiere_etapepreparer_le_second_disque_dur"/>Première étape : Préparer le second disque dur<text:bookmark-end text:name="__RefHeading___premiere_etapepreparer_le_second_disque_dur_4"/><text:bookmark-end text:name="premiere_etapepreparer_le_second_disque_dur"/></text:h>
      <text:h text:style-name="Heading_20_3" text:outline-level="3"><text:bookmark-start text:name="__RefHeading___cloner_la_table_des_partitions_5"/><text:bookmark-start text:name="cloner_la_table_des_partitions"/>Cloner la table des partitions<text:bookmark-end text:name="__RefHeading___cloner_la_table_des_partitions_5"/><text:bookmark-end text:name="cloner_la_table_des_partitions"/></text:h>
      <text:p text:style-name="Text_20_body">Pour être sûr que le second disque dur (<text:span text:style-name="Source_20_Text">/dev/sdb</text:span>) sera divisé en partitions absolument identiques à celles du premier disque dur (<text:span text:style-name="Source_20_Text">/dev/sda</text:span>), on clone la table des partitions du premier pour l'appliquer au second. Pour cela, il faut d'abord passer en mode superutilisateur :</text:p>
      <text:p text:style-name="Command Line Interface"><text:span text:style-name="PluginODTAutoStyle_span_7">$ </text:span><text:span text:style-name="PluginODTAutoStyle_span_8">sudo sfdisk -d /dev/sdb | sudo sfdisk /dev/sdc</text:span><text:line-break/><text:span text:style-name="PluginODTAutoStyle_span_9"/><text:line-break/><text:span text:style-name="PluginODTAutoStyle_span_10"/><text:line-break/><text:span text:style-name="PluginODTAutoStyle_span_11">Vérification qu'aucun autre n'utilise le disque en ce moment ...</text:span><text:line-break/><text:span text:style-name="PluginODTAutoStyle_span_12">OK</text:span><text:line-break/><text:span text:style-name="PluginODTAutoStyle_span_13"/><text:line-break/><text:span text:style-name="PluginODTAutoStyle_span_14">Disque /dev/sdc : 121601 cylindres, 255 têtes, 63 secteurs/piste</text:span><text:line-break/><text:span text:style-name="PluginODTAutoStyle_span_15"/><text:line-break/><text:span text:style-name="PluginODTAutoStyle_span_16">sfdisk: ERREUR: le secteur 0 n'a pas une signature MS-DOS</text:span><text:line-break/><text:span text:style-name="PluginODTAutoStyle_span_17"> /dev/sdc : type non reconnu de table de partition</text:span><text:line-break/><text:span text:style-name="PluginODTAutoStyle_span_18">Vieille situation:</text:span><text:line-break/><text:span text:style-name="PluginODTAutoStyle_span_19">Aucune partition repérée</text:span><text:line-break/><text:span text:style-name="PluginODTAutoStyle_span_20">Nouvelle situation:</text:span><text:line-break/><text:span text:style-name="PluginODTAutoStyle_span_21">Unités= secteurs de 512 octets, décompte à partir de 0</text:span><text:line-break/><text:span text:style-name="PluginODTAutoStyle_span_22"/><text:line-break/><text:span text:style-name="PluginODTAutoStyle_span_23"><text:s text:c="3"/>Périph Amorce<text:s text:c="2"/>Début<text:s text:c="7"/>Fin<text:s text:c="3"/>#secteurs Id<text:s text:c="2"/>Système</text:span><text:line-break/><text:span text:style-name="PluginODTAutoStyle_span_24">/dev/sdc1<text:s text:c="5"/>1033316865 1953520064<text:s text:c="2"/>920203200<text:s text:c="2"/>83<text:s text:c="2"/>Linux</text:span><text:line-break/><text:span text:style-name="PluginODTAutoStyle_span_25">/dev/sdc2<text:s text:c="12"/>63 1033316864 1033316802<text:s text:c="2"/>83<text:s text:c="2"/>Linux</text:span><text:line-break/><text:span text:style-name="PluginODTAutoStyle_span_26">/dev/sdc3<text:s text:c="13"/>0<text:s text:c="9"/>-<text:s text:c="10"/>0<text:s text:c="3"/>0<text:s text:c="2"/>Vide</text:span><text:line-break/><text:span text:style-name="PluginODTAutoStyle_span_27">/dev/sdc4<text:s text:c="13"/>0<text:s text:c="9"/>-<text:s text:c="10"/>0<text:s text:c="3"/>0<text:s text:c="2"/>Vide</text:span><text:line-break/><text:span text:style-name="PluginODTAutoStyle_span_28">Attnetion : aucune partition primaire marquée amorçable (active)</text:span><text:line-break/><text:span text:style-name="PluginODTAutoStyle_span_29">Peu important pour LILO, mais DOS MBR n'amorcera pas ce disque.</text:span><text:line-break/><text:span text:style-name="PluginODTAutoStyle_span_30">Succès d'écriture de la nouvelle table de partitions</text:span><text:line-break/><text:span text:style-name="PluginODTAutoStyle_span_31"/><text:line-break/><text:span text:style-name="PluginODTAutoStyle_span_32">Relecture de la table de partitions ...</text:span><text:line-break/><text:span text:style-name="PluginODTAutoStyle_span_33"/><text:line-break/><text:span text:style-name="PluginODTAutoStyle_span_34">Si vous créez ou modifiez une partition DOS, /dev/foo7, par exemple, alors</text:span><text:line-break/><text:span text:style-name="PluginODTAutoStyle_span_35">utiliser dd(1) pour mettre à zéro les premiers 512 octets:<text:s text:c="2"/></text:span><text:line-break/><text:span text:style-name="PluginODTAutoStyle_span_36">dd if=/dev/zero of=/dev/foo7 bs=512 count=1</text:span><text:line-break/><text:span text:style-name="PluginODTAutoStyle_span_37">(Consulter fdisk(8).)</text:span></text:p>
      <text:p text:style-name="Text_20_body">La commande suivante doit montrer que les deux disques durs ont maintenant exactement la même structure :</text:p>
      <text:p text:style-name="Command Line Interface"><text:span text:style-name="PluginODTAutoStyle_span_38">$ </text:span><text:span text:style-name="PluginODTAutoStyle_span_39">sudo fdisk -l</text:span><text:line-break/><text:span text:style-name="PluginODTAutoStyle_span_40">(...)</text:span><text:line-break/><text:span text:style-name="PluginODTAutoStyle_span_41">Disque /dev/sdb: 1000.2 Go, 1000204886016 octets</text:span><text:line-break/><text:span text:style-name="PluginODTAutoStyle_span_42">255 têtes, 63 secteurs/piste, 121601 cylindres</text:span><text:line-break/><text:span text:style-name="PluginODTAutoStyle_span_43">Unités = cylindres de 16065 * 512 = 8225280 octets</text:span><text:line-break/><text:span text:style-name="PluginODTAutoStyle_span_44">Sector size (logical/physical): 512 bytes / 512 bytes</text:span><text:line-break/><text:span text:style-name="PluginODTAutoStyle_span_45">I/O size (minimum/optimal): 512 bytes / 512 bytes</text:span><text:line-break/><text:span text:style-name="PluginODTAutoStyle_span_46">Identifiant de disque : 0x000d6bd0</text:span><text:line-break/><text:span text:style-name="PluginODTAutoStyle_span_47"/><text:line-break/><text:span text:style-name="PluginODTAutoStyle_span_48">Périphérique Amorce<text:s text:c="2"/>Début<text:s text:c="8"/>Fin<text:s text:c="6"/>Blocs<text:s text:c="5"/>Id<text:s text:c="2"/>Système</text:span><text:line-break/><text:span text:style-name="PluginODTAutoStyle_span_49">/dev/sdb1<text:s text:c="11"/>64322<text:s text:c="6"/>121601<text:s text:c="3"/>460101600<text:s text:c="3"/>83<text:s text:c="2"/>Linux</text:span><text:line-break/><text:span text:style-name="PluginODTAutoStyle_span_50">/dev/sdb2<text:s text:c="15"/>1<text:s text:c="7"/>64321<text:s text:c="3"/>516658401<text:s text:c="3"/>83<text:s text:c="2"/>Linux</text:span><text:line-break/><text:span text:style-name="PluginODTAutoStyle_span_51"/><text:line-break/><text:span text:style-name="PluginODTAutoStyle_span_52">Les entrées de la table de partitions ne sont pas dans l'ordre du disque</text:span><text:line-break/><text:span text:style-name="PluginODTAutoStyle_span_53"/><text:line-break/><text:span text:style-name="PluginODTAutoStyle_span_54">Disque /dev/sdc: 1000.2 Go, 1000204886016 octets</text:span><text:line-break/><text:span text:style-name="PluginODTAutoStyle_span_55">255 têtes, 63 secteurs/piste, 121601 cylindres</text:span><text:line-break/><text:span text:style-name="PluginODTAutoStyle_span_56">Unités = cylindres de 16065 * 512 = 8225280 octets</text:span><text:line-break/><text:span text:style-name="PluginODTAutoStyle_span_57">Sector size (logical/physical): 512 bytes / 512 bytes</text:span><text:line-break/><text:span text:style-name="PluginODTAutoStyle_span_58">I/O size (minimum/optimal): 512 bytes / 512 bytes</text:span><text:line-break/><text:span text:style-name="PluginODTAutoStyle_span_59">Identifiant de disque : 0x00000000</text:span><text:line-break/><text:span text:style-name="PluginODTAutoStyle_span_60"/><text:line-break/><text:span text:style-name="PluginODTAutoStyle_span_61">Périphérique Amorce<text:s text:c="2"/>Début<text:s text:c="8"/>Fin<text:s text:c="6"/>Blocs<text:s text:c="5"/>Id<text:s text:c="2"/>Système</text:span><text:line-break/><text:span text:style-name="PluginODTAutoStyle_span_62">/dev/sdc1<text:s text:c="11"/>64322<text:s text:c="6"/>121601<text:s text:c="3"/>460101600<text:s text:c="3"/>83<text:s text:c="2"/>Linux</text:span><text:line-break/><text:span text:style-name="PluginODTAutoStyle_span_63">/dev/sdc2<text:s text:c="15"/>1<text:s text:c="7"/>64321<text:s text:c="3"/>516658401<text:s text:c="3"/>83<text:s text:c="2"/>Linux</text:span><text:line-break/><text:span text:style-name="PluginODTAutoStyle_span_64"/><text:line-break/><text:span text:style-name="PluginODTAutoStyle_span_65">Les entrées de la table de partitions ne sont pas dans l'ordre du disque</text:span><text:line-break/><text:span text:style-name="PluginODTAutoStyle_span_66">(...)</text:span></text:p>
      <text:p text:style-name="Text_20_body">Plus simple et rapide que de partitionner à la main !</text:p>
      <text:h text:style-name="Heading_20_3" text:outline-level="3"><text:bookmark-start text:name="__RefHeading___changer_le_type_des_partitions_sdc_6"/><text:bookmark-start text:name="changer_le_type_des_partitions_sdc"/>Changer le type des partitions (sdc)<text:bookmark-end text:name="__RefHeading___changer_le_type_des_partitions_sdc_6"/><text:bookmark-end text:name="changer_le_type_des_partitions_sdc"/></text:h>
      <text:p text:style-name="Text_20_body">Maintenant, il faut régler le type des partitions sur <text:span text:style-name="Emphasis">Linux raid autodetect</text:span>.</text:p>
      <text:p text:style-name="Text_20_body">On utilise <text:span text:style-name="Strong_20_Emphasis">fdisk</text:span> en ligne de commande :
</text:p>
      <text:p text:style-name="Command Line Interface"><text:span text:style-name="PluginODTAutoStyle_span_67">$ </text:span><text:span text:style-name="PluginODTAutoStyle_span_68">sudo fdisk /dev/sdc</text:span><text:line-break/><text:span text:style-name="PluginODTAutoStyle_span_69"/><text:line-break/><text:span text:style-name="PluginODTAutoStyle_span_70">WARNING: DOS-compatible mode is deprecated. It's strongly recommended to</text:span><text:line-break/><text:span text:style-name="PluginODTAutoStyle_span_71"><text:s text:c="9"/>switch off the mode (command 'c') and change display units to</text:span><text:line-break/><text:span text:style-name="PluginODTAutoStyle_span_72"><text:s text:c="9"/>sectors (command 'u').</text:span><text:line-break/><text:span text:style-name="PluginODTAutoStyle_span_73">Commande (m pour l'aide): </text:span><text:line-break/></text:p>
      <text:p text:style-name="Text_20_body">Sous <text:span text:style-name="Strong_20_Emphasis">fdisk</text:span>, chaque commande est une lettre, que l'on valide avec <text:span text:style-name="Plugin_Keyboard___keyboard">ENTRÉE</text:span>.</text:p>
      <text:p text:style-name="Text_20_body">Les modifications ne sont appliquées que lorsqu'on les écrit avec la commande <text:span text:style-name="Strong_20_Emphasis">w</text:span>.</text:p>
      <text:p text:style-name="Text_20_body">La commande <text:span text:style-name="Strong_20_Emphasis">m</text:span> affiche les commandes disponibles : </text:p>
      <text:p text:style-name="Command Line Interface"><text:span text:style-name="PluginODTAutoStyle_span_74">Commande (m pour l'aide): </text:span><text:span text:style-name="PluginODTAutoStyle_span_75">m</text:span><text:line-break/><text:span text:style-name="PluginODTAutoStyle_span_76"/><text:line-break/><text:span text:style-name="PluginODTAutoStyle_span_77">Commande d'action</text:span><text:line-break/><text:span text:style-name="PluginODTAutoStyle_span_78"><text:s text:c="3"/>a<text:s text:c="3"/>bascule le fanion d'amorce</text:span><text:line-break/><text:span text:style-name="PluginODTAutoStyle_span_79"><text:s text:c="3"/>b<text:s text:c="3"/>éditer l'étiquette BSD du disque</text:span><text:line-break/><text:span text:style-name="PluginODTAutoStyle_span_80"><text:s text:c="3"/>c<text:s text:c="3"/>basculer le fanion de compatibilité DOS</text:span><text:line-break/><text:span text:style-name="PluginODTAutoStyle_span_81"><text:s text:c="3"/>d<text:s text:c="3"/>supprimer la partition</text:span><text:line-break/><text:span text:style-name="PluginODTAutoStyle_span_82"><text:s text:c="3"/>l<text:s text:c="3"/>lister les types de partitions connues</text:span><text:line-break/><text:span text:style-name="PluginODTAutoStyle_span_83"><text:s text:c="3"/>m<text:s text:c="3"/>afficher ce menu</text:span><text:line-break/><text:span text:style-name="PluginODTAutoStyle_span_84"><text:s text:c="3"/>n<text:s text:c="3"/>ajouter une nouvelle partition</text:span><text:line-break/><text:span text:style-name="PluginODTAutoStyle_span_85"><text:s text:c="3"/>o<text:s text:c="3"/>créer une nouvelle table vide de partitions DOS</text:span><text:line-break/><text:span text:style-name="PluginODTAutoStyle_span_86"><text:s text:c="3"/>p<text:s text:c="3"/>afficher la table de partitions</text:span><text:line-break/><text:span text:style-name="PluginODTAutoStyle_span_87"><text:s text:c="3"/>q<text:s text:c="3"/>quitter sans enregistrer les changements</text:span><text:line-break/><text:span text:style-name="PluginODTAutoStyle_span_88"><text:s text:c="3"/>s<text:s text:c="3"/>créer une nouvelle étiquette vide pour disque de type Sun</text:span><text:line-break/><text:span text:style-name="PluginODTAutoStyle_span_89"><text:s text:c="3"/>t<text:s text:c="3"/>modifier l'id de système de fichiers d'une partition</text:span><text:line-break/><text:span text:style-name="PluginODTAutoStyle_span_90"><text:s text:c="3"/>u<text:s text:c="3"/>modifier les unités d'affichage/saisie</text:span><text:line-break/><text:span text:style-name="PluginODTAutoStyle_span_91"><text:s text:c="3"/>v<text:s text:c="3"/>vérifier la table de partitions</text:span><text:line-break/><text:span text:style-name="PluginODTAutoStyle_span_92"><text:s text:c="3"/>w<text:s text:c="3"/>écrire la table sur le disque et quitter</text:span><text:line-break/><text:span text:style-name="PluginODTAutoStyle_span_93"><text:s text:c="3"/>x<text:s text:c="3"/>fonctions avancées (pour experts seulement)</text:span><text:line-break/><text:span text:style-name="PluginODTAutoStyle_span_94"/><text:line-break/><text:span text:style-name="PluginODTAutoStyle_span_95">Commande (m pour l'aide): </text:span></text:p>
      <text:p text:style-name="Text_20_body">Pour changer le type d'une partition :</text:p>
      <text:p text:style-name="Text_20_body">utilisez la commande <text:span text:style-name="Strong_20_Emphasis">t</text:span>puis indiquez le numéro de la partition à modifier (ici la 1)puis le code du type de partition voulu (<text:span text:style-name="Strong_20_Emphasis">L</text:span> affiche la liste des codes possibles)Le type Linux raid autodetect correspond au code <text:span text:style-name="Strong_20_Emphasis">fd</text:span></text:p>
      <text:p text:style-name="Command Line Interface"><text:span text:style-name="PluginODTAutoStyle_span_96">Commande (m pour l'aide): </text:span><text:span text:style-name="PluginODTAutoStyle_span_97">t</text:span><text:line-break/><text:span text:style-name="PluginODTAutoStyle_span_98">Numéro de partition (1-4): </text:span><text:span text:style-name="PluginODTAutoStyle_span_99">1</text:span><text:line-break/><text:span text:style-name="PluginODTAutoStyle_span_100">Code Hexa (taper L pour lister les codes): </text:span><text:span text:style-name="PluginODTAutoStyle_span_101">L</text:span><text:line-break/><text:span text:style-name="PluginODTAutoStyle_span_102"/><text:line-break/><text:span text:style-name="PluginODTAutoStyle_span_103"> 0<text:s text:c="2"/>Vide<text:s text:c="12"/>24<text:s text:c="2"/>NEC DOS<text:s text:c="9"/>81<text:s text:c="2"/>Minix / Linux a bf<text:s text:c="2"/>Solaris<text:s text:c="8"/></text:span><text:line-break/><text:span text:style-name="PluginODTAutoStyle_span_104"> 1<text:s text:c="2"/>FAT12<text:s text:c="11"/>39<text:s text:c="2"/>Plan 9<text:s text:c="10"/>82<text:s text:c="2"/>Linux swap / So c1<text:s text:c="2"/>DRDOS/sec (FAT-</text:span><text:line-break/><text:span text:style-name="PluginODTAutoStyle_span_105"> 2<text:s text:c="2"/>XENIX root<text:s text:c="6"/>3c<text:s text:c="2"/>PartitionMagic<text:s text:c="2"/>83<text:s text:c="2"/>Linux<text:s text:c="11"/>c4<text:s text:c="2"/>DRDOS/sec (FAT-</text:span><text:line-break/><text:span text:style-name="PluginODTAutoStyle_span_106"> 3<text:s text:c="2"/>XENIX usr<text:s text:c="7"/>40<text:s text:c="2"/>Venix 80286<text:s text:c="5"/>84<text:s text:c="2"/>OS/2 cachée di c6<text:s text:c="2"/>DRDOS/sec (FAT-</text:span><text:line-break/><text:span text:style-name="PluginODTAutoStyle_span_107"> 4<text:s text:c="2"/>FAT16 &lt;32M<text:s text:c="6"/>41<text:s text:c="2"/>PPC PReP Boot<text:s text:c="3"/>85<text:s text:c="2"/>Linux étendue<text:s text:c="2"/>c7<text:s text:c="2"/>Syrinx<text:s text:c="9"/></text:span><text:line-break/><text:span text:style-name="PluginODTAutoStyle_span_108"> 5<text:s text:c="2"/>Etendue<text:s text:c="9"/>42<text:s text:c="2"/>SFS<text:s text:c="13"/>86<text:s text:c="2"/>NTFS volume set da<text:s text:c="2"/>Non-FS data<text:s text:c="4"/></text:span><text:line-break/><text:span text:style-name="PluginODTAutoStyle_span_109"> 6<text:s text:c="2"/>FAT16<text:s text:c="11"/>4d<text:s text:c="2"/>QNX4.x<text:s text:c="10"/>87<text:s text:c="2"/>NTFS volume set db<text:s text:c="2"/>CP/M / CTOS / .</text:span><text:line-break/><text:span text:style-name="PluginODTAutoStyle_span_110"> 7<text:s text:c="2"/>HPFS/NTFS<text:s text:c="7"/>4e<text:s text:c="2"/>QNX4.x 2nd part 88<text:s text:c="2"/>Linux plaintext de<text:s text:c="2"/>Dell Utility<text:s text:c="3"/></text:span><text:line-break/><text:span text:style-name="PluginODTAutoStyle_span_111"> 8<text:s text:c="2"/>AIX<text:s text:c="13"/>4f<text:s text:c="2"/>QNX4.x 3rd part 8e<text:s text:c="2"/>Linux LVM<text:s text:c="7"/>df<text:s text:c="2"/>BootIt<text:s text:c="9"/></text:span><text:line-break/><text:span text:style-name="PluginODTAutoStyle_span_112"> 9<text:s text:c="2"/>AIX amorçable<text:s text:c="2"/>50<text:s text:c="2"/>OnTrack DM<text:s text:c="6"/>93<text:s text:c="2"/>Amoeba<text:s text:c="10"/>e1<text:s text:c="2"/>DOS access<text:s text:c="5"/></text:span><text:line-break/><text:span text:style-name="PluginODTAutoStyle_span_113"> a<text:s text:c="2"/>OS/2 Boot Manag 51<text:s text:c="2"/>OnTrack DM6 Aux 94<text:s text:c="2"/>Amoeba BBT<text:s text:c="6"/>e3<text:s text:c="2"/>DOS R/O<text:s text:c="8"/></text:span><text:line-break/><text:span text:style-name="PluginODTAutoStyle_span_114"> b<text:s text:c="2"/>W95 FAT32<text:s text:c="7"/>52<text:s text:c="2"/>CP/M<text:s text:c="12"/>9f<text:s text:c="2"/>BSD/OS<text:s text:c="10"/>e4<text:s text:c="2"/>SpeedStor<text:s text:c="6"/></text:span><text:line-break/><text:span text:style-name="PluginODTAutoStyle_span_115"> c<text:s text:c="2"/>W95 FAT32 (LBA) 53<text:s text:c="2"/>OnTrack DM6 Aux a0<text:s text:c="2"/>IBM Thinkpad hi eb<text:s text:c="2"/>BeOS fs<text:s text:c="8"/></text:span><text:line-break/><text:span text:style-name="PluginODTAutoStyle_span_116"> e<text:s text:c="2"/>W95 FAT16 (LBA) 54<text:s text:c="2"/>OnTrackDM6<text:s text:c="6"/>a5<text:s text:c="2"/>FreeBSD<text:s text:c="9"/>ee<text:s text:c="2"/>GPT<text:s text:c="12"/></text:span><text:line-break/><text:span text:style-name="PluginODTAutoStyle_span_117"> f<text:s text:c="2"/>W95 Etendue (LB 55<text:s text:c="2"/>EZ-Drive<text:s text:c="8"/>a6<text:s text:c="2"/>OpenBSD<text:s text:c="9"/>ef<text:s text:c="2"/>EFI (FAT-12/16/</text:span><text:line-break/><text:span text:style-name="PluginODTAutoStyle_span_118">10<text:s text:c="2"/>OPUS<text:s text:c="12"/>56<text:s text:c="2"/>Golden Bow<text:s text:c="6"/>a7<text:s text:c="2"/>NeXTSTEP<text:s text:c="8"/>f0<text:s text:c="2"/>Linux/PA-RISC b</text:span><text:line-break/><text:span text:style-name="PluginODTAutoStyle_span_119">11<text:s text:c="2"/>Cachée FAT12<text:s text:c="3"/>5c<text:s text:c="2"/>Priam Edisk<text:s text:c="5"/>a8<text:s text:c="2"/>UFS Darwin<text:s text:c="6"/>f1<text:s text:c="2"/>SpeedStor<text:s text:c="6"/></text:span><text:line-break/><text:span text:style-name="PluginODTAutoStyle_span_120">12<text:s text:c="2"/>Compaq diagnost 61<text:s text:c="2"/>SpeedStor<text:s text:c="7"/>a9<text:s text:c="2"/>NetBSD<text:s text:c="10"/>f4<text:s text:c="2"/>SpeedStor<text:s text:c="6"/></text:span><text:line-break/><text:span text:style-name="PluginODTAutoStyle_span_121">14<text:s text:c="2"/>Cachée FAT16 &lt; 63<text:s text:c="2"/>GNU HURD or Sys ab<text:s text:c="2"/>Amorce Darwin<text:s text:c="3"/>f2<text:s text:c="2"/>DOS secondaire </text:span><text:line-break/><text:span text:style-name="PluginODTAutoStyle_span_122">16<text:s text:c="2"/>Cachée FAT16<text:s text:c="3"/>64<text:s text:c="2"/>Novell Netware<text:s text:c="2"/>af<text:s text:c="2"/>HFS / HFS+<text:s text:c="6"/>fb<text:s text:c="2"/>VMware VMFS<text:s text:c="4"/></text:span><text:line-break/><text:span text:style-name="PluginODTAutoStyle_span_123">17<text:s text:c="2"/>Cachée HPFS/NT 65<text:s text:c="2"/>Novell Netware<text:s text:c="2"/>b7<text:s text:c="2"/>BSDI fs<text:s text:c="9"/>fc<text:s text:c="2"/>VMware VMKCORE </text:span><text:line-break/><text:span text:style-name="PluginODTAutoStyle_span_124">18<text:s text:c="2"/>AST SmartSleep<text:s text:c="2"/>70<text:s text:c="2"/>DiskSecure Mult b8<text:s text:c="2"/>BSDI swap<text:s text:c="7"/>fd<text:s text:c="2"/>Linux raid auto</text:span><text:line-break/><text:span text:style-name="PluginODTAutoStyle_span_125">1b<text:s text:c="2"/>Cachée W95 FAT 75<text:s text:c="2"/>PC/IX<text:s text:c="11"/>bb<text:s text:c="2"/>Boot Wizard hid fe<text:s text:c="2"/>LANstep<text:s text:c="8"/></text:span><text:line-break/><text:span text:style-name="PluginODTAutoStyle_span_126">1c<text:s text:c="2"/>Cachée W95 FAT 80<text:s text:c="2"/>Minix ancienne<text:s text:c="2"/>be<text:s text:c="2"/>Amorce Solaris<text:s text:c="2"/>ff<text:s text:c="2"/>BBT<text:s text:c="12"/></text:span><text:line-break/><text:span text:style-name="PluginODTAutoStyle_span_127">1e<text:s text:c="2"/>Cachée W95 FAT</text:span><text:line-break/><text:span text:style-name="PluginODTAutoStyle_span_128">Code Hexa (taper L pour lister les codes): </text:span><text:span text:style-name="PluginODTAutoStyle_span_129">fd</text:span><text:line-break/><text:span text:style-name="PluginODTAutoStyle_span_130"/><text:line-break/><text:span text:style-name="PluginODTAutoStyle_span_131">Type système de partition modifié de 1 à fd (Linux raid autodetect)</text:span><text:line-break/><text:span text:style-name="PluginODTAutoStyle_span_132"/><text:line-break/><text:span text:style-name="PluginODTAutoStyle_span_133">Commande (m pour l'aide): </text:span></text:p>
      <text:p text:style-name="Text_20_body">On répète l'opération pour les autres partitions (ici, la 2) :
</text:p>
      <text:p text:style-name="Command Line Interface"><text:span text:style-name="PluginODTAutoStyle_span_134">Commande (m pour l'aide): </text:span><text:span text:style-name="PluginODTAutoStyle_span_135">t</text:span><text:line-break/><text:span text:style-name="PluginODTAutoStyle_span_136">Numéro de partition (1-4): </text:span><text:span text:style-name="PluginODTAutoStyle_span_137">2</text:span><text:line-break/><text:span text:style-name="PluginODTAutoStyle_span_138">Code Hexa (taper L pour lister les codes): </text:span><text:span text:style-name="PluginODTAutoStyle_span_139">fd</text:span><text:line-break/><text:span text:style-name="PluginODTAutoStyle_span_140">Type système de partition modifié de 2 à fd (Linux raid autodetect)</text:span><text:line-break/><text:span text:style-name="PluginODTAutoStyle_span_141"/><text:line-break/><text:span text:style-name="PluginODTAutoStyle_span_142">Commande (m pour l'aide): </text:span></text:p>
      <text:p text:style-name="Text_20_body">Et on termine en appliquant les changements :</text:p>
      <text:p text:style-name="Command Line Interface"><text:span text:style-name="PluginODTAutoStyle_span_143">Commande (m pour l'aide): </text:span><text:span text:style-name="PluginODTAutoStyle_span_144">w</text:span><text:line-break/><text:span text:style-name="PluginODTAutoStyle_span_145"/><text:line-break/><text:span text:style-name="PluginODTAutoStyle_span_146"/><text:line-break/><text:span text:style-name="PluginODTAutoStyle_span_147">La table de partitions a été altérée!</text:span><text:line-break/><text:span text:style-name="PluginODTAutoStyle_span_148"/><text:line-break/><text:span text:style-name="PluginODTAutoStyle_span_149">Appel de ioctl() pour relire la table de partitions.</text:span><text:line-break/><text:span text:style-name="PluginODTAutoStyle_span_150">Synchronisation des disques.</text:span><text:line-break/><text:span text:style-name="PluginODTAutoStyle_span_151">$</text:span><text:span text:style-name="PluginODTAutoStyle_span_152"> </text:span><text:line-break/></text:p>
      <text:h text:style-name="Heading_20_3" text:outline-level="3"><text:bookmark-start text:name="__RefHeading___verifier_les_partitions_7"/><text:bookmark-start text:name="verifier_les_partitions"/>Vérifier les partitions<text:bookmark-end text:name="__RefHeading___verifier_les_partitions_7"/><text:bookmark-end text:name="verifier_les_partitions"/></text:h>
      <text:p text:style-name="Text_20_body">Vérifiez qu'il ne reste rien d'une précédente installation RAID en exécutant les commandes suivantes :
</text:p>
      <text:p text:style-name="Command Line Interface"><text:span text:style-name="PluginODTAutoStyle_span_153">$ </text:span><text:span text:style-name="PluginODTAutoStyle_span_154">sudo mdadm --zero-superblock /dev/sdc1</text:span><text:line-break/><text:span text:style-name="PluginODTAutoStyle_span_155">mdadm: Unrecognised md component device - /dev/sdc1</text:span><text:line-break/><text:span text:style-name="PluginODTAutoStyle_span_156">$ </text:span><text:span text:style-name="PluginODTAutoStyle_span_157">sudo mdadm --zero-superblock /dev/sdc2</text:span><text:line-break/><text:span text:style-name="PluginODTAutoStyle_span_158">mdadm: Unrecognised md component device - /dev/sdc2</text:span></text:p>
      <text:p text:style-name="Text_20_body">S'il ne reste rien d'une précédente installation, chacune de ces commandes renverra une erreur comme ci-dessus, sinon, rien ne s'affichera.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3" text:outline-level="3"><text:bookmark-start text:name="__RefHeading___configurer_le_raid_1_9"/><text:bookmark-start text:name="configurer_le_raid_1"/>Configurer le RAID 1<text:bookmark-end text:name="__RefHeading___configurer_le_raid_1_9"/><text:bookmark-end text:name="configurer_le_raid_1"/></text:h>
      <text:h text:style-name="Heading_20_4" text:outline-level="4"><text:bookmark-start text:name="__RefHeading___creer_les_grappes_10"/><text:bookmark-start text:name="creer_les_grappes"/>Créer les grappes<text:bookmark-end text:name="__RefHeading___creer_les_grappes_10"/><text:bookmark-end text:name="creer_les_grappes"/></text:h>
      <text:p text:style-name="Text_20_body">On crée <text:span text:style-name="Strong_20_Emphasis">/dev/md0</text:span> avec <text:span text:style-name="Strong_20_Emphasis">/dev/sdb1</text:span> ; <text:span text:style-name="Strong_20_Emphasis">/dev/md1</text:span> et <text:span text:style-name="Strong_20_Emphasis">/sdv/sdb2</text:span> : <text:span text:style-name="Strong_20_Emphasis">/dev/md2</text:span> à partir de <text:span text:style-name="Strong_20_Emphasis">/dev/sdb3</text:span>.</text:p>
      <text:p text:style-name="Text_20_body">Les partitions correspondantes du premier disque ne peuvent pas être ajoutées pour le moment, car le système fonctionne dessus. C'est pourquoi on les remplace par le mot <text:span text:style-name="Source_20_Text">missing</text:span> dans les commandes suivantes :
</text:p>
      <text:p text:style-name="Command Line Interface"><text:span text:style-name="PluginODTAutoStyle_span_159">$ </text:span><text:span text:style-name="PluginODTAutoStyle_span_160">sudo mdadm --create /dev/md0 --level=1 --raid-disks=2 missing /dev/sdc1</text:span><text:line-break/><text:span text:style-name="PluginODTAutoStyle_span_161">mdadm: array /dev/md0 started.</text:span><text:line-break/><text:span text:style-name="PluginODTAutoStyle_span_162"/><text:line-break/><text:span text:style-name="PluginODTAutoStyle_span_163">$ </text:span><text:span text:style-name="PluginODTAutoStyle_span_164">sudo mdadm --create /dev/md1 --level=1 --raid-disks=2 missing /dev/sdc2</text:span><text:line-break/><text:span text:style-name="PluginODTAutoStyle_span_165">mdadm: array /dev/md1 started.</text:span></text:p>
      <text:p text:style-name="Text_20_body">La commande suivante devrait maintenant montrer deux grappes RAID dégradées :
</text:p>
      <text:p text:style-name="Command Line Interface"><text:span text:style-name="PluginODTAutoStyle_span_166">$ </text:span><text:span text:style-name="PluginODTAutoStyle_span_167">sudo cat /proc/mdstat </text:span><text:line-break/><text:span text:style-name="PluginODTAutoStyle_span_168">Personalities : [linear] [multipath] [raid0] [raid1] [raid6] [raid5] [raid4] [raid10] </text:span><text:line-break/><text:span text:style-name="PluginODTAutoStyle_span_169">md1 : active raid1 sdc2[1]</text:span><text:line-break/><text:span text:style-name="PluginODTAutoStyle_span_170"><text:s text:c="6"/>516658304 blocks [2/1] [_U]</text:span><text:line-break/><text:span text:style-name="PluginODTAutoStyle_span_171"><text:s text:c="6"/></text:span><text:line-break/><text:span text:style-name="PluginODTAutoStyle_span_172">md0 : active raid1 sdc1[1]</text:span><text:line-break/><text:span text:style-name="PluginODTAutoStyle_span_173"><text:s text:c="6"/>460101504 blocks [2/1] [_U]</text:span><text:line-break/><text:span text:style-name="PluginODTAutoStyle_span_174"><text:s text:c="6"/></text:span><text:line-break/><text:span text:style-name="PluginODTAutoStyle_span_175">unused devices: &lt;none&gt;</text:span></text:p>
      <text:p text:style-name="Text_20_body"><draw:frame draw:style-name="PluginODTAutoStyle_Frame_176_text_frame" draw:name="Frame1" text:anchor-type="paragraph" svg:width="289.134pt" draw:z-index="0" svg:min-height="1cm"><draw:text-box><table:table table:style-name="PluginODTAutoStyle_Table_177"><table:table-column table:style-name="odt_auto_style_table_column_1_1"/><table:table-row><table:table-cell office:value-type="string" table:style-name="PluginODTAutoStyle_TableCell_178"><text:p text:style-name="PluginODTAutoStyle_Paragraph_179">Les indicateurs [_U] ou [U_] signifient qu'une grappe est dégradée, alors que [UU] signifie que la grappe est normale.</text:p></table:table-cell></table:table-row></table:table></draw:text-box></draw:frame></text:p>
      <text:h text:style-name="Heading_20_4" text:outline-level="4"><text:bookmark-start text:name="__RefHeading___creer_les_systemes_de_fichiers_sdc_11"/><text:bookmark-start text:name="creer_les_systemes_de_fichiers_sdc"/>Créer les systèmes de fichiers (sdc)<text:bookmark-end text:name="__RefHeading___creer_les_systemes_de_fichiers_sdc_11"/><text:bookmark-end text:name="creer_les_systemes_de_fichiers_sdc"/></text:h>
      <text:p text:style-name="Text_20_body">On peut désormais choisir le système de fichiers de chaque grappe, ici <text:span text:style-name="Strong_20_Emphasis">ext4</text:span> pour les deux grappes <text:span text:style-name="Strong_20_Emphasis">/dev/md0</text:span> et <text:span text:style-name="Strong_20_Emphasis">/dev/md1</text:span> :
</text:p>
      <text:p text:style-name="Command Line Interface"><text:span text:style-name="PluginODTAutoStyle_span_180">$ </text:span><text:span text:style-name="PluginODTAutoStyle_span_181">sudo mkfs.ext4 /dev/md0</text:span><text:line-break/><text:span text:style-name="PluginODTAutoStyle_span_182">mke2fs 1.41.11 (14-Mar-2010)</text:span><text:line-break/><text:span text:style-name="PluginODTAutoStyle_span_183">Étiquette de système de fichiers=</text:span><text:line-break/><text:span text:style-name="PluginODTAutoStyle_span_184">Type de système d'exploitation : Linux</text:span><text:line-break/><text:span text:style-name="PluginODTAutoStyle_span_185">Taille de bloc=4096 (log=2)</text:span><text:line-break/><text:span text:style-name="PluginODTAutoStyle_span_186">Taille de fragment=4096 (log=2)</text:span><text:line-break/><text:span text:style-name="PluginODTAutoStyle_span_187">Stride=0 blocks, Stripe width=0 blocks</text:span><text:line-break/><text:span text:style-name="PluginODTAutoStyle_span_188">28762112 i-noeuds, 115025376 blocs</text:span><text:line-break/><text:span text:style-name="PluginODTAutoStyle_span_189">5751268 blocs (5.00%) réservés pour le super utilisateur</text:span><text:line-break/><text:span text:style-name="PluginODTAutoStyle_span_190">Premier bloc de données=0</text:span><text:line-break/><text:span text:style-name="PluginODTAutoStyle_span_191">Nombre maximum de blocs du système de fichiers=0</text:span><text:line-break/><text:span text:style-name="PluginODTAutoStyle_span_192">3511 groupes de blocs</text:span><text:line-break/><text:span text:style-name="PluginODTAutoStyle_span_193">32768 blocs par groupe, 32768 fragments par groupe</text:span><text:line-break/><text:span text:style-name="PluginODTAutoStyle_span_194">8192 i-noeuds par groupe</text:span><text:line-break/><text:span text:style-name="PluginODTAutoStyle_span_195">Superblocs de secours stockés sur les blocs : </text:span><text:line-break/><text:span text:style-name="PluginODTAutoStyle_span_196"><text:tab/>32768, 98304, 163840, 229376, 294912, 819200, 884736, 1605632, 2654208, </text:span><text:line-break/><text:span text:style-name="PluginODTAutoStyle_span_197"><text:tab/>4096000, 7962624, 11239424, 20480000, 23887872, 71663616, 78675968, </text:span><text:line-break/><text:span text:style-name="PluginODTAutoStyle_span_198"><text:tab/>102400000</text:span><text:line-break/><text:span text:style-name="PluginODTAutoStyle_span_199"/><text:line-break/><text:span text:style-name="PluginODTAutoStyle_span_200">Écriture des tables d'i-noeuds : complété<text:s text:c="24"/></text:span><text:line-break/><text:span text:style-name="PluginODTAutoStyle_span_201">Création du journal (32768 blocs) : complété</text:span><text:line-break/><text:span text:style-name="PluginODTAutoStyle_span_202">Écriture des superblocs et de l'information de comptabilité du système de</text:span><text:line-break/><text:span text:style-name="PluginODTAutoStyle_span_203">fichiers : complété</text:span><text:line-break/><text:span text:style-name="PluginODTAutoStyle_span_204"/><text:line-break/><text:span text:style-name="PluginODTAutoStyle_span_205">Le système de fichiers sera automatiquement vérifié tous les 28 montages ou</text:span><text:line-break/><text:span text:style-name="PluginODTAutoStyle_span_206">après 180 jours, selon la première éventualité. Utiliser tune2fs -c ou -i</text:span><text:line-break/><text:span text:style-name="PluginODTAutoStyle_span_207">pour écraser la valeur.</text:span></text:p>
      <text:p text:style-name="Text_20_body">Continuez avec :</text:p>
      <text:p text:style-name="Command Line Interface"><text:span text:style-name="PluginODTAutoStyle_span_208">$ </text:span><text:span text:style-name="PluginODTAutoStyle_span_209">sudo mkfs.ext4 /dev/md1</text:span></text:p>
      <text:h text:style-name="Heading_20_4" text:outline-level="4"><text:bookmark-start text:name="__RefHeading___mettre_a_jour_le_fichier_mdadm.conf_12"/><text:bookmark-start text:name="mettre_a_jour_le_fichier_mdadm.conf"/>Mettre à jour le fichier mdadm.conf<text:bookmark-end text:name="__RefHeading___mettre_a_jour_le_fichier_mdadm.conf_12"/><text:bookmark-end text:name="mettre_a_jour_le_fichier_mdadm.conf"/></text:h>
      <text:p text:style-name="Text_20_body">Nous allons adapter le fichier <text:span text:style-name="Strong_20_Emphasis">/etc/mdadm/mdadm.conf</text:span>, qui ne contient encore aucune information concernant les grappes, à la nouvelle situation.</text:p>
      <text:p text:style-name="Text_20_body">Par sécurité, faites une copie du fichier existant :
</text:p>
      <text:p text:style-name="Command Line Interface"><text:span text:style-name="PluginODTAutoStyle_span_210">$ </text:span><text:span text:style-name="PluginODTAutoStyle_span_211">sudo cp /etc/mdadm/mdadm.conf /etc/mdadm/mdadm.conf-dist</text:span></text:p>
      <text:p text:style-name="Text_20_body">puis un scan de la configuration RAID qui sera ajoutée au nouveau fichier :
</text:p>
      <text:p text:style-name="Command Line Interface"><text:span text:style-name="PluginODTAutoStyle_span_212">$ </text:span><text:span text:style-name="PluginODTAutoStyle_span_213">sudo mdadm --examine --scan | sudo tee -a /etc/mdadm/mdadm.conf</text:span><text:line-break/><text:span text:style-name="PluginODTAutoStyle_span_214">ARRAY /dev/md0 level=raid1 num-devices=2 UUID=8208bf1f:959d5d13:09753872:6056aa4f</text:span><text:line-break/><text:span text:style-name="PluginODTAutoStyle_span_215">ARRAY /dev/md1 level=raid1 num-devices=2 UUID=2a1cf1a4:8243eb9c:09753872:6056aa4f</text:span></text:p>
      <text:p text:style-name="Text_20_body">Vérifiez que le fichier <text:span text:style-name="Strong_20_Emphasis">/etc/mdadm/mdadm.conf</text:span> ressemble à ça :</text:p>
      <text:p text:style-name="Command Line Interface"><text:span text:style-name="PluginODTAutoStyle_span_216">$ </text:span><text:span text:style-name="PluginODTAutoStyle_span_217">sudo cat /etc/mdadm/mdadm.conf</text:span><text:line-break/><text:span text:style-name="PluginODTAutoStyle_span_218"># </text:span><text:span text:style-name="PluginODTAutoStyle_span_219">mdadm.conf</text:span><text:line-break/><text:span text:style-name="PluginODTAutoStyle_span_220">#</text:span><text:line-break/><text:span text:style-name="PluginODTAutoStyle_span_221"># </text:span><text:span text:style-name="PluginODTAutoStyle_span_222">Please refer to mdadm.conf(5) for information about this file.</text:span><text:line-break/><text:span text:style-name="PluginODTAutoStyle_span_223">#</text:span><text:line-break/><text:span text:style-name="PluginODTAutoStyle_span_224"/><text:line-break/><text:span text:style-name="PluginODTAutoStyle_span_225"># </text:span><text:span text:style-name="PluginODTAutoStyle_span_226">by default, scan all partitions (/proc/partitions) for MD superblocks.</text:span><text:line-break/><text:span text:style-name="PluginODTAutoStyle_span_227"># </text:span><text:span text:style-name="PluginODTAutoStyle_span_228">alternatively, specify devices to scan, using wildcards if desired.</text:span><text:line-break/><text:span text:style-name="PluginODTAutoStyle_span_229">DEVICE partitions</text:span><text:line-break/><text:span text:style-name="PluginODTAutoStyle_span_230"/><text:line-break/><text:span text:style-name="PluginODTAutoStyle_span_231"># </text:span><text:span text:style-name="PluginODTAutoStyle_span_232">auto-create devices with Debian standard permissions</text:span><text:line-break/><text:span text:style-name="PluginODTAutoStyle_span_233">CREATE owner=root group=disk mode=0660 auto=yes</text:span><text:line-break/><text:span text:style-name="PluginODTAutoStyle_span_234"/><text:line-break/><text:span text:style-name="PluginODTAutoStyle_span_235"># </text:span><text:span text:style-name="PluginODTAutoStyle_span_236">automatically tag new arrays as belonging to the local system</text:span><text:line-break/><text:span text:style-name="PluginODTAutoStyle_span_237">HOMEHOST &lt;system&gt;</text:span><text:line-break/><text:span text:style-name="PluginODTAutoStyle_span_238"/><text:line-break/><text:span text:style-name="PluginODTAutoStyle_span_239"># </text:span><text:span text:style-name="PluginODTAutoStyle_span_240">instruct the monitoring daemon where to send mail alerts</text:span><text:line-break/><text:span text:style-name="PluginODTAutoStyle_span_241">MAILADDR root</text:span><text:line-break/><text:span text:style-name="PluginODTAutoStyle_span_242"/><text:line-break/><text:span text:style-name="PluginODTAutoStyle_span_243"># </text:span><text:span text:style-name="PluginODTAutoStyle_span_244">definitions of existing MD arrays</text:span><text:line-break/><text:span text:style-name="PluginODTAutoStyle_span_245"/><text:line-break/><text:span text:style-name="PluginODTAutoStyle_span_246"># </text:span><text:span text:style-name="PluginODTAutoStyle_span_247">This file was auto-generated on Tue, 12 Oct 2010 22:07:40 +0200</text:span><text:line-break/><text:span text:style-name="PluginODTAutoStyle_span_248"># by mkconf $Id$</text:span><text:line-break/><text:span text:style-name="PluginODTAutoStyle_span_249">ARRAY /dev/md0 level=raid1 num-devices=2 UUID=8208bf1f:959d5d13:09753872:6056aa4f</text:span><text:line-break/><text:span text:style-name="PluginODTAutoStyle_span_250">ARRAY /dev/md1 level=raid1 num-devices=2 UUID=2a1cf1a4:8243eb9c:09753872:6056aa4f</text:span></text:p>
      <text:h text:style-name="Heading_20_4" text:outline-level="4"><text:bookmark-start text:name="__RefHeading___monter_les_grappes_13"/><text:bookmark-start text:name="monter_les_grappes"/>Monter les grappes<text:bookmark-end text:name="__RefHeading___monter_les_grappes_13"/><text:bookmark-end text:name="monter_les_grappes"/></text:h>
      <text:p text:style-name="Text_20_body">Les grappes sont prêtes à être montées, pour y accéder.</text:p>
      <text:p text:style-name="Text_20_body">Créons deux points de montage, par exemple <text:span text:style-name="Strong_20_Emphasis">/mnt/md0</text:span> et <text:span text:style-name="Strong_20_Emphasis">/mnt/md1</text:span> :
</text:p>
      <text:p text:style-name="Command Line Interface"><text:span text:style-name="PluginODTAutoStyle_span_251">$ </text:span><text:span text:style-name="PluginODTAutoStyle_span_252">sudo mkdir /media/md0</text:span><text:line-break/><text:span text:style-name="PluginODTAutoStyle_span_253">$ </text:span><text:span text:style-name="PluginODTAutoStyle_span_254">sudo mkdir /media/md1</text:span></text:p>
      <text:p text:style-name="Text_20_body">Montons les deux grappes formatées en ext4 :
</text:p>
      <text:p text:style-name="Command Line Interface"><text:span text:style-name="PluginODTAutoStyle_span_255">$ </text:span><text:span text:style-name="PluginODTAutoStyle_span_256">sudo mount /dev/md0 /media/md0</text:span><text:line-break/><text:span text:style-name="PluginODTAutoStyle_span_257">$ </text:span><text:span text:style-name="PluginODTAutoStyle_span_258">sudo mount /dev/md1 /media/md1</text:span></text:p>
      <text:p text:style-name="Text_20_body">On devrait voir les deux grappes en tapant la commande :
</text:p>
      <text:p text:style-name="Command Line Interface"><text:span text:style-name="PluginODTAutoStyle_span_259">$ </text:span><text:span text:style-name="PluginODTAutoStyle_span_260">sudo mount</text:span><text:line-break/><text:span text:style-name="PluginODTAutoStyle_span_261">(...)</text:span><text:line-break/><text:span text:style-name="PluginODTAutoStyle_span_262">/dev/sdb1 on /media/serveurs type ext4 (rw)</text:span><text:line-break/><text:span text:style-name="PluginODTAutoStyle_span_263">/dev/sdb2 on /home type ext4 (rw)</text:span><text:line-break/><text:span text:style-name="PluginODTAutoStyle_span_264">(...)</text:span><text:line-break/><text:span text:style-name="PluginODTAutoStyle_span_265">/dev/md0 on /media/md0 type ext4 (rw)</text:span><text:line-break/><text:span text:style-name="PluginODTAutoStyle_span_266">/dev/md1 on /media/md1 type ext4 (rw)</text:span></text:p>
      <text:h text:style-name="Heading_20_4" text:outline-level="4"><text:bookmark-start text:name="__RefHeading___mettre_a_jour_les_fichiers_fstab_et_mtab_14"/><text:bookmark-start text:name="mettre_a_jour_les_fichiers_fstab_et_mtab"/>Mettre à jour les fichiers fstab et mtab<text:bookmark-end text:name="__RefHeading___mettre_a_jour_les_fichiers_fstab_et_mtab_14"/><text:bookmark-end text:name="mettre_a_jour_les_fichiers_fstab_et_mtab"/></text:h>
      <text:p text:style-name="Preformatted_20_Text">...<text:line-break/># /home sur la grappe /dev/md1<text:line-break/>/dev/md1<text:s text:c="6"/>/home<text:s text:c="5"/>ext4<text:s text:c="8"/>defaults<text:s text:c="8"/>0<text:s text:c="7"/>2</text:p>
      <text:h text:style-name="Heading_20_3" text:outline-level="3"><text:bookmark-start text:name="__RefHeading___dupliquer_les_donnees_15"/><text:bookmark-start text:name="dupliquer_les_donnees"/>Dupliquer les données<text:bookmark-end text:name="__RefHeading___dupliquer_les_donnees_15"/><text:bookmark-end text:name="dupliquer_les_donnees"/></text:h>
      <text:p text:style-name="Text_20_body">Maintenant que les grappes sont montées, on peut copier dessus le contenu du premier disque dur :</text:p>
      <text:p text:style-name="Text_20_body">S'il s'agit de la racine, on utilise :</text:p>
      <text:p text:style-name="Command Line Interface"><text:span text:style-name="PluginODTAutoStyle_span_267">$ </text:span><text:span text:style-name="PluginODTAutoStyle_span_268">sudo cp -dpRx / /mnt/md0</text:span><text:line-break/><text:span text:style-name="PluginODTAutoStyle_span_269">$ </text:span><text:span text:style-name="PluginODTAutoStyle_span_270">sudo cp -dpRx /multimedia /mnt/md1</text:span></text:p>
      <text:p text:style-name="Text_20_body"><draw:frame draw:style-name="PluginODTAutoStyle_Frame_271_text_frame" draw:name="Frame2" text:anchor-type="paragraph" svg:width="289.134pt" draw:z-index="0" svg:min-height="1cm"><draw:text-box><table:table table:style-name="PluginODTAutoStyle_Table_272"><table:table-column table:style-name="odt_auto_style_table_column_2_1"/><table:table-row><table:table-cell office:value-type="string" table:style-name="PluginODTAutoStyle_TableCell_273"><text:p text:style-name="PluginODTAutoStyle_Paragraph_274">Dans le cas 'un répertoire tel que le home, il faut d'abord s'y placer :
</text:p><text:p text:style-name="Command Line Interface"><text:span text:style-name="PluginODTAutoStyle_span_275">$ </text:span><text:span text:style-name="PluginODTAutoStyle_span_276">cd /home</text:span><text:line-break/><text:span text:style-name="PluginODTAutoStyle_span_277">$ </text:span><text:span text:style-name="PluginODTAutoStyle_span_278">sudo cp -dpRx . /media/md1</text:span><text:line-break/><text:span text:style-name="PluginODTAutoStyle_span_279">$ </text:span><text:span text:style-name="PluginODTAutoStyle_span_280">cd /media/serveurs</text:span><text:line-break/><text:span text:style-name="PluginODTAutoStyle_span_281">$ </text:span><text:span text:style-name="PluginODTAutoStyle_span_282">sudo cp -dpRx . /media/md0</text:span></text:p></table:table-cell></table:table-row></table:table></draw:text-box></draw:frame><draw:frame draw:style-name="PluginODTAutoStyle_Frame_283_text_frame" draw:name="Frame3" text:anchor-type="paragraph" svg:width="289.134pt" draw:z-index="0" svg:min-height="1cm"><draw:text-box><table:table table:style-name="PluginODTAutoStyle_Table_284"><table:table-column table:style-name="odt_auto_style_table_column_3_1"/><table:table-row><table:table-cell office:value-type="string" table:style-name="PluginODTAutoStyle_TableCell_285"><text:p text:style-name="PluginODTAutoStyle_Paragraph_286">(A confirmer)</text:p><text:p text:style-name="Text_20_body">On peut utiliser <text:span text:style-name="Strong_20_Emphasis">rsync</text:span> :
</text:p><text:p text:style-name="Command Line Interface"><text:span text:style-name="PluginODTAutoStyle_span_287">$ </text:span><text:span text:style-name="PluginODTAutoStyle_span_288">sudo rsync -av --progress --stats --filter "- /mnt" / /mnt/md0</text:span><text:line-break/><text:span text:style-name="PluginODTAutoStyle_span_289">$ </text:span><text:span text:style-name="PluginODTAutoStyle_span_290">sudo rsync -av --progress --stats /multimedia /mnt/md1</text:span></text:p><text:p text:style-name="Text_20_body">Compte-tenu des quantités de données à déplacer, cela permet en cas de besoin d'interrompre la synchronisation et de la reprendre plus tard.</text:p></table:table-cell></table:table-row></table:table></draw:text-box></draw:frame></text:p>
      <text:h text:style-name="Heading_20_3" text:outline-level="3"><text:bookmark-start text:name="__RefHeading___premier_redemarrage_16"/><text:bookmark-start text:name="premier_redemarrage"/>Premier redémarrage<text:bookmark-end text:name="__RefHeading___premier_redemarrage_16"/><text:bookmark-end text:name="premier_redemarrage"/></text:h>
      <text:p text:style-name="Text_20_body">Après le premier redémarrage, si tout s'est bien passé, on devrait obtenir le résultat suivant avec la commande <text:span text:style-name="Strong_20_Emphasis">df</text:span> :
</text:p>
      <text:p text:style-name="Command Line Interface"><text:span text:style-name="PluginODTAutoStyle_span_291">$ </text:span><text:span text:style-name="PluginODTAutoStyle_span_292">df -h</text:span><text:line-break/><text:span text:style-name="PluginODTAutoStyle_span_293">Sys. de fichiers<text:s text:c="12"/>Tail. Occ. Disp. %Occ. Monté sur</text:span><text:line-break/><text:span text:style-name="PluginODTAutoStyle_span_294">(...)</text:span><text:line-break/><text:span text:style-name="PluginODTAutoStyle_span_295">/dev/md1<text:s text:c="14"/>485G<text:s text:c="2"/>138G<text:s text:c="2"/>323G<text:s text:c="2"/>30% /home</text:span><text:line-break/><text:span text:style-name="PluginODTAutoStyle_span_296">/dev/md0<text:s text:c="14"/>432G<text:s text:c="3"/>76G<text:s text:c="2"/>335G<text:s text:c="2"/>19% /media/serveurs</text:span><text:line-break/><text:span text:style-name="PluginODTAutoStyle_span_297">(...)</text:span></text:p>
      <text:p text:style-name="Text_20_body"><draw:frame draw:style-name="PluginODTAutoStyle_Frame_298_text_frame" draw:name="Frame4" text:anchor-type="paragraph" svg:width="289.134pt" draw:z-index="0" svg:min-height="1cm"><draw:text-box><table:table table:style-name="PluginODTAutoStyle_Table_299"><table:table-column table:style-name="odt_auto_style_table_column_4_1"/><table:table-row><table:table-cell office:value-type="string" table:style-name="PluginODTAutoStyle_TableCell_300"><text:p text:style-name="PluginODTAutoStyle_Paragraph_301">En particulier, les partitions sdb et sdc ne doivent pas apparaître ; sinon, il faut les démonter par
</text:p><text:p text:style-name="Command Line Interface"><text:span text:style-name="PluginODTAutoStyle_span_302">$ </text:span><text:span text:style-name="PluginODTAutoStyle_span_303">sudo umount /dev/sdb1</text:span></text:p></table:table-cell></table:table-row></table:table></draw:text-box></draw:frame>et toujours :
</text:p>
      <text:p text:style-name="Command Line Interface"><text:span text:style-name="PluginODTAutoStyle_span_304">$ </text:span><text:span text:style-name="PluginODTAutoStyle_span_305">sudo cat /proc/mdstat</text:span><text:line-break/><text:span text:style-name="PluginODTAutoStyle_span_306">Personalities : [linear] [multipath] [raid0] [raid1] [raid6] [raid5] [raid4] [raid10]</text:span></text:p>
      <text:h text:style-name="Heading_20_3" text:outline-level="3"><text:bookmark-start text:name="__RefHeading___ajouter_le_premier_disque_dur_17"/><text:bookmark-start text:name="ajouter_le_premier_disque_dur"/>Ajouter le premier disque dur<text:bookmark-end text:name="__RefHeading___ajouter_le_premier_disque_dur_17"/><text:bookmark-end text:name="ajouter_le_premier_disque_dur"/></text:h>
      <text:h text:style-name="Heading_20_4" text:outline-level="4"><text:bookmark-start text:name="__RefHeading___modifier_le_type_des_partitions_sdb_18"/><text:bookmark-start text:name="modifier_le_type_des_partitions_sdb"/>Modifier le type des partitions (sdb)<text:bookmark-end text:name="__RefHeading___modifier_le_type_des_partitions_sdb_18"/><text:bookmark-end text:name="modifier_le_type_des_partitions_sdb"/></text:h>
      <text:p text:style-name="Text_20_body">De même que pour <text:span text:style-name="Strong_20_Emphasis">/dev/sdb</text:span> précédemment, nous utilisons <text:span text:style-name="Strong_20_Emphasis">fdisk</text:span> pour changer le type des partitions de <text:span text:style-name="Strong_20_Emphasis">/dev/sda</text:span> en <text:span text:style-name="Emphasis">Linux raid autodetect</text:span>.
</text:p>
      <text:p text:style-name="Command Line Interface"><text:span text:style-name="PluginODTAutoStyle_span_307">$ </text:span><text:span text:style-name="PluginODTAutoStyle_span_308">sudo fdisk /dev/sdb</text:span><text:line-break/><text:span text:style-name="PluginODTAutoStyle_span_309">WARNING: DOS-compatible mode is deprecated. It's strongly recommended to</text:span><text:line-break/><text:span text:style-name="PluginODTAutoStyle_span_310"><text:s text:c="9"/>switch off the mode (command 'c') and change display units to</text:span><text:line-break/><text:span text:style-name="PluginODTAutoStyle_span_311"><text:s text:c="9"/>sectors (command 'u').</text:span><text:line-break/><text:span text:style-name="PluginODTAutoStyle_span_312"># Commande (m pour l'aide): </text:span><text:span text:style-name="PluginODTAutoStyle_span_313">m</text:span><text:line-break/><text:span text:style-name="PluginODTAutoStyle_span_314">Commande d'action</text:span><text:line-break/><text:span text:style-name="PluginODTAutoStyle_span_315"><text:s text:c="3"/>a<text:s text:c="3"/>bascule le fanion d'amorce</text:span><text:line-break/><text:span text:style-name="PluginODTAutoStyle_span_316"><text:s text:c="3"/>b<text:s text:c="3"/>éditer l'étiquette BSD du disque</text:span><text:line-break/><text:span text:style-name="PluginODTAutoStyle_span_317"><text:s text:c="3"/>c<text:s text:c="3"/>basculer le fanion de compatibilité DOS</text:span><text:line-break/><text:span text:style-name="PluginODTAutoStyle_span_318"><text:s text:c="3"/>d<text:s text:c="3"/>supprimer la partition</text:span><text:line-break/><text:span text:style-name="PluginODTAutoStyle_span_319"><text:s text:c="3"/>l<text:s text:c="3"/>lister les types de partitions connues</text:span><text:line-break/><text:span text:style-name="PluginODTAutoStyle_span_320"><text:s text:c="3"/>m<text:s text:c="3"/>afficher ce menu</text:span><text:line-break/><text:span text:style-name="PluginODTAutoStyle_span_321"><text:s text:c="3"/>n<text:s text:c="3"/>ajouter une nouvelle partition</text:span><text:line-break/><text:span text:style-name="PluginODTAutoStyle_span_322"><text:s text:c="3"/>o<text:s text:c="3"/>créer une nouvelle table vide de partitions DOS</text:span><text:line-break/><text:span text:style-name="PluginODTAutoStyle_span_323"><text:s text:c="3"/>p<text:s text:c="3"/>afficher la table de partitions</text:span><text:line-break/><text:span text:style-name="PluginODTAutoStyle_span_324"><text:s text:c="3"/>q<text:s text:c="3"/>quitter sans enregistrer les changements</text:span><text:line-break/><text:span text:style-name="PluginODTAutoStyle_span_325"><text:s text:c="3"/>s<text:s text:c="3"/>créer une nouvelle étiquette vide pour disque de type Sun</text:span><text:line-break/><text:span text:style-name="PluginODTAutoStyle_span_326"><text:s text:c="3"/>t<text:s text:c="3"/>modifier l'id de système de fichiers d'une partition</text:span><text:line-break/><text:span text:style-name="PluginODTAutoStyle_span_327"><text:s text:c="3"/>u<text:s text:c="3"/>modifier les unités d'affichage/saisie</text:span><text:line-break/><text:span text:style-name="PluginODTAutoStyle_span_328"><text:s text:c="3"/>v<text:s text:c="3"/>vérifier la table de partitions</text:span><text:line-break/><text:span text:style-name="PluginODTAutoStyle_span_329"><text:s text:c="3"/>w<text:s text:c="3"/>écrire la table sur le disque et quitter</text:span><text:line-break/><text:span text:style-name="PluginODTAutoStyle_span_330"><text:s text:c="3"/>x<text:s text:c="3"/>fonctions avancées (pour experts seulement)</text:span><text:line-break/><text:span text:style-name="PluginODTAutoStyle_span_331"/><text:line-break/><text:span text:style-name="PluginODTAutoStyle_span_332">Commande (m pour l'aide): </text:span><text:span text:style-name="PluginODTAutoStyle_span_333">t</text:span><text:line-break/><text:span text:style-name="PluginODTAutoStyle_span_334">Numéro de partition (1-4): </text:span><text:span text:style-name="PluginODTAutoStyle_span_335">2</text:span><text:line-break/><text:span text:style-name="PluginODTAutoStyle_span_336">Code Hexa (taper L pour lister les codes): </text:span><text:span text:style-name="PluginODTAutoStyle_span_337">L</text:span><text:line-break/><text:span text:style-name="PluginODTAutoStyle_span_338"/><text:line-break/><text:span text:style-name="PluginODTAutoStyle_span_339"> 0<text:s text:c="2"/>Vide<text:s text:c="12"/>24<text:s text:c="2"/>NEC DOS<text:s text:c="9"/>81<text:s text:c="2"/>Minix / Linux a bf<text:s text:c="2"/>Solaris</text:span><text:line-break/><text:span text:style-name="PluginODTAutoStyle_span_340"> 1<text:s text:c="2"/>FAT12<text:s text:c="11"/>39<text:s text:c="2"/>Plan 9<text:s text:c="10"/>82<text:s text:c="2"/>Linux swap / So c1<text:s text:c="2"/>DRDOS/sec (FAT-</text:span><text:line-break/><text:span text:style-name="PluginODTAutoStyle_span_341"> 2<text:s text:c="2"/>XENIX root<text:s text:c="6"/>3c<text:s text:c="2"/>PartitionMagic<text:s text:c="2"/>83<text:s text:c="2"/>Linux<text:s text:c="11"/>c4<text:s text:c="2"/>DRDOS/sec (FAT-</text:span><text:line-break/><text:span text:style-name="PluginODTAutoStyle_span_342"> 3<text:s text:c="2"/>XENIX usr<text:s text:c="7"/>40<text:s text:c="2"/>Venix 80286<text:s text:c="5"/>84<text:s text:c="2"/>OS/2 cachée di<text:s text:c="2"/>c6<text:s text:c="2"/>DRDOS/sec (FAT-</text:span><text:line-break/><text:span text:style-name="PluginODTAutoStyle_span_343"> 4<text:s text:c="2"/>FAT16 &lt;32M<text:s text:c="6"/>41<text:s text:c="2"/>PPC PReP Boot<text:s text:c="3"/>85<text:s text:c="2"/>Linux étendue<text:s text:c="3"/>c7<text:s text:c="2"/>Syrinx<text:s text:c="9"/></text:span><text:line-break/><text:span text:style-name="PluginODTAutoStyle_span_344"> 5<text:s text:c="2"/>Etendue<text:s text:c="9"/>42<text:s text:c="2"/>SFS<text:s text:c="13"/>86<text:s text:c="2"/>NTFS volume set da<text:s text:c="2"/>Non-FS data<text:s text:c="4"/></text:span><text:line-break/><text:span text:style-name="PluginODTAutoStyle_span_345"> 6<text:s text:c="2"/>FAT16<text:s text:c="11"/>4d<text:s text:c="2"/>QNX4.x<text:s text:c="10"/>87<text:s text:c="2"/>NTFS volume set db<text:s text:c="2"/>CP/M / CTOS / .</text:span><text:line-break/><text:span text:style-name="PluginODTAutoStyle_span_346"> 7<text:s text:c="2"/>HPFS/NTFS<text:s text:c="7"/>4e<text:s text:c="2"/>QNX4.x 2nd part 88<text:s text:c="2"/>Linux plaintext de<text:s text:c="2"/>Dell Utility<text:s text:c="3"/></text:span><text:line-break/><text:span text:style-name="PluginODTAutoStyle_span_347"> 8<text:s text:c="2"/>AIX<text:s text:c="13"/>4f<text:s text:c="2"/>QNX4.x 3rd part 8e<text:s text:c="2"/>Linux LVM<text:s text:c="7"/>df<text:s text:c="2"/>BootIt<text:s text:c="9"/></text:span><text:line-break/><text:span text:style-name="PluginODTAutoStyle_span_348"> 9<text:s text:c="2"/>AIX amorçable<text:s text:c="3"/>50<text:s text:c="2"/>OnTrack DM<text:s text:c="6"/>93<text:s text:c="2"/>Amoeba<text:s text:c="10"/>e1<text:s text:c="2"/>DOS access<text:s text:c="5"/></text:span><text:line-break/><text:span text:style-name="PluginODTAutoStyle_span_349"> a<text:s text:c="2"/>OS/2 Boot Manag 51<text:s text:c="2"/>OnTrack DM6 Aux 94<text:s text:c="2"/>Amoeba BBT<text:s text:c="6"/>e3<text:s text:c="2"/>DOS R/O<text:s text:c="8"/></text:span><text:line-break/><text:span text:style-name="PluginODTAutoStyle_span_350"> b<text:s text:c="2"/>W95 FAT32<text:s text:c="7"/>52<text:s text:c="2"/>CP/M<text:s text:c="12"/>9f<text:s text:c="2"/>BSD/OS<text:s text:c="10"/>e4<text:s text:c="2"/>SpeedStor<text:s text:c="6"/></text:span><text:line-break/><text:span text:style-name="PluginODTAutoStyle_span_351"> c<text:s text:c="2"/>W95 FAT32 (LBA) 53<text:s text:c="2"/>OnTrack DM6 Aux a0<text:s text:c="2"/>IBM Thinkpad hi eb<text:s text:c="2"/>BeOS fs<text:s text:c="8"/></text:span><text:line-break/><text:span text:style-name="PluginODTAutoStyle_span_352"> e<text:s text:c="2"/>W95 FAT16 (LBA) 54<text:s text:c="2"/>OnTrackDM6<text:s text:c="6"/>a5<text:s text:c="2"/>FreeBSD<text:s text:c="9"/>ee<text:s text:c="2"/>GPT<text:s text:c="12"/></text:span><text:line-break/><text:span text:style-name="PluginODTAutoStyle_span_353"> f<text:s text:c="2"/>W95 Etendue (LB 55<text:s text:c="2"/>EZ-Drive<text:s text:c="8"/>a6<text:s text:c="2"/>OpenBSD<text:s text:c="9"/>ef<text:s text:c="2"/>EFI (FAT-12/16/</text:span><text:line-break/><text:span text:style-name="PluginODTAutoStyle_span_354">10<text:s text:c="2"/>OPUS<text:s text:c="12"/>56<text:s text:c="2"/>Golden Bow<text:s text:c="6"/>a7<text:s text:c="2"/>NeXTSTEP<text:s text:c="8"/>f0<text:s text:c="2"/>Linux/PA-RISC b</text:span><text:line-break/><text:span text:style-name="PluginODTAutoStyle_span_355">11<text:s text:c="2"/>Cachée FAT12<text:s text:c="4"/>5c<text:s text:c="2"/>Priam Edisk<text:s text:c="5"/>a8<text:s text:c="2"/>UFS Darwin<text:s text:c="6"/>f1<text:s text:c="2"/>SpeedStor<text:s text:c="6"/></text:span><text:line-break/><text:span text:style-name="PluginODTAutoStyle_span_356">12<text:s text:c="2"/>Compaq diagnost 61<text:s text:c="2"/>SpeedStor<text:s text:c="7"/>a9<text:s text:c="2"/>NetBSD<text:s text:c="10"/>f4<text:s text:c="2"/>SpeedStor<text:s text:c="6"/></text:span><text:line-break/><text:span text:style-name="PluginODTAutoStyle_span_357">14<text:s text:c="2"/>Cachée FAT16 &lt;<text:s text:c="2"/>63<text:s text:c="2"/>GNU HURD or Sys ab<text:s text:c="2"/>Amorce Darwin<text:s text:c="3"/>f2<text:s text:c="2"/>DOS secondaire </text:span><text:line-break/><text:span text:style-name="PluginODTAutoStyle_span_358">16<text:s text:c="2"/>Cachée FAT16<text:s text:c="4"/>64<text:s text:c="2"/>Novell Netware<text:s text:c="2"/>af<text:s text:c="2"/>HFS / HFS+<text:s text:c="6"/>fb<text:s text:c="2"/>VMware VMFS<text:s text:c="4"/></text:span><text:line-break/><text:span text:style-name="PluginODTAutoStyle_span_359">17<text:s text:c="2"/>Cachée HPFS/NT<text:s text:c="2"/>65<text:s text:c="2"/>Novell Netware<text:s text:c="2"/>b7<text:s text:c="2"/>BSDI fs<text:s text:c="9"/>fc<text:s text:c="2"/>VMware VMKCORE </text:span><text:line-break/><text:span text:style-name="PluginODTAutoStyle_span_360">18<text:s text:c="2"/>AST SmartSleep<text:s text:c="2"/>70<text:s text:c="2"/>DiskSecure Mult b8<text:s text:c="2"/>BSDI swap<text:s text:c="7"/>fd<text:s text:c="2"/>Linux raid auto</text:span><text:line-break/><text:span text:style-name="PluginODTAutoStyle_span_361">1b<text:s text:c="2"/>Cachée W95 FAT<text:s text:c="2"/>75<text:s text:c="2"/>PC/IX<text:s text:c="11"/>bb<text:s text:c="2"/>Boot Wizard hid fe<text:s text:c="2"/>LANstep<text:s text:c="8"/></text:span><text:line-break/><text:span text:style-name="PluginODTAutoStyle_span_362">1c<text:s text:c="2"/>Cachée W95 FAT<text:s text:c="2"/>80<text:s text:c="2"/>Minix ancienne<text:s text:c="2"/>be<text:s text:c="2"/>Amorce Solaris<text:s text:c="2"/>ff<text:s text:c="2"/>BBT<text:s text:c="12"/></text:span><text:line-break/><text:span text:style-name="PluginODTAutoStyle_span_363">1e<text:s text:c="2"/>Cachée W95 FAT</text:span><text:line-break/><text:span text:style-name="PluginODTAutoStyle_span_364">Code Hexa (taper L pour lister les codes): </text:span><text:span text:style-name="PluginODTAutoStyle_span_365">fd</text:span><text:line-break/><text:span text:style-name="PluginODTAutoStyle_span_366">Type système de partition modifié de 2 à fd (Linux raid autodetect)</text:span><text:line-break/><text:span text:style-name="PluginODTAutoStyle_span_367"/><text:line-break/><text:span text:style-name="PluginODTAutoStyle_span_368">Commande (m pour l'aide): </text:span><text:span text:style-name="PluginODTAutoStyle_span_369">t</text:span><text:line-break/><text:span text:style-name="PluginODTAutoStyle_span_370">Numéro de partition (1-4): </text:span><text:span text:style-name="PluginODTAutoStyle_span_371">1</text:span><text:line-break/><text:span text:style-name="PluginODTAutoStyle_span_372">Code Hexa (taper L pour lister les codes): </text:span><text:span text:style-name="PluginODTAutoStyle_span_373">fd</text:span><text:line-break/><text:span text:style-name="PluginODTAutoStyle_span_374">Type système de partition modifié de 1 à fd (Linux raid autodetect)</text:span><text:line-break/><text:span text:style-name="PluginODTAutoStyle_span_375"/><text:line-break/><text:span text:style-name="PluginODTAutoStyle_span_376">Commande (m pour l'aide): </text:span><text:span text:style-name="PluginODTAutoStyle_span_377">w</text:span><text:line-break/><text:span text:style-name="PluginODTAutoStyle_span_378">La table de partitions a été altérée!</text:span><text:line-break/><text:span text:style-name="PluginODTAutoStyle_span_379"/><text:line-break/><text:span text:style-name="PluginODTAutoStyle_span_380">Appel de ioctl() pour relire la table de partitions.</text:span><text:line-break/><text:span text:style-name="PluginODTAutoStyle_span_381">Synchronisation des disques.</text:span><text:line-break/></text:p>
      <text:h text:style-name="Heading_20_4" text:outline-level="4"><text:bookmark-start text:name="__RefHeading___integrer_le_premier_disque_dur_a_la_grappe_19"/><text:bookmark-start text:name="integrer_le_premier_disque_dur_a_la_grappe"/>Intégrer le premier disque dur à la grappe<text:bookmark-end text:name="__RefHeading___integrer_le_premier_disque_dur_a_la_grappe_19"/><text:bookmark-end text:name="integrer_le_premier_disque_dur_a_la_grappe"/></text:h>
      <text:p text:style-name="Command Line Interface"><text:span text:style-name="PluginODTAutoStyle_span_382">$ </text:span><text:span text:style-name="PluginODTAutoStyle_span_383">sudo mdadm --add /dev/md1 /dev/sdb2</text:span><text:line-break/><text:span text:style-name="PluginODTAutoStyle_span_384">mdadm: added /dev/sdb2</text:span><text:line-break/><text:span text:style-name="PluginODTAutoStyle_span_385">$ </text:span><text:span text:style-name="PluginODTAutoStyle_span_386">sudo mdadm --add /dev/md0 /dev/sdb1</text:span><text:line-break/><text:span text:style-name="PluginODTAutoStyle_span_387">mdadm: added /dev/sdb1</text:span></text:p>
      <text:p text:style-name="Text_20_body">On suit par :</text:p>
      <text:p text:style-name="Command Line Interface"><text:span text:style-name="PluginODTAutoStyle_span_388">$ </text:span><text:span text:style-name="PluginODTAutoStyle_span_389">cat /proc/mdstat </text:span><text:line-break/><text:span text:style-name="PluginODTAutoStyle_span_390">Personalities : [linear] [multipath] [raid0] [raid1] [raid6] [raid5] [raid4] [raid10] </text:span><text:line-break/><text:span text:style-name="PluginODTAutoStyle_span_391">md0 : active raid1 sdb1[2] sdc1[1]</text:span><text:line-break/><text:span text:style-name="PluginODTAutoStyle_span_392"><text:s text:c="4"/>460101504 blocks [2/1] [_U]</text:span><text:line-break/><text:span text:style-name="PluginODTAutoStyle_span_393"><text:s text:c="4"/>resync=DELAYED</text:span><text:line-break/><text:span text:style-name="PluginODTAutoStyle_span_394"/><text:line-break/><text:span text:style-name="PluginODTAutoStyle_span_395">md1 : active raid1 sdb2[2] sdc2[1]</text:span><text:line-break/><text:span text:style-name="PluginODTAutoStyle_span_396"><text:s text:c="4"/>516658304 blocks [2/1] [_U]</text:span><text:line-break/><text:span text:style-name="PluginODTAutoStyle_span_397"><text:s text:c="4"/>[&gt;....................]<text:s text:c="2"/>recovery =<text:s text:c="2"/>3.1% (16470400/516658304) finish=68.7min speed=121184K/sec</text:span><text:line-break/><text:span text:style-name="PluginODTAutoStyle_span_398"/><text:line-break/><text:span text:style-name="PluginODTAutoStyle_span_399"/><text:line-break/><text:span text:style-name="PluginODTAutoStyle_span_400">unused devices: &lt;none&gt;</text:span></text:p>
      <text:p text:style-name="Text_20_body">ou par la commande :
</text:p>
      <text:p text:style-name="Command Line Interface"><text:span text:style-name="PluginODTAutoStyle_span_401">$ </text:span><text:span text:style-name="PluginODTAutoStyle_span_402">watch cat /proc/mdstat</text:span><text:line-break/><text:span text:style-name="PluginODTAutoStyle_span_403"/><text:line-break/><text:span text:style-name="PluginODTAutoStyle_span_404">Every 2,0s: cat /proc/mdstat<text:s text:c="28"/>Sat Oct 16 12:42:22 2010</text:span><text:line-break/><text:span text:style-name="PluginODTAutoStyle_span_405">$ </text:span><text:span text:style-name="PluginODTAutoStyle_span_406">cat /proc/mdstat </text:span><text:line-break/><text:span text:style-name="PluginODTAutoStyle_span_407">Personalities : [linear] [multipath] [raid0] [raid1] [raid6] [raid5] [raid4] [raid10] </text:span><text:line-break/><text:span text:style-name="PluginODTAutoStyle_span_408">md0 : active raid1 sdb1[2] sdc1[1]</text:span><text:line-break/><text:span text:style-name="PluginODTAutoStyle_span_409"><text:s text:c="6"/>460101504 blocks [2/1] [_U]</text:span><text:line-break/><text:span text:style-name="PluginODTAutoStyle_span_410"><text:s text:c="6"/><text:tab/>resync=DELAYED</text:span><text:line-break/><text:span text:style-name="PluginODTAutoStyle_span_411"><text:s text:c="6"/></text:span><text:line-break/><text:span text:style-name="PluginODTAutoStyle_span_412">md1 : active raid1 sdb2[2] sdc2[1]</text:span><text:line-break/><text:span text:style-name="PluginODTAutoStyle_span_413"><text:s text:c="6"/>516658304 blocks [2/1] [_U]</text:span><text:line-break/><text:span text:style-name="PluginODTAutoStyle_span_414"><text:s text:c="6"/>[&gt;....................]<text:s text:c="2"/>recovery =<text:s text:c="2"/>3.1% (16470400/516658304) finish=68.7min speed=121184K/sec</text:span><text:line-break/><text:span text:style-name="PluginODTAutoStyle_span_415"><text:s text:c="6"/></text:span><text:line-break/><text:span text:style-name="PluginODTAutoStyle_span_416">unused devices: &lt;none&gt;</text:span></text:p>
      <text:p text:style-name="Command Line Interface"><text:span text:style-name="PluginODTAutoStyle_span_417">Personalities : [linear] [multipath] [raid0] [raid1] [raid6] [raid5] [raid4] [ra</text:span><text:line-break/><text:span text:style-name="PluginODTAutoStyle_span_418">id10]</text:span><text:line-break/><text:span text:style-name="PluginODTAutoStyle_span_419">md0 : active raid1 sdb1[2] sdc1[1]</text:span><text:line-break/><text:span text:style-name="PluginODTAutoStyle_span_420"><text:s text:c="6"/>460101504 blocks [2/1] [_U]</text:span><text:line-break/><text:span text:style-name="PluginODTAutoStyle_span_421"><text:s text:c="8"/>resync=DELAYED</text:span><text:line-break/><text:span text:style-name="PluginODTAutoStyle_span_422"/><text:line-break/><text:span text:style-name="PluginODTAutoStyle_span_423">md1 : active raid1 sdb2[2] sdc2[1]</text:span><text:line-break/><text:span text:style-name="PluginODTAutoStyle_span_424"><text:s text:c="6"/>516658304 blocks [2/1] [_U]</text:span><text:line-break/><text:span text:style-name="PluginODTAutoStyle_span_425"><text:s text:c="6"/>[=&gt;...................]<text:s text:c="2"/>recovery =<text:s text:c="2"/>5.1% (26754368/516658304) finish=67.1</text:span><text:line-break/><text:span text:style-name="PluginODTAutoStyle_span_426">min speed=121638K/sec</text:span><text:line-break/><text:span text:style-name="PluginODTAutoStyle_span_427"/><text:line-break/><text:span text:style-name="PluginODTAutoStyle_span_428">unused devices: &lt;none&gt;</text:span></text:p>
      <text:p text:style-name="Command Line Interface"><text:span text:style-name="PluginODTAutoStyle_span_429">Every 2,0s: cat /proc/mdstat<text:s text:c="28"/>Sat Oct 16 15:22:34 2010</text:span><text:line-break/><text:span text:style-name="PluginODTAutoStyle_span_430"/><text:line-break/><text:span text:style-name="PluginODTAutoStyle_span_431">Personalities : [linear] [multipath] [raid0] [raid1] [raid6] [raid5] [raid4] [ra</text:span><text:line-break/><text:span text:style-name="PluginODTAutoStyle_span_432">id10]</text:span><text:line-break/><text:span text:style-name="PluginODTAutoStyle_span_433">md0 : active raid1 sdb1[0] sdc1[1]</text:span><text:line-break/><text:span text:style-name="PluginODTAutoStyle_span_434"><text:s text:c="6"/>460101504 blocks [2/2] [UU]</text:span><text:line-break/><text:span text:style-name="PluginODTAutoStyle_span_435"/><text:line-break/><text:span text:style-name="PluginODTAutoStyle_span_436">md1 : active raid1 sdb2[0] sdc2[1]</text:span><text:line-break/><text:span text:style-name="PluginODTAutoStyle_span_437"><text:s text:c="6"/>516658304 blocks [2/2] [UU]</text:span><text:line-break/><text:span text:style-name="PluginODTAutoStyle_span_438"/><text:line-break/><text:span text:style-name="PluginODTAutoStyle_span_439">unused devices: &lt;none&gt;</text:span><text:line-break/><text:span text:style-name="PluginODTAutoStyle_span_440"/><text:line-break/><text:span text:style-name="PluginODTAutoStyle_span_441">Ctrl-C -----------------------------</text:span></text:p>
      <text:h text:style-name="Heading_20_4" text:outline-level="4"><text:bookmark-start text:name="__RefHeading___mettre_a_jour_le_fichier_mdadm.conf_20"/><text:bookmark-start text:name="mettre_a_jour_le_fichier_mdadm.conf1"/>Mettre à jour le fichier mdadm.conf<text:bookmark-end text:name="__RefHeading___mettre_a_jour_le_fichier_mdadm.conf_20"/><text:bookmark-end text:name="mettre_a_jour_le_fichier_mdadm.conf1"/></text:h>
      <text:h text:style-name="Heading_20_3" text:outline-level="3"><text:bookmark-start text:name="__RefHeading___testsimuler_la_panne_d_un_disque_dur_21"/><text:bookmark-start text:name="testsimuler_la_panne_d_un_disque_dur"/>Test : simuler la panne d'un disque dur<text:bookmark-end text:name="__RefHeading___testsimuler_la_panne_d_un_disque_dur_21"/><text:bookmark-end text:name="testsimuler_la_panne_d_un_disque_dur"/></text:h>
      <text:h text:style-name="Heading_20_3" text:outline-level="3"><text:bookmark-start text:name="__RefHeading___reparation_avec_l_utilitaire_de_disque_22"/><text:bookmark-start text:name="reparation_avec_l_utilitaire_de_disque"/>Réparation avec l'utilitaire de disque<text:bookmark-end text:name="__RefHeading___reparation_avec_l_utilitaire_de_disque_22"/><text:bookmark-end text:name="reparation_avec_l_utilitaire_de_disque"/></text:h>
      <text:p text:style-name="Text_20_body"><draw:frame draw:style-name="mediacenter" draw:name="0" text:anchor-type="paragraph" draw:z-index="0" svg:width="10.583333333333cm" svg:height="7.2714798850575cm"><draw:image xlink:href="Pictures/68d100158278233e7deee492985467a9.png" xlink:type="simple" xlink:show="embed" xlink:actuate="onLoad"/></draw:frame></text:p>
      <text:h text:style-name="Heading_20_3" text:outline-level="3"><text:bookmark-start text:name="__RefHeading___redemarrage_23"/><text:bookmark-start text:name="redemarrage"/>Redémarrage<text:bookmark-end text:name="__RefHeading___redemarrage_23"/><text:bookmark-end text:name="redemarrage"/></text:h>
      <text:p text:style-name="Command Line Interface"><text:span text:style-name="PluginODTAutoStyle_span_442">$ </text:span><text:span text:style-name="PluginODTAutoStyle_span_443">sudo cp /etc/mdadm/mdadm.conf-dist /etc/mdadm/mdadm.conf</text:span></text:p>
      <text:h text:style-name="Heading_20_2" text:outline-level="2"><text:bookmark-start text:name="__RefHeading___conclusion_24"/><text:bookmark-start text:name="conclusion"/>Conclusion<text:bookmark-end text:name="__RefHeading___conclusion_24"/><text:bookmark-end text:name="conclusion"/></text:h>
      <text:h text:style-name="Heading_20_2" text:outline-level="2"><text:bookmark-start text:name="__RefHeading___problemes_connus_25"/><text:bookmark-start text:name="problemes_connus"/>Problèmes connus<text:bookmark-end text:name="__RefHeading___problemes_connus_25"/><text:bookmark-end text:name="problemes_connus"/></text:h>
      <text:h text:style-name="Heading_20_2" text:outline-level="2"><text:bookmark-start text:name="__RefHeading___voir_aussi_26"/><text:bookmark-start text:name="voir_aussi"/>Voir aussi<text:bookmark-end text:name="__RefHeading___voir_aussi_26"/><text:bookmark-end text:name="voir_aussi"/></text:h>
      <text:p text:style-name="Text_20_body"><text:span text:style-name="Strong_20_Emphasis">(fr)</text:span> <text:a xlink:type="simple" xlink:href="http://doc.ubuntu-fr.org/tutoriel/raid1_logiciel_sur_installation_existante#dupliquer_les_donnees" text:style-name="Internet_20_link" text:visited-style-name="Visited_20_Internet_20_Link">http://doc.ubuntu-fr.org/tutoriel/raid1_logiciel_sur_installation_existante#dupliquer_les_donnees</text:a><text:span text:style-name="Strong_20_Emphasis">(en)</text:span> <text:a xlink:type="simple" xlink:href="http://www.howtoforge.com/software-raid1-grub-boot-debian-etch-p3" text:style-name="Internet_20_link" text:visited-style-name="Visited_20_Internet_20_Link">http://www.howtoforge.com/software-raid1-grub-boot-debian-etch-p3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2a8b6c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2a8b6c" fo:font-family="monospace" fo:font-style="normal" fo:font-size="9.6pt" fo:border="0pt none"/>
    </style:style>
    <style:style style:name="PluginODTAutoStyle_span_39" style:family="text">
      <style:text-properties fo:color="#df1717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171793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2a8b6c" fo:font-family="monospace" fo:font-style="normal" fo:font-size="9.6pt" fo:border="0pt none"/>
    </style:style>
    <style:style style:name="PluginODTAutoStyle_span_68" style:family="text">
      <style:text-properties fo:color="#df1717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2a8b6c" fo:font-family="monospace" fo:font-style="normal" fo:font-size="9.6pt" fo:border="0pt none"/>
    </style:style>
    <style:style style:name="PluginODTAutoStyle_span_75" style:family="text">
      <style:text-properties fo:color="#df1717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171793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171793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2a8b6c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2a8b6c" fo:font-family="monospace" fo:font-style="normal" fo:font-size="9.6pt" fo:border="0pt none"/>
    </style:style>
    <style:style style:name="PluginODTAutoStyle_span_99" style:family="text">
      <style:text-properties fo:color="#df1717" fo:font-family="monospace" fo:font-style="normal" fo:font-size="9.6pt" fo:border="0pt none"/>
    </style:style>
    <style:style style:name="PluginODTAutoStyle_span_100" style:family="text">
      <style:text-properties fo:color="#2a8b6c" fo:font-family="monospace" fo:font-style="normal" fo:font-size="9.6pt" fo:border="0pt none"/>
    </style:style>
    <style:style style:name="PluginODTAutoStyle_span_101" style:family="text">
      <style:text-properties fo:color="#df1717" fo:font-family="monospace" fo:font-style="normal" fo:font-size="9.6pt" fo:border="0pt none"/>
    </style:style>
    <style:style style:name="PluginODTAutoStyle_span_102" style:family="text">
      <style:text-properties fo:color="#171793" fo:font-family="monospace" fo:font-style="normal" fo:font-size="9.6pt" fo:border="0pt none"/>
    </style:style>
    <style:style style:name="PluginODTAutoStyle_span_103" style:family="text">
      <style:text-properties fo:color="#171793" fo:font-family="monospace" fo:font-style="normal" fo:font-size="9.6pt" fo:border="0pt none"/>
    </style:style>
    <style:style style:name="PluginODTAutoStyle_span_104" style:family="text">
      <style:text-properties fo:color="#171793" fo:font-family="monospace" fo:font-style="normal" fo:font-size="9.6pt" fo:border="0pt none"/>
    </style:style>
    <style:style style:name="PluginODTAutoStyle_span_105" style:family="text">
      <style:text-properties fo:color="#171793" fo:font-family="monospace" fo:font-style="normal" fo:font-size="9.6pt" fo:border="0pt none"/>
    </style:style>
    <style:style style:name="PluginODTAutoStyle_span_106" style:family="text">
      <style:text-properties fo:color="#171793" fo:font-family="monospace" fo:font-style="normal" fo:font-size="9.6pt" fo:border="0pt none"/>
    </style:style>
    <style:style style:name="PluginODTAutoStyle_span_107" style:family="text">
      <style:text-properties fo:color="#171793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171793" fo:font-family="monospace" fo:font-style="normal" fo:font-size="9.6pt" fo:border="0pt none"/>
    </style:style>
    <style:style style:name="PluginODTAutoStyle_span_111" style:family="text">
      <style:text-properties fo:color="#171793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171793" fo:font-family="monospace" fo:font-style="normal" fo:font-size="9.6pt" fo:border="0pt none"/>
    </style:style>
    <style:style style:name="PluginODTAutoStyle_span_114" style:family="text">
      <style:text-properties fo:color="#171793" fo:font-family="monospace" fo:font-style="normal" fo:font-size="9.6pt" fo:border="0pt none"/>
    </style:style>
    <style:style style:name="PluginODTAutoStyle_span_115" style:family="text">
      <style:text-properties fo:color="#171793" fo:font-family="monospace" fo:font-style="normal" fo:font-size="9.6pt" fo:border="0pt none"/>
    </style:style>
    <style:style style:name="PluginODTAutoStyle_span_116" style:family="text">
      <style:text-properties fo:color="#171793" fo:font-family="monospace" fo:font-style="normal" fo:font-size="9.6pt" fo:border="0pt none"/>
    </style:style>
    <style:style style:name="PluginODTAutoStyle_span_117" style:family="text">
      <style:text-properties fo:color="#171793" fo:font-family="monospace" fo:font-style="normal" fo:font-size="9.6pt" fo:border="0pt none"/>
    </style:style>
    <style:style style:name="PluginODTAutoStyle_span_118" style:family="text">
      <style:text-properties fo:color="#171793" fo:font-family="monospace" fo:font-style="normal" fo:font-size="9.6pt" fo:border="0pt none"/>
    </style:style>
    <style:style style:name="PluginODTAutoStyle_span_119" style:family="text">
      <style:text-properties fo:color="#171793" fo:font-family="monospace" fo:font-style="normal" fo:font-size="9.6pt" fo:border="0pt none"/>
    </style:style>
    <style:style style:name="PluginODTAutoStyle_span_120" style:family="text">
      <style:text-properties fo:color="#171793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  <style:style style:name="PluginODTAutoStyle_span_122" style:family="text">
      <style:text-properties fo:color="#171793" fo:font-family="monospace" fo:font-style="normal" fo:font-size="9.6pt" fo:border="0pt none"/>
    </style:style>
    <style:style style:name="PluginODTAutoStyle_span_123" style:family="text">
      <style:text-properties fo:color="#171793" fo:font-family="monospace" fo:font-style="normal" fo:font-size="9.6pt" fo:border="0pt none"/>
    </style:style>
    <style:style style:name="PluginODTAutoStyle_span_124" style:family="text">
      <style:text-properties fo:color="#171793" fo:font-family="monospace" fo:font-style="normal" fo:font-size="9.6pt" fo:border="0pt none"/>
    </style:style>
    <style:style style:name="PluginODTAutoStyle_span_125" style:family="text">
      <style:text-properties fo:color="#171793" fo:font-family="monospace" fo:font-style="normal" fo:font-size="9.6pt" fo:border="0pt none"/>
    </style:style>
    <style:style style:name="PluginODTAutoStyle_span_126" style:family="text">
      <style:text-properties fo:color="#171793" fo:font-family="monospace" fo:font-style="normal" fo:font-size="9.6pt" fo:border="0pt none"/>
    </style:style>
    <style:style style:name="PluginODTAutoStyle_span_127" style:family="text">
      <style:text-properties fo:color="#171793" fo:font-family="monospace" fo:font-style="normal" fo:font-size="9.6pt" fo:border="0pt none"/>
    </style:style>
    <style:style style:name="PluginODTAutoStyle_span_128" style:family="text">
      <style:text-properties fo:color="#2a8b6c" fo:font-family="monospace" fo:font-style="normal" fo:font-size="9.6pt" fo:border="0pt none"/>
    </style:style>
    <style:style style:name="PluginODTAutoStyle_span_129" style:family="text">
      <style:text-properties fo:color="#df1717" fo:font-family="monospace" fo:font-style="normal" fo:font-size="9.6pt" fo:border="0pt none"/>
    </style:style>
    <style:style style:name="PluginODTAutoStyle_span_130" style:family="text">
      <style:text-properties fo:color="#171793" fo:font-family="monospace" fo:font-style="normal" fo:font-size="9.6pt" fo:border="0pt none"/>
    </style:style>
    <style:style style:name="PluginODTAutoStyle_span_131" style:family="text">
      <style:text-properties fo:color="#171793" fo:font-family="monospace" fo:font-style="normal" fo:font-size="9.6pt" fo:border="0pt none"/>
    </style:style>
    <style:style style:name="PluginODTAutoStyle_span_132" style:family="text">
      <style:text-properties fo:color="#171793" fo:font-family="monospace" fo:font-style="normal" fo:font-size="9.6pt" fo:border="0pt none"/>
    </style:style>
    <style:style style:name="PluginODTAutoStyle_span_133" style:family="text">
      <style:text-properties fo:color="#2a8b6c" fo:font-family="monospace" fo:font-style="normal" fo:font-size="9.6pt" fo:border="0pt none"/>
    </style:style>
    <style:style style:name="PluginODTAutoStyle_span_134" style:family="text">
      <style:text-properties fo:color="#2a8b6c" fo:font-family="monospace" fo:font-style="normal" fo:font-size="9.6pt" fo:border="0pt none"/>
    </style:style>
    <style:style style:name="PluginODTAutoStyle_span_135" style:family="text">
      <style:text-properties fo:color="#df1717" fo:font-family="monospace" fo:font-style="normal" fo:font-size="9.6pt" fo:border="0pt none"/>
    </style:style>
    <style:style style:name="PluginODTAutoStyle_span_136" style:family="text">
      <style:text-properties fo:color="#2a8b6c" fo:font-family="monospace" fo:font-style="normal" fo:font-size="9.6pt" fo:border="0pt none"/>
    </style:style>
    <style:style style:name="PluginODTAutoStyle_span_137" style:family="text">
      <style:text-properties fo:color="#df1717" fo:font-family="monospace" fo:font-style="normal" fo:font-size="9.6pt" fo:border="0pt none"/>
    </style:style>
    <style:style style:name="PluginODTAutoStyle_span_138" style:family="text">
      <style:text-properties fo:color="#2a8b6c" fo:font-family="monospace" fo:font-style="normal" fo:font-size="9.6pt" fo:border="0pt none"/>
    </style:style>
    <style:style style:name="PluginODTAutoStyle_span_139" style:family="text">
      <style:text-properties fo:color="#df1717" fo:font-family="monospace" fo:font-style="normal" fo:font-size="9.6pt" fo:border="0pt none"/>
    </style:style>
    <style:style style:name="PluginODTAutoStyle_span_140" style:family="text">
      <style:text-properties fo:color="#171793" fo:font-family="monospace" fo:font-style="normal" fo:font-size="9.6pt" fo:border="0pt none"/>
    </style:style>
    <style:style style:name="PluginODTAutoStyle_span_141" style:family="text">
      <style:text-properties fo:color="#171793" fo:font-family="monospace" fo:font-style="normal" fo:font-size="9.6pt" fo:border="0pt none"/>
    </style:style>
    <style:style style:name="PluginODTAutoStyle_span_142" style:family="text">
      <style:text-properties fo:color="#2a8b6c" fo:font-family="monospace" fo:font-style="normal" fo:font-size="9.6pt" fo:border="0pt none"/>
    </style:style>
    <style:style style:name="PluginODTAutoStyle_span_143" style:family="text">
      <style:text-properties fo:color="#2a8b6c" fo:font-family="monospace" fo:font-style="normal" fo:font-size="9.6pt" fo:border="0pt none"/>
    </style:style>
    <style:style style:name="PluginODTAutoStyle_span_144" style:family="text">
      <style:text-properties fo:color="#df1717" fo:font-family="monospace" fo:font-style="normal" fo:font-size="9.6pt" fo:border="0pt none"/>
    </style:style>
    <style:style style:name="PluginODTAutoStyle_span_145" style:family="text">
      <style:text-properties fo:color="#171793" fo:font-family="monospace" fo:font-style="normal" fo:font-size="9.6pt" fo:border="0pt none"/>
    </style:style>
    <style:style style:name="PluginODTAutoStyle_span_146" style:family="text">
      <style:text-properties fo:color="#171793" fo:font-family="monospace" fo:font-style="normal" fo:font-size="9.6pt" fo:border="0pt none"/>
    </style:style>
    <style:style style:name="PluginODTAutoStyle_span_147" style:family="text">
      <style:text-properties fo:color="#171793" fo:font-family="monospace" fo:font-style="normal" fo:font-size="9.6pt" fo:border="0pt none"/>
    </style:style>
    <style:style style:name="PluginODTAutoStyle_span_148" style:family="text">
      <style:text-properties fo:color="#171793" fo:font-family="monospace" fo:font-style="normal" fo:font-size="9.6pt" fo:border="0pt none"/>
    </style:style>
    <style:style style:name="PluginODTAutoStyle_span_149" style:family="text">
      <style:text-properties fo:color="#171793" fo:font-family="monospace" fo:font-style="normal" fo:font-size="9.6pt" fo:border="0pt none"/>
    </style:style>
    <style:style style:name="PluginODTAutoStyle_span_150" style:family="text">
      <style:text-properties fo:color="#171793" fo:font-family="monospace" fo:font-style="normal" fo:font-size="9.6pt" fo:border="0pt none"/>
    </style:style>
    <style:style style:name="PluginODTAutoStyle_span_151" style:family="text">
      <style:text-properties fo:color="#2a8b6c" fo:font-family="monospace" fo:font-style="normal" fo:font-size="9.6pt" fo:border="0pt none"/>
    </style:style>
    <style:style style:name="PluginODTAutoStyle_span_152" style:family="text">
      <style:text-properties fo:color="#df1717" fo:font-family="monospace" fo:font-style="normal" fo:font-size="9.6pt" fo:border="0pt none"/>
    </style:style>
    <style:style style:name="PluginODTAutoStyle_span_153" style:family="text">
      <style:text-properties fo:color="#2a8b6c" fo:font-family="monospace" fo:font-style="normal" fo:font-size="9.6pt" fo:border="0pt none"/>
    </style:style>
    <style:style style:name="PluginODTAutoStyle_span_154" style:family="text">
      <style:text-properties fo:color="#df1717" fo:font-family="monospace" fo:font-style="normal" fo:font-size="9.6pt" fo:border="0pt none"/>
    </style:style>
    <style:style style:name="PluginODTAutoStyle_span_155" style:family="text">
      <style:text-properties fo:color="#171793" fo:font-family="monospace" fo:font-style="normal" fo:font-size="9.6pt" fo:border="0pt none"/>
    </style:style>
    <style:style style:name="PluginODTAutoStyle_span_156" style:family="text">
      <style:text-properties fo:color="#2a8b6c" fo:font-family="monospace" fo:font-style="normal" fo:font-size="9.6pt" fo:border="0pt none"/>
    </style:style>
    <style:style style:name="PluginODTAutoStyle_span_157" style:family="text">
      <style:text-properties fo:color="#df1717" fo:font-family="monospace" fo:font-style="normal" fo:font-size="9.6pt" fo:border="0pt none"/>
    </style:style>
    <style:style style:name="PluginODTAutoStyle_span_158" style:family="text">
      <style:text-properties fo:color="#171793" fo:font-family="monospace" fo:font-style="normal" fo:font-size="9.6pt" fo:border="0pt none"/>
    </style:style>
    <style:style style:name="PluginODTAutoStyle_span_159" style:family="text">
      <style:text-properties fo:color="#2a8b6c" fo:font-family="monospace" fo:font-style="normal" fo:font-size="9.6pt" fo:border="0pt none"/>
    </style:style>
    <style:style style:name="PluginODTAutoStyle_span_160" style:family="text">
      <style:text-properties fo:color="#df1717" fo:font-family="monospace" fo:font-style="normal" fo:font-size="9.6pt" fo:border="0pt none"/>
    </style:style>
    <style:style style:name="PluginODTAutoStyle_span_161" style:family="text">
      <style:text-properties fo:color="#171793" fo:font-family="monospace" fo:font-style="normal" fo:font-size="9.6pt" fo:border="0pt none"/>
    </style:style>
    <style:style style:name="PluginODTAutoStyle_span_162" style:family="text">
      <style:text-properties fo:color="#171793" fo:font-family="monospace" fo:font-style="normal" fo:font-size="9.6pt" fo:border="0pt none"/>
    </style:style>
    <style:style style:name="PluginODTAutoStyle_span_163" style:family="text">
      <style:text-properties fo:color="#2a8b6c" fo:font-family="monospace" fo:font-style="normal" fo:font-size="9.6pt" fo:border="0pt none"/>
    </style:style>
    <style:style style:name="PluginODTAutoStyle_span_164" style:family="text">
      <style:text-properties fo:color="#df1717" fo:font-family="monospace" fo:font-style="normal" fo:font-size="9.6pt" fo:border="0pt none"/>
    </style:style>
    <style:style style:name="PluginODTAutoStyle_span_165" style:family="text">
      <style:text-properties fo:color="#171793" fo:font-family="monospace" fo:font-style="normal" fo:font-size="9.6pt" fo:border="0pt none"/>
    </style:style>
    <style:style style:name="PluginODTAutoStyle_span_166" style:family="text">
      <style:text-properties fo:color="#2a8b6c" fo:font-family="monospace" fo:font-style="normal" fo:font-size="9.6pt" fo:border="0pt none"/>
    </style:style>
    <style:style style:name="PluginODTAutoStyle_span_167" style:family="text">
      <style:text-properties fo:color="#df1717" fo:font-family="monospace" fo:font-style="normal" fo:font-size="9.6pt" fo:border="0pt none"/>
    </style:style>
    <style:style style:name="PluginODTAutoStyle_span_168" style:family="text">
      <style:text-properties fo:color="#171793" fo:font-family="monospace" fo:font-style="normal" fo:font-size="9.6pt" fo:border="0pt none"/>
    </style:style>
    <style:style style:name="PluginODTAutoStyle_span_169" style:family="text">
      <style:text-properties fo:color="#171793" fo:font-family="monospace" fo:font-style="normal" fo:font-size="9.6pt" fo:border="0pt none"/>
    </style:style>
    <style:style style:name="PluginODTAutoStyle_span_170" style:family="text">
      <style:text-properties fo:color="#171793" fo:font-family="monospace" fo:font-style="normal" fo:font-size="9.6pt" fo:border="0pt none"/>
    </style:style>
    <style:style style:name="PluginODTAutoStyle_span_171" style:family="text">
      <style:text-properties fo:color="#171793" fo:font-family="monospace" fo:font-style="normal" fo:font-size="9.6pt" fo:border="0pt none"/>
    </style:style>
    <style:style style:name="PluginODTAutoStyle_span_172" style:family="text">
      <style:text-properties fo:color="#171793" fo:font-family="monospace" fo:font-style="normal" fo:font-size="9.6pt" fo:border="0pt none"/>
    </style:style>
    <style:style style:name="PluginODTAutoStyle_span_173" style:family="text">
      <style:text-properties fo:color="#171793" fo:font-family="monospace" fo:font-style="normal" fo:font-size="9.6pt" fo:border="0pt none"/>
    </style:style>
    <style:style style:name="PluginODTAutoStyle_span_174" style:family="text">
      <style:text-properties fo:color="#171793" fo:font-family="monospace" fo:font-style="normal" fo:font-size="9.6pt" fo:border="0pt none"/>
    </style:style>
    <style:style style:name="PluginODTAutoStyle_span_175" style:family="text">
      <style:text-properties fo:color="#2a8b6c" fo:font-family="monospace" fo:font-style="normal" fo:font-size="9.6pt" fo:border="0pt none"/>
    </style:style>
    <style:style style:name="PluginODTAutoStyle_Frame_176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77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178" style:family="table-cell">
      <style:table-cell-properties style:vertical-align="middle" fo:padding="0.3cm" fo:border="none"/>
    </style:style>
    <style:style style:name="PluginODTAutoStyle_Paragraph_179" style:family="paragraph">
      <style:paragraph-properties fo:padding="0.3cm"/>
    </style:style>
    <style:style style:name="PluginODTAutoStyle_span_180" style:family="text">
      <style:text-properties fo:color="#2a8b6c" fo:font-family="monospace" fo:font-style="normal" fo:font-size="9.6pt" fo:border="0pt none"/>
    </style:style>
    <style:style style:name="PluginODTAutoStyle_span_181" style:family="text">
      <style:text-properties fo:color="#df1717" fo:font-family="monospace" fo:font-style="normal" fo:font-size="9.6pt" fo:border="0pt none"/>
    </style:style>
    <style:style style:name="PluginODTAutoStyle_span_182" style:family="text">
      <style:text-properties fo:color="#171793" fo:font-family="monospace" fo:font-style="normal" fo:font-size="9.6pt" fo:border="0pt none"/>
    </style:style>
    <style:style style:name="PluginODTAutoStyle_span_183" style:family="text">
      <style:text-properties fo:color="#171793" fo:font-family="monospace" fo:font-style="normal" fo:font-size="9.6pt" fo:border="0pt none"/>
    </style:style>
    <style:style style:name="PluginODTAutoStyle_span_184" style:family="text">
      <style:text-properties fo:color="#171793" fo:font-family="monospace" fo:font-style="normal" fo:font-size="9.6pt" fo:border="0pt none"/>
    </style:style>
    <style:style style:name="PluginODTAutoStyle_span_185" style:family="text">
      <style:text-properties fo:color="#171793" fo:font-family="monospace" fo:font-style="normal" fo:font-size="9.6pt" fo:border="0pt none"/>
    </style:style>
    <style:style style:name="PluginODTAutoStyle_span_186" style:family="text">
      <style:text-properties fo:color="#171793" fo:font-family="monospace" fo:font-style="normal" fo:font-size="9.6pt" fo:border="0pt none"/>
    </style:style>
    <style:style style:name="PluginODTAutoStyle_span_187" style:family="text">
      <style:text-properties fo:color="#171793" fo:font-family="monospace" fo:font-style="normal" fo:font-size="9.6pt" fo:border="0pt none"/>
    </style:style>
    <style:style style:name="PluginODTAutoStyle_span_188" style:family="text">
      <style:text-properties fo:color="#171793" fo:font-family="monospace" fo:font-style="normal" fo:font-size="9.6pt" fo:border="0pt none"/>
    </style:style>
    <style:style style:name="PluginODTAutoStyle_span_189" style:family="text">
      <style:text-properties fo:color="#171793" fo:font-family="monospace" fo:font-style="normal" fo:font-size="9.6pt" fo:border="0pt none"/>
    </style:style>
    <style:style style:name="PluginODTAutoStyle_span_190" style:family="text">
      <style:text-properties fo:color="#171793" fo:font-family="monospace" fo:font-style="normal" fo:font-size="9.6pt" fo:border="0pt none"/>
    </style:style>
    <style:style style:name="PluginODTAutoStyle_span_191" style:family="text">
      <style:text-properties fo:color="#171793" fo:font-family="monospace" fo:font-style="normal" fo:font-size="9.6pt" fo:border="0pt none"/>
    </style:style>
    <style:style style:name="PluginODTAutoStyle_span_192" style:family="text">
      <style:text-properties fo:color="#171793" fo:font-family="monospace" fo:font-style="normal" fo:font-size="9.6pt" fo:border="0pt none"/>
    </style:style>
    <style:style style:name="PluginODTAutoStyle_span_193" style:family="text">
      <style:text-properties fo:color="#171793" fo:font-family="monospace" fo:font-style="normal" fo:font-size="9.6pt" fo:border="0pt none"/>
    </style:style>
    <style:style style:name="PluginODTAutoStyle_span_194" style:family="text">
      <style:text-properties fo:color="#171793" fo:font-family="monospace" fo:font-style="normal" fo:font-size="9.6pt" fo:border="0pt none"/>
    </style:style>
    <style:style style:name="PluginODTAutoStyle_span_195" style:family="text">
      <style:text-properties fo:color="#171793" fo:font-family="monospace" fo:font-style="normal" fo:font-size="9.6pt" fo:border="0pt none"/>
    </style:style>
    <style:style style:name="PluginODTAutoStyle_span_196" style:family="text">
      <style:text-properties fo:color="#171793" fo:font-family="monospace" fo:font-style="normal" fo:font-size="9.6pt" fo:border="0pt none"/>
    </style:style>
    <style:style style:name="PluginODTAutoStyle_span_197" style:family="text">
      <style:text-properties fo:color="#171793" fo:font-family="monospace" fo:font-style="normal" fo:font-size="9.6pt" fo:border="0pt none"/>
    </style:style>
    <style:style style:name="PluginODTAutoStyle_span_198" style:family="text">
      <style:text-properties fo:color="#171793" fo:font-family="monospace" fo:font-style="normal" fo:font-size="9.6pt" fo:border="0pt none"/>
    </style:style>
    <style:style style:name="PluginODTAutoStyle_span_199" style:family="text">
      <style:text-properties fo:color="#171793" fo:font-family="monospace" fo:font-style="normal" fo:font-size="9.6pt" fo:border="0pt none"/>
    </style:style>
    <style:style style:name="PluginODTAutoStyle_span_200" style:family="text">
      <style:text-properties fo:color="#171793" fo:font-family="monospace" fo:font-style="normal" fo:font-size="9.6pt" fo:border="0pt none"/>
    </style:style>
    <style:style style:name="PluginODTAutoStyle_span_201" style:family="text">
      <style:text-properties fo:color="#171793" fo:font-family="monospace" fo:font-style="normal" fo:font-size="9.6pt" fo:border="0pt none"/>
    </style:style>
    <style:style style:name="PluginODTAutoStyle_span_202" style:family="text">
      <style:text-properties fo:color="#171793" fo:font-family="monospace" fo:font-style="normal" fo:font-size="9.6pt" fo:border="0pt none"/>
    </style:style>
    <style:style style:name="PluginODTAutoStyle_span_203" style:family="text">
      <style:text-properties fo:color="#171793" fo:font-family="monospace" fo:font-style="normal" fo:font-size="9.6pt" fo:border="0pt none"/>
    </style:style>
    <style:style style:name="PluginODTAutoStyle_span_204" style:family="text">
      <style:text-properties fo:color="#171793" fo:font-family="monospace" fo:font-style="normal" fo:font-size="9.6pt" fo:border="0pt none"/>
    </style:style>
    <style:style style:name="PluginODTAutoStyle_span_205" style:family="text">
      <style:text-properties fo:color="#171793" fo:font-family="monospace" fo:font-style="normal" fo:font-size="9.6pt" fo:border="0pt none"/>
    </style:style>
    <style:style style:name="PluginODTAutoStyle_span_206" style:family="text">
      <style:text-properties fo:color="#171793" fo:font-family="monospace" fo:font-style="normal" fo:font-size="9.6pt" fo:border="0pt none"/>
    </style:style>
    <style:style style:name="PluginODTAutoStyle_span_207" style:family="text">
      <style:text-properties fo:color="#171793" fo:font-family="monospace" fo:font-style="normal" fo:font-size="9.6pt" fo:border="0pt none"/>
    </style:style>
    <style:style style:name="PluginODTAutoStyle_span_208" style:family="text">
      <style:text-properties fo:color="#2a8b6c" fo:font-family="monospace" fo:font-style="normal" fo:font-size="9.6pt" fo:border="0pt none"/>
    </style:style>
    <style:style style:name="PluginODTAutoStyle_span_209" style:family="text">
      <style:text-properties fo:color="#df1717" fo:font-family="monospace" fo:font-style="normal" fo:font-size="9.6pt" fo:border="0pt none"/>
    </style:style>
    <style:style style:name="PluginODTAutoStyle_span_210" style:family="text">
      <style:text-properties fo:color="#2a8b6c" fo:font-family="monospace" fo:font-style="normal" fo:font-size="9.6pt" fo:border="0pt none"/>
    </style:style>
    <style:style style:name="PluginODTAutoStyle_span_211" style:family="text">
      <style:text-properties fo:color="#df1717" fo:font-family="monospace" fo:font-style="normal" fo:font-size="9.6pt" fo:border="0pt none"/>
    </style:style>
    <style:style style:name="PluginODTAutoStyle_span_212" style:family="text">
      <style:text-properties fo:color="#2a8b6c" fo:font-family="monospace" fo:font-style="normal" fo:font-size="9.6pt" fo:border="0pt none"/>
    </style:style>
    <style:style style:name="PluginODTAutoStyle_span_213" style:family="text">
      <style:text-properties fo:color="#df1717" fo:font-family="monospace" fo:font-style="normal" fo:font-size="9.6pt" fo:border="0pt none"/>
    </style:style>
    <style:style style:name="PluginODTAutoStyle_span_214" style:family="text">
      <style:text-properties fo:color="#171793" fo:font-family="monospace" fo:font-style="normal" fo:font-size="9.6pt" fo:border="0pt none"/>
    </style:style>
    <style:style style:name="PluginODTAutoStyle_span_215" style:family="text">
      <style:text-properties fo:color="#171793" fo:font-family="monospace" fo:font-style="normal" fo:font-size="9.6pt" fo:border="0pt none"/>
    </style:style>
    <style:style style:name="PluginODTAutoStyle_span_216" style:family="text">
      <style:text-properties fo:color="#2a8b6c" fo:font-family="monospace" fo:font-style="normal" fo:font-size="9.6pt" fo:border="0pt none"/>
    </style:style>
    <style:style style:name="PluginODTAutoStyle_span_217" style:family="text">
      <style:text-properties fo:color="#df1717" fo:font-family="monospace" fo:font-style="normal" fo:font-size="9.6pt" fo:border="0pt none"/>
    </style:style>
    <style:style style:name="PluginODTAutoStyle_span_218" style:family="text">
      <style:text-properties fo:color="#2a8b6c" fo:font-family="monospace" fo:font-style="normal" fo:font-size="9.6pt" fo:border="0pt none"/>
    </style:style>
    <style:style style:name="PluginODTAutoStyle_span_219" style:family="text">
      <style:text-properties fo:color="#df1717" fo:font-family="monospace" fo:font-style="normal" fo:font-size="9.6pt" fo:border="0pt none"/>
    </style:style>
    <style:style style:name="PluginODTAutoStyle_span_220" style:family="text">
      <style:text-properties fo:color="#2a8b6c" fo:font-family="monospace" fo:font-style="normal" fo:font-size="9.6pt" fo:border="0pt none"/>
    </style:style>
    <style:style style:name="PluginODTAutoStyle_span_221" style:family="text">
      <style:text-properties fo:color="#2a8b6c" fo:font-family="monospace" fo:font-style="normal" fo:font-size="9.6pt" fo:border="0pt none"/>
    </style:style>
    <style:style style:name="PluginODTAutoStyle_span_222" style:family="text">
      <style:text-properties fo:color="#df1717" fo:font-family="monospace" fo:font-style="normal" fo:font-size="9.6pt" fo:border="0pt none"/>
    </style:style>
    <style:style style:name="PluginODTAutoStyle_span_223" style:family="text">
      <style:text-properties fo:color="#2a8b6c" fo:font-family="monospace" fo:font-style="normal" fo:font-size="9.6pt" fo:border="0pt none"/>
    </style:style>
    <style:style style:name="PluginODTAutoStyle_span_224" style:family="text">
      <style:text-properties fo:color="#171793" fo:font-family="monospace" fo:font-style="normal" fo:font-size="9.6pt" fo:border="0pt none"/>
    </style:style>
    <style:style style:name="PluginODTAutoStyle_span_225" style:family="text">
      <style:text-properties fo:color="#2a8b6c" fo:font-family="monospace" fo:font-style="normal" fo:font-size="9.6pt" fo:border="0pt none"/>
    </style:style>
    <style:style style:name="PluginODTAutoStyle_span_226" style:family="text">
      <style:text-properties fo:color="#df1717" fo:font-family="monospace" fo:font-style="normal" fo:font-size="9.6pt" fo:border="0pt none"/>
    </style:style>
    <style:style style:name="PluginODTAutoStyle_span_227" style:family="text">
      <style:text-properties fo:color="#2a8b6c" fo:font-family="monospace" fo:font-style="normal" fo:font-size="9.6pt" fo:border="0pt none"/>
    </style:style>
    <style:style style:name="PluginODTAutoStyle_span_228" style:family="text">
      <style:text-properties fo:color="#df1717" fo:font-family="monospace" fo:font-style="normal" fo:font-size="9.6pt" fo:border="0pt none"/>
    </style:style>
    <style:style style:name="PluginODTAutoStyle_span_229" style:family="text">
      <style:text-properties fo:color="#171793" fo:font-family="monospace" fo:font-style="normal" fo:font-size="9.6pt" fo:border="0pt none"/>
    </style:style>
    <style:style style:name="PluginODTAutoStyle_span_230" style:family="text">
      <style:text-properties fo:color="#171793" fo:font-family="monospace" fo:font-style="normal" fo:font-size="9.6pt" fo:border="0pt none"/>
    </style:style>
    <style:style style:name="PluginODTAutoStyle_span_231" style:family="text">
      <style:text-properties fo:color="#2a8b6c" fo:font-family="monospace" fo:font-style="normal" fo:font-size="9.6pt" fo:border="0pt none"/>
    </style:style>
    <style:style style:name="PluginODTAutoStyle_span_232" style:family="text">
      <style:text-properties fo:color="#df1717" fo:font-family="monospace" fo:font-style="normal" fo:font-size="9.6pt" fo:border="0pt none"/>
    </style:style>
    <style:style style:name="PluginODTAutoStyle_span_233" style:family="text">
      <style:text-properties fo:color="#171793" fo:font-family="monospace" fo:font-style="normal" fo:font-size="9.6pt" fo:border="0pt none"/>
    </style:style>
    <style:style style:name="PluginODTAutoStyle_span_234" style:family="text">
      <style:text-properties fo:color="#171793" fo:font-family="monospace" fo:font-style="normal" fo:font-size="9.6pt" fo:border="0pt none"/>
    </style:style>
    <style:style style:name="PluginODTAutoStyle_span_235" style:family="text">
      <style:text-properties fo:color="#2a8b6c" fo:font-family="monospace" fo:font-style="normal" fo:font-size="9.6pt" fo:border="0pt none"/>
    </style:style>
    <style:style style:name="PluginODTAutoStyle_span_236" style:family="text">
      <style:text-properties fo:color="#df1717" fo:font-family="monospace" fo:font-style="normal" fo:font-size="9.6pt" fo:border="0pt none"/>
    </style:style>
    <style:style style:name="PluginODTAutoStyle_span_237" style:family="text">
      <style:text-properties fo:color="#2a8b6c" fo:font-family="monospace" fo:font-style="normal" fo:font-size="9.6pt" fo:border="0pt none"/>
    </style:style>
    <style:style style:name="PluginODTAutoStyle_span_238" style:family="text">
      <style:text-properties fo:color="#171793" fo:font-family="monospace" fo:font-style="normal" fo:font-size="9.6pt" fo:border="0pt none"/>
    </style:style>
    <style:style style:name="PluginODTAutoStyle_span_239" style:family="text">
      <style:text-properties fo:color="#2a8b6c" fo:font-family="monospace" fo:font-style="normal" fo:font-size="9.6pt" fo:border="0pt none"/>
    </style:style>
    <style:style style:name="PluginODTAutoStyle_span_240" style:family="text">
      <style:text-properties fo:color="#df1717" fo:font-family="monospace" fo:font-style="normal" fo:font-size="9.6pt" fo:border="0pt none"/>
    </style:style>
    <style:style style:name="PluginODTAutoStyle_span_241" style:family="text">
      <style:text-properties fo:color="#171793" fo:font-family="monospace" fo:font-style="normal" fo:font-size="9.6pt" fo:border="0pt none"/>
    </style:style>
    <style:style style:name="PluginODTAutoStyle_span_242" style:family="text">
      <style:text-properties fo:color="#171793" fo:font-family="monospace" fo:font-style="normal" fo:font-size="9.6pt" fo:border="0pt none"/>
    </style:style>
    <style:style style:name="PluginODTAutoStyle_span_243" style:family="text">
      <style:text-properties fo:color="#2a8b6c" fo:font-family="monospace" fo:font-style="normal" fo:font-size="9.6pt" fo:border="0pt none"/>
    </style:style>
    <style:style style:name="PluginODTAutoStyle_span_244" style:family="text">
      <style:text-properties fo:color="#df1717" fo:font-family="monospace" fo:font-style="normal" fo:font-size="9.6pt" fo:border="0pt none"/>
    </style:style>
    <style:style style:name="PluginODTAutoStyle_span_245" style:family="text">
      <style:text-properties fo:color="#171793" fo:font-family="monospace" fo:font-style="normal" fo:font-size="9.6pt" fo:border="0pt none"/>
    </style:style>
    <style:style style:name="PluginODTAutoStyle_span_246" style:family="text">
      <style:text-properties fo:color="#2a8b6c" fo:font-family="monospace" fo:font-style="normal" fo:font-size="9.6pt" fo:border="0pt none"/>
    </style:style>
    <style:style style:name="PluginODTAutoStyle_span_247" style:family="text">
      <style:text-properties fo:color="#df1717" fo:font-family="monospace" fo:font-style="normal" fo:font-size="9.6pt" fo:border="0pt none"/>
    </style:style>
    <style:style style:name="PluginODTAutoStyle_span_248" style:family="text">
      <style:text-properties fo:color="#2a8b6c" fo:font-family="monospace" fo:font-style="normal" fo:font-size="9.6pt" fo:border="0pt none"/>
    </style:style>
    <style:style style:name="PluginODTAutoStyle_span_249" style:family="text">
      <style:text-properties fo:color="#171793" fo:font-family="monospace" fo:font-style="normal" fo:font-size="9.6pt" fo:border="0pt none"/>
    </style:style>
    <style:style style:name="PluginODTAutoStyle_span_250" style:family="text">
      <style:text-properties fo:color="#171793" fo:font-family="monospace" fo:font-style="normal" fo:font-size="9.6pt" fo:border="0pt none"/>
    </style:style>
    <style:style style:name="PluginODTAutoStyle_span_251" style:family="text">
      <style:text-properties fo:color="#2a8b6c" fo:font-family="monospace" fo:font-style="normal" fo:font-size="9.6pt" fo:border="0pt none"/>
    </style:style>
    <style:style style:name="PluginODTAutoStyle_span_252" style:family="text">
      <style:text-properties fo:color="#df1717" fo:font-family="monospace" fo:font-style="normal" fo:font-size="9.6pt" fo:border="0pt none"/>
    </style:style>
    <style:style style:name="PluginODTAutoStyle_span_253" style:family="text">
      <style:text-properties fo:color="#2a8b6c" fo:font-family="monospace" fo:font-style="normal" fo:font-size="9.6pt" fo:border="0pt none"/>
    </style:style>
    <style:style style:name="PluginODTAutoStyle_span_254" style:family="text">
      <style:text-properties fo:color="#df1717" fo:font-family="monospace" fo:font-style="normal" fo:font-size="9.6pt" fo:border="0pt none"/>
    </style:style>
    <style:style style:name="PluginODTAutoStyle_span_255" style:family="text">
      <style:text-properties fo:color="#2a8b6c" fo:font-family="monospace" fo:font-style="normal" fo:font-size="9.6pt" fo:border="0pt none"/>
    </style:style>
    <style:style style:name="PluginODTAutoStyle_span_256" style:family="text">
      <style:text-properties fo:color="#df1717" fo:font-family="monospace" fo:font-style="normal" fo:font-size="9.6pt" fo:border="0pt none"/>
    </style:style>
    <style:style style:name="PluginODTAutoStyle_span_257" style:family="text">
      <style:text-properties fo:color="#2a8b6c" fo:font-family="monospace" fo:font-style="normal" fo:font-size="9.6pt" fo:border="0pt none"/>
    </style:style>
    <style:style style:name="PluginODTAutoStyle_span_258" style:family="text">
      <style:text-properties fo:color="#df1717" fo:font-family="monospace" fo:font-style="normal" fo:font-size="9.6pt" fo:border="0pt none"/>
    </style:style>
    <style:style style:name="PluginODTAutoStyle_span_259" style:family="text">
      <style:text-properties fo:color="#2a8b6c" fo:font-family="monospace" fo:font-style="normal" fo:font-size="9.6pt" fo:border="0pt none"/>
    </style:style>
    <style:style style:name="PluginODTAutoStyle_span_260" style:family="text">
      <style:text-properties fo:color="#df1717" fo:font-family="monospace" fo:font-style="normal" fo:font-size="9.6pt" fo:border="0pt none"/>
    </style:style>
    <style:style style:name="PluginODTAutoStyle_span_261" style:family="text">
      <style:text-properties fo:color="#171793" fo:font-family="monospace" fo:font-style="normal" fo:font-size="9.6pt" fo:border="0pt none"/>
    </style:style>
    <style:style style:name="PluginODTAutoStyle_span_262" style:family="text">
      <style:text-properties fo:color="#171793" fo:font-family="monospace" fo:font-style="normal" fo:font-size="9.6pt" fo:border="0pt none"/>
    </style:style>
    <style:style style:name="PluginODTAutoStyle_span_263" style:family="text">
      <style:text-properties fo:color="#171793" fo:font-family="monospace" fo:font-style="normal" fo:font-size="9.6pt" fo:border="0pt none"/>
    </style:style>
    <style:style style:name="PluginODTAutoStyle_span_264" style:family="text">
      <style:text-properties fo:color="#171793" fo:font-family="monospace" fo:font-style="normal" fo:font-size="9.6pt" fo:border="0pt none"/>
    </style:style>
    <style:style style:name="PluginODTAutoStyle_span_265" style:family="text">
      <style:text-properties fo:color="#171793" fo:font-family="monospace" fo:font-style="normal" fo:font-size="9.6pt" fo:border="0pt none"/>
    </style:style>
    <style:style style:name="PluginODTAutoStyle_span_266" style:family="text">
      <style:text-properties fo:color="#171793" fo:font-family="monospace" fo:font-style="normal" fo:font-size="9.6pt" fo:border="0pt none"/>
    </style:style>
    <style:style style:name="PluginODTAutoStyle_span_267" style:family="text">
      <style:text-properties fo:color="#2a8b6c" fo:font-family="monospace" fo:font-style="normal" fo:font-size="9.6pt" fo:border="0pt none"/>
    </style:style>
    <style:style style:name="PluginODTAutoStyle_span_268" style:family="text">
      <style:text-properties fo:color="#df1717" fo:font-family="monospace" fo:font-style="normal" fo:font-size="9.6pt" fo:border="0pt none"/>
    </style:style>
    <style:style style:name="PluginODTAutoStyle_span_269" style:family="text">
      <style:text-properties fo:color="#2a8b6c" fo:font-family="monospace" fo:font-style="normal" fo:font-size="9.6pt" fo:border="0pt none"/>
    </style:style>
    <style:style style:name="PluginODTAutoStyle_span_270" style:family="text">
      <style:text-properties fo:color="#df1717" fo:font-family="monospace" fo:font-style="normal" fo:font-size="9.6pt" fo:border="0pt none"/>
    </style:style>
    <style:style style:name="PluginODTAutoStyle_Frame_27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7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273" style:family="table-cell">
      <style:table-cell-properties style:vertical-align="middle" fo:padding="0.3cm" fo:border="none"/>
    </style:style>
    <style:style style:name="PluginODTAutoStyle_Paragraph_274" style:family="paragraph">
      <style:paragraph-properties fo:padding="0.3cm"/>
    </style:style>
    <style:style style:name="PluginODTAutoStyle_span_275" style:family="text">
      <style:text-properties fo:color="#2a8b6c" fo:font-family="monospace" fo:font-style="normal" fo:font-size="9.6pt" fo:border="0pt none"/>
    </style:style>
    <style:style style:name="PluginODTAutoStyle_span_276" style:family="text">
      <style:text-properties fo:color="#df1717" fo:font-family="monospace" fo:font-style="normal" fo:font-size="9.6pt" fo:border="0pt none"/>
    </style:style>
    <style:style style:name="PluginODTAutoStyle_span_277" style:family="text">
      <style:text-properties fo:color="#2a8b6c" fo:font-family="monospace" fo:font-style="normal" fo:font-size="9.6pt" fo:border="0pt none"/>
    </style:style>
    <style:style style:name="PluginODTAutoStyle_span_278" style:family="text">
      <style:text-properties fo:color="#df1717" fo:font-family="monospace" fo:font-style="normal" fo:font-size="9.6pt" fo:border="0pt none"/>
    </style:style>
    <style:style style:name="PluginODTAutoStyle_span_279" style:family="text">
      <style:text-properties fo:color="#2a8b6c" fo:font-family="monospace" fo:font-style="normal" fo:font-size="9.6pt" fo:border="0pt none"/>
    </style:style>
    <style:style style:name="PluginODTAutoStyle_span_280" style:family="text">
      <style:text-properties fo:color="#df1717" fo:font-family="monospace" fo:font-style="normal" fo:font-size="9.6pt" fo:border="0pt none"/>
    </style:style>
    <style:style style:name="PluginODTAutoStyle_span_281" style:family="text">
      <style:text-properties fo:color="#2a8b6c" fo:font-family="monospace" fo:font-style="normal" fo:font-size="9.6pt" fo:border="0pt none"/>
    </style:style>
    <style:style style:name="PluginODTAutoStyle_span_282" style:family="text">
      <style:text-properties fo:color="#df1717" fo:font-family="monospace" fo:font-style="normal" fo:font-size="9.6pt" fo:border="0pt none"/>
    </style:style>
    <style:style style:name="PluginODTAutoStyle_Frame_28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84" style:family="table">
      <style:table-properties table:align="center" fo:margin-right="auto" fo:margin-bottom="18pt" fo:margin-left="auto" style:rel-width="100%" style:width="289.134pt"/>
    </style:style>
    <style:style style:name="odt_auto_style_table_column_3_1" style:family="table-column">
      <style:table-column-properties style:column-width="289.134pt"/>
    </style:style>
    <style:style style:name="PluginODTAutoStyle_TableCell_285" style:family="table-cell">
      <style:table-cell-properties style:vertical-align="middle" fo:padding="0.3cm" fo:border="none"/>
    </style:style>
    <style:style style:name="PluginODTAutoStyle_Paragraph_286" style:family="paragraph">
      <style:paragraph-properties fo:padding="0.3cm"/>
    </style:style>
    <style:style style:name="PluginODTAutoStyle_span_287" style:family="text">
      <style:text-properties fo:color="#2a8b6c" fo:font-family="monospace" fo:font-style="normal" fo:font-size="9.6pt" fo:border="0pt none"/>
    </style:style>
    <style:style style:name="PluginODTAutoStyle_span_288" style:family="text">
      <style:text-properties fo:color="#df1717" fo:font-family="monospace" fo:font-style="normal" fo:font-size="9.6pt" fo:border="0pt none"/>
    </style:style>
    <style:style style:name="PluginODTAutoStyle_span_289" style:family="text">
      <style:text-properties fo:color="#2a8b6c" fo:font-family="monospace" fo:font-style="normal" fo:font-size="9.6pt" fo:border="0pt none"/>
    </style:style>
    <style:style style:name="PluginODTAutoStyle_span_290" style:family="text">
      <style:text-properties fo:color="#df1717" fo:font-family="monospace" fo:font-style="normal" fo:font-size="9.6pt" fo:border="0pt none"/>
    </style:style>
    <style:style style:name="PluginODTAutoStyle_span_291" style:family="text">
      <style:text-properties fo:color="#2a8b6c" fo:font-family="monospace" fo:font-style="normal" fo:font-size="9.6pt" fo:border="0pt none"/>
    </style:style>
    <style:style style:name="PluginODTAutoStyle_span_292" style:family="text">
      <style:text-properties fo:color="#df1717" fo:font-family="monospace" fo:font-style="normal" fo:font-size="9.6pt" fo:border="0pt none"/>
    </style:style>
    <style:style style:name="PluginODTAutoStyle_span_293" style:family="text">
      <style:text-properties fo:color="#171793" fo:font-family="monospace" fo:font-style="normal" fo:font-size="9.6pt" fo:border="0pt none"/>
    </style:style>
    <style:style style:name="PluginODTAutoStyle_span_294" style:family="text">
      <style:text-properties fo:color="#171793" fo:font-family="monospace" fo:font-style="normal" fo:font-size="9.6pt" fo:border="0pt none"/>
    </style:style>
    <style:style style:name="PluginODTAutoStyle_span_295" style:family="text">
      <style:text-properties fo:color="#171793" fo:font-family="monospace" fo:font-style="normal" fo:font-size="9.6pt" fo:border="0pt none"/>
    </style:style>
    <style:style style:name="PluginODTAutoStyle_span_296" style:family="text">
      <style:text-properties fo:color="#171793" fo:font-family="monospace" fo:font-style="normal" fo:font-size="9.6pt" fo:border="0pt none"/>
    </style:style>
    <style:style style:name="PluginODTAutoStyle_span_297" style:family="text">
      <style:text-properties fo:color="#171793" fo:font-family="monospace" fo:font-style="normal" fo:font-size="9.6pt" fo:border="0pt none"/>
    </style:style>
    <style:style style:name="PluginODTAutoStyle_Frame_298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99" style:family="table">
      <style:table-properties table:align="center" fo:margin-right="auto" fo:margin-bottom="18pt" fo:margin-left="auto" style:rel-width="100%" style:width="289.134pt"/>
    </style:style>
    <style:style style:name="odt_auto_style_table_column_4_1" style:family="table-column">
      <style:table-column-properties style:column-width="289.134pt"/>
    </style:style>
    <style:style style:name="PluginODTAutoStyle_TableCell_300" style:family="table-cell">
      <style:table-cell-properties style:vertical-align="middle" fo:padding="0.3cm" fo:border="none"/>
    </style:style>
    <style:style style:name="PluginODTAutoStyle_Paragraph_301" style:family="paragraph">
      <style:paragraph-properties fo:padding="0.3cm"/>
    </style:style>
    <style:style style:name="PluginODTAutoStyle_span_302" style:family="text">
      <style:text-properties fo:color="#2a8b6c" fo:font-family="monospace" fo:font-style="normal" fo:font-size="9.6pt" fo:border="0pt none"/>
    </style:style>
    <style:style style:name="PluginODTAutoStyle_span_303" style:family="text">
      <style:text-properties fo:color="#df1717" fo:font-family="monospace" fo:font-style="normal" fo:font-size="9.6pt" fo:border="0pt none"/>
    </style:style>
    <style:style style:name="PluginODTAutoStyle_span_304" style:family="text">
      <style:text-properties fo:color="#2a8b6c" fo:font-family="monospace" fo:font-style="normal" fo:font-size="9.6pt" fo:border="0pt none"/>
    </style:style>
    <style:style style:name="PluginODTAutoStyle_span_305" style:family="text">
      <style:text-properties fo:color="#df1717" fo:font-family="monospace" fo:font-style="normal" fo:font-size="9.6pt" fo:border="0pt none"/>
    </style:style>
    <style:style style:name="PluginODTAutoStyle_span_306" style:family="text">
      <style:text-properties fo:color="#171793" fo:font-family="monospace" fo:font-style="normal" fo:font-size="9.6pt" fo:border="0pt none"/>
    </style:style>
    <style:style style:name="PluginODTAutoStyle_span_307" style:family="text">
      <style:text-properties fo:color="#2a8b6c" fo:font-family="monospace" fo:font-style="normal" fo:font-size="9.6pt" fo:border="0pt none"/>
    </style:style>
    <style:style style:name="PluginODTAutoStyle_span_308" style:family="text">
      <style:text-properties fo:color="#df1717" fo:font-family="monospace" fo:font-style="normal" fo:font-size="9.6pt" fo:border="0pt none"/>
    </style:style>
    <style:style style:name="PluginODTAutoStyle_span_309" style:family="text">
      <style:text-properties fo:color="#171793" fo:font-family="monospace" fo:font-style="normal" fo:font-size="9.6pt" fo:border="0pt none"/>
    </style:style>
    <style:style style:name="PluginODTAutoStyle_span_310" style:family="text">
      <style:text-properties fo:color="#171793" fo:font-family="monospace" fo:font-style="normal" fo:font-size="9.6pt" fo:border="0pt none"/>
    </style:style>
    <style:style style:name="PluginODTAutoStyle_span_311" style:family="text">
      <style:text-properties fo:color="#171793" fo:font-family="monospace" fo:font-style="normal" fo:font-size="9.6pt" fo:border="0pt none"/>
    </style:style>
    <style:style style:name="PluginODTAutoStyle_span_312" style:family="text">
      <style:text-properties fo:color="#2a8b6c" fo:font-family="monospace" fo:font-style="normal" fo:font-size="9.6pt" fo:border="0pt none"/>
    </style:style>
    <style:style style:name="PluginODTAutoStyle_span_313" style:family="text">
      <style:text-properties fo:color="#df1717" fo:font-family="monospace" fo:font-style="normal" fo:font-size="9.6pt" fo:border="0pt none"/>
    </style:style>
    <style:style style:name="PluginODTAutoStyle_span_314" style:family="text">
      <style:text-properties fo:color="#171793" fo:font-family="monospace" fo:font-style="normal" fo:font-size="9.6pt" fo:border="0pt none"/>
    </style:style>
    <style:style style:name="PluginODTAutoStyle_span_315" style:family="text">
      <style:text-properties fo:color="#171793" fo:font-family="monospace" fo:font-style="normal" fo:font-size="9.6pt" fo:border="0pt none"/>
    </style:style>
    <style:style style:name="PluginODTAutoStyle_span_316" style:family="text">
      <style:text-properties fo:color="#171793" fo:font-family="monospace" fo:font-style="normal" fo:font-size="9.6pt" fo:border="0pt none"/>
    </style:style>
    <style:style style:name="PluginODTAutoStyle_span_317" style:family="text">
      <style:text-properties fo:color="#171793" fo:font-family="monospace" fo:font-style="normal" fo:font-size="9.6pt" fo:border="0pt none"/>
    </style:style>
    <style:style style:name="PluginODTAutoStyle_span_318" style:family="text">
      <style:text-properties fo:color="#171793" fo:font-family="monospace" fo:font-style="normal" fo:font-size="9.6pt" fo:border="0pt none"/>
    </style:style>
    <style:style style:name="PluginODTAutoStyle_span_319" style:family="text">
      <style:text-properties fo:color="#171793" fo:font-family="monospace" fo:font-style="normal" fo:font-size="9.6pt" fo:border="0pt none"/>
    </style:style>
    <style:style style:name="PluginODTAutoStyle_span_320" style:family="text">
      <style:text-properties fo:color="#171793" fo:font-family="monospace" fo:font-style="normal" fo:font-size="9.6pt" fo:border="0pt none"/>
    </style:style>
    <style:style style:name="PluginODTAutoStyle_span_321" style:family="text">
      <style:text-properties fo:color="#171793" fo:font-family="monospace" fo:font-style="normal" fo:font-size="9.6pt" fo:border="0pt none"/>
    </style:style>
    <style:style style:name="PluginODTAutoStyle_span_322" style:family="text">
      <style:text-properties fo:color="#171793" fo:font-family="monospace" fo:font-style="normal" fo:font-size="9.6pt" fo:border="0pt none"/>
    </style:style>
    <style:style style:name="PluginODTAutoStyle_span_323" style:family="text">
      <style:text-properties fo:color="#171793" fo:font-family="monospace" fo:font-style="normal" fo:font-size="9.6pt" fo:border="0pt none"/>
    </style:style>
    <style:style style:name="PluginODTAutoStyle_span_324" style:family="text">
      <style:text-properties fo:color="#171793" fo:font-family="monospace" fo:font-style="normal" fo:font-size="9.6pt" fo:border="0pt none"/>
    </style:style>
    <style:style style:name="PluginODTAutoStyle_span_325" style:family="text">
      <style:text-properties fo:color="#171793" fo:font-family="monospace" fo:font-style="normal" fo:font-size="9.6pt" fo:border="0pt none"/>
    </style:style>
    <style:style style:name="PluginODTAutoStyle_span_326" style:family="text">
      <style:text-properties fo:color="#171793" fo:font-family="monospace" fo:font-style="normal" fo:font-size="9.6pt" fo:border="0pt none"/>
    </style:style>
    <style:style style:name="PluginODTAutoStyle_span_327" style:family="text">
      <style:text-properties fo:color="#171793" fo:font-family="monospace" fo:font-style="normal" fo:font-size="9.6pt" fo:border="0pt none"/>
    </style:style>
    <style:style style:name="PluginODTAutoStyle_span_328" style:family="text">
      <style:text-properties fo:color="#171793" fo:font-family="monospace" fo:font-style="normal" fo:font-size="9.6pt" fo:border="0pt none"/>
    </style:style>
    <style:style style:name="PluginODTAutoStyle_span_329" style:family="text">
      <style:text-properties fo:color="#171793" fo:font-family="monospace" fo:font-style="normal" fo:font-size="9.6pt" fo:border="0pt none"/>
    </style:style>
    <style:style style:name="PluginODTAutoStyle_span_330" style:family="text">
      <style:text-properties fo:color="#171793" fo:font-family="monospace" fo:font-style="normal" fo:font-size="9.6pt" fo:border="0pt none"/>
    </style:style>
    <style:style style:name="PluginODTAutoStyle_span_331" style:family="text">
      <style:text-properties fo:color="#171793" fo:font-family="monospace" fo:font-style="normal" fo:font-size="9.6pt" fo:border="0pt none"/>
    </style:style>
    <style:style style:name="PluginODTAutoStyle_span_332" style:family="text">
      <style:text-properties fo:color="#2a8b6c" fo:font-family="monospace" fo:font-style="normal" fo:font-size="9.6pt" fo:border="0pt none"/>
    </style:style>
    <style:style style:name="PluginODTAutoStyle_span_333" style:family="text">
      <style:text-properties fo:color="#df1717" fo:font-family="monospace" fo:font-style="normal" fo:font-size="9.6pt" fo:border="0pt none"/>
    </style:style>
    <style:style style:name="PluginODTAutoStyle_span_334" style:family="text">
      <style:text-properties fo:color="#2a8b6c" fo:font-family="monospace" fo:font-style="normal" fo:font-size="9.6pt" fo:border="0pt none"/>
    </style:style>
    <style:style style:name="PluginODTAutoStyle_span_335" style:family="text">
      <style:text-properties fo:color="#df1717" fo:font-family="monospace" fo:font-style="normal" fo:font-size="9.6pt" fo:border="0pt none"/>
    </style:style>
    <style:style style:name="PluginODTAutoStyle_span_336" style:family="text">
      <style:text-properties fo:color="#2a8b6c" fo:font-family="monospace" fo:font-style="normal" fo:font-size="9.6pt" fo:border="0pt none"/>
    </style:style>
    <style:style style:name="PluginODTAutoStyle_span_337" style:family="text">
      <style:text-properties fo:color="#df1717" fo:font-family="monospace" fo:font-style="normal" fo:font-size="9.6pt" fo:border="0pt none"/>
    </style:style>
    <style:style style:name="PluginODTAutoStyle_span_338" style:family="text">
      <style:text-properties fo:color="#171793" fo:font-family="monospace" fo:font-style="normal" fo:font-size="9.6pt" fo:border="0pt none"/>
    </style:style>
    <style:style style:name="PluginODTAutoStyle_span_339" style:family="text">
      <style:text-properties fo:color="#171793" fo:font-family="monospace" fo:font-style="normal" fo:font-size="9.6pt" fo:border="0pt none"/>
    </style:style>
    <style:style style:name="PluginODTAutoStyle_span_340" style:family="text">
      <style:text-properties fo:color="#171793" fo:font-family="monospace" fo:font-style="normal" fo:font-size="9.6pt" fo:border="0pt none"/>
    </style:style>
    <style:style style:name="PluginODTAutoStyle_span_341" style:family="text">
      <style:text-properties fo:color="#171793" fo:font-family="monospace" fo:font-style="normal" fo:font-size="9.6pt" fo:border="0pt none"/>
    </style:style>
    <style:style style:name="PluginODTAutoStyle_span_342" style:family="text">
      <style:text-properties fo:color="#171793" fo:font-family="monospace" fo:font-style="normal" fo:font-size="9.6pt" fo:border="0pt none"/>
    </style:style>
    <style:style style:name="PluginODTAutoStyle_span_343" style:family="text">
      <style:text-properties fo:color="#171793" fo:font-family="monospace" fo:font-style="normal" fo:font-size="9.6pt" fo:border="0pt none"/>
    </style:style>
    <style:style style:name="PluginODTAutoStyle_span_344" style:family="text">
      <style:text-properties fo:color="#171793" fo:font-family="monospace" fo:font-style="normal" fo:font-size="9.6pt" fo:border="0pt none"/>
    </style:style>
    <style:style style:name="PluginODTAutoStyle_span_345" style:family="text">
      <style:text-properties fo:color="#171793" fo:font-family="monospace" fo:font-style="normal" fo:font-size="9.6pt" fo:border="0pt none"/>
    </style:style>
    <style:style style:name="PluginODTAutoStyle_span_346" style:family="text">
      <style:text-properties fo:color="#171793" fo:font-family="monospace" fo:font-style="normal" fo:font-size="9.6pt" fo:border="0pt none"/>
    </style:style>
    <style:style style:name="PluginODTAutoStyle_span_347" style:family="text">
      <style:text-properties fo:color="#171793" fo:font-family="monospace" fo:font-style="normal" fo:font-size="9.6pt" fo:border="0pt none"/>
    </style:style>
    <style:style style:name="PluginODTAutoStyle_span_348" style:family="text">
      <style:text-properties fo:color="#171793" fo:font-family="monospace" fo:font-style="normal" fo:font-size="9.6pt" fo:border="0pt none"/>
    </style:style>
    <style:style style:name="PluginODTAutoStyle_span_349" style:family="text">
      <style:text-properties fo:color="#171793" fo:font-family="monospace" fo:font-style="normal" fo:font-size="9.6pt" fo:border="0pt none"/>
    </style:style>
    <style:style style:name="PluginODTAutoStyle_span_350" style:family="text">
      <style:text-properties fo:color="#171793" fo:font-family="monospace" fo:font-style="normal" fo:font-size="9.6pt" fo:border="0pt none"/>
    </style:style>
    <style:style style:name="PluginODTAutoStyle_span_351" style:family="text">
      <style:text-properties fo:color="#171793" fo:font-family="monospace" fo:font-style="normal" fo:font-size="9.6pt" fo:border="0pt none"/>
    </style:style>
    <style:style style:name="PluginODTAutoStyle_span_352" style:family="text">
      <style:text-properties fo:color="#171793" fo:font-family="monospace" fo:font-style="normal" fo:font-size="9.6pt" fo:border="0pt none"/>
    </style:style>
    <style:style style:name="PluginODTAutoStyle_span_353" style:family="text">
      <style:text-properties fo:color="#171793" fo:font-family="monospace" fo:font-style="normal" fo:font-size="9.6pt" fo:border="0pt none"/>
    </style:style>
    <style:style style:name="PluginODTAutoStyle_span_354" style:family="text">
      <style:text-properties fo:color="#171793" fo:font-family="monospace" fo:font-style="normal" fo:font-size="9.6pt" fo:border="0pt none"/>
    </style:style>
    <style:style style:name="PluginODTAutoStyle_span_355" style:family="text">
      <style:text-properties fo:color="#171793" fo:font-family="monospace" fo:font-style="normal" fo:font-size="9.6pt" fo:border="0pt none"/>
    </style:style>
    <style:style style:name="PluginODTAutoStyle_span_356" style:family="text">
      <style:text-properties fo:color="#171793" fo:font-family="monospace" fo:font-style="normal" fo:font-size="9.6pt" fo:border="0pt none"/>
    </style:style>
    <style:style style:name="PluginODTAutoStyle_span_357" style:family="text">
      <style:text-properties fo:color="#171793" fo:font-family="monospace" fo:font-style="normal" fo:font-size="9.6pt" fo:border="0pt none"/>
    </style:style>
    <style:style style:name="PluginODTAutoStyle_span_358" style:family="text">
      <style:text-properties fo:color="#171793" fo:font-family="monospace" fo:font-style="normal" fo:font-size="9.6pt" fo:border="0pt none"/>
    </style:style>
    <style:style style:name="PluginODTAutoStyle_span_359" style:family="text">
      <style:text-properties fo:color="#171793" fo:font-family="monospace" fo:font-style="normal" fo:font-size="9.6pt" fo:border="0pt none"/>
    </style:style>
    <style:style style:name="PluginODTAutoStyle_span_360" style:family="text">
      <style:text-properties fo:color="#171793" fo:font-family="monospace" fo:font-style="normal" fo:font-size="9.6pt" fo:border="0pt none"/>
    </style:style>
    <style:style style:name="PluginODTAutoStyle_span_361" style:family="text">
      <style:text-properties fo:color="#171793" fo:font-family="monospace" fo:font-style="normal" fo:font-size="9.6pt" fo:border="0pt none"/>
    </style:style>
    <style:style style:name="PluginODTAutoStyle_span_362" style:family="text">
      <style:text-properties fo:color="#171793" fo:font-family="monospace" fo:font-style="normal" fo:font-size="9.6pt" fo:border="0pt none"/>
    </style:style>
    <style:style style:name="PluginODTAutoStyle_span_363" style:family="text">
      <style:text-properties fo:color="#171793" fo:font-family="monospace" fo:font-style="normal" fo:font-size="9.6pt" fo:border="0pt none"/>
    </style:style>
    <style:style style:name="PluginODTAutoStyle_span_364" style:family="text">
      <style:text-properties fo:color="#2a8b6c" fo:font-family="monospace" fo:font-style="normal" fo:font-size="9.6pt" fo:border="0pt none"/>
    </style:style>
    <style:style style:name="PluginODTAutoStyle_span_365" style:family="text">
      <style:text-properties fo:color="#df1717" fo:font-family="monospace" fo:font-style="normal" fo:font-size="9.6pt" fo:border="0pt none"/>
    </style:style>
    <style:style style:name="PluginODTAutoStyle_span_366" style:family="text">
      <style:text-properties fo:color="#171793" fo:font-family="monospace" fo:font-style="normal" fo:font-size="9.6pt" fo:border="0pt none"/>
    </style:style>
    <style:style style:name="PluginODTAutoStyle_span_367" style:family="text">
      <style:text-properties fo:color="#171793" fo:font-family="monospace" fo:font-style="normal" fo:font-size="9.6pt" fo:border="0pt none"/>
    </style:style>
    <style:style style:name="PluginODTAutoStyle_span_368" style:family="text">
      <style:text-properties fo:color="#2a8b6c" fo:font-family="monospace" fo:font-style="normal" fo:font-size="9.6pt" fo:border="0pt none"/>
    </style:style>
    <style:style style:name="PluginODTAutoStyle_span_369" style:family="text">
      <style:text-properties fo:color="#df1717" fo:font-family="monospace" fo:font-style="normal" fo:font-size="9.6pt" fo:border="0pt none"/>
    </style:style>
    <style:style style:name="PluginODTAutoStyle_span_370" style:family="text">
      <style:text-properties fo:color="#2a8b6c" fo:font-family="monospace" fo:font-style="normal" fo:font-size="9.6pt" fo:border="0pt none"/>
    </style:style>
    <style:style style:name="PluginODTAutoStyle_span_371" style:family="text">
      <style:text-properties fo:color="#df1717" fo:font-family="monospace" fo:font-style="normal" fo:font-size="9.6pt" fo:border="0pt none"/>
    </style:style>
    <style:style style:name="PluginODTAutoStyle_span_372" style:family="text">
      <style:text-properties fo:color="#2a8b6c" fo:font-family="monospace" fo:font-style="normal" fo:font-size="9.6pt" fo:border="0pt none"/>
    </style:style>
    <style:style style:name="PluginODTAutoStyle_span_373" style:family="text">
      <style:text-properties fo:color="#df1717" fo:font-family="monospace" fo:font-style="normal" fo:font-size="9.6pt" fo:border="0pt none"/>
    </style:style>
    <style:style style:name="PluginODTAutoStyle_span_374" style:family="text">
      <style:text-properties fo:color="#171793" fo:font-family="monospace" fo:font-style="normal" fo:font-size="9.6pt" fo:border="0pt none"/>
    </style:style>
    <style:style style:name="PluginODTAutoStyle_span_375" style:family="text">
      <style:text-properties fo:color="#171793" fo:font-family="monospace" fo:font-style="normal" fo:font-size="9.6pt" fo:border="0pt none"/>
    </style:style>
    <style:style style:name="PluginODTAutoStyle_span_376" style:family="text">
      <style:text-properties fo:color="#2a8b6c" fo:font-family="monospace" fo:font-style="normal" fo:font-size="9.6pt" fo:border="0pt none"/>
    </style:style>
    <style:style style:name="PluginODTAutoStyle_span_377" style:family="text">
      <style:text-properties fo:color="#df1717" fo:font-family="monospace" fo:font-style="normal" fo:font-size="9.6pt" fo:border="0pt none"/>
    </style:style>
    <style:style style:name="PluginODTAutoStyle_span_378" style:family="text">
      <style:text-properties fo:color="#171793" fo:font-family="monospace" fo:font-style="normal" fo:font-size="9.6pt" fo:border="0pt none"/>
    </style:style>
    <style:style style:name="PluginODTAutoStyle_span_379" style:family="text">
      <style:text-properties fo:color="#171793" fo:font-family="monospace" fo:font-style="normal" fo:font-size="9.6pt" fo:border="0pt none"/>
    </style:style>
    <style:style style:name="PluginODTAutoStyle_span_380" style:family="text">
      <style:text-properties fo:color="#171793" fo:font-family="monospace" fo:font-style="normal" fo:font-size="9.6pt" fo:border="0pt none"/>
    </style:style>
    <style:style style:name="PluginODTAutoStyle_span_381" style:family="text">
      <style:text-properties fo:color="#171793" fo:font-family="monospace" fo:font-style="normal" fo:font-size="9.6pt" fo:border="0pt none"/>
    </style:style>
    <style:style style:name="PluginODTAutoStyle_span_382" style:family="text">
      <style:text-properties fo:color="#2a8b6c" fo:font-family="monospace" fo:font-style="normal" fo:font-size="9.6pt" fo:border="0pt none"/>
    </style:style>
    <style:style style:name="PluginODTAutoStyle_span_383" style:family="text">
      <style:text-properties fo:color="#df1717" fo:font-family="monospace" fo:font-style="normal" fo:font-size="9.6pt" fo:border="0pt none"/>
    </style:style>
    <style:style style:name="PluginODTAutoStyle_span_384" style:family="text">
      <style:text-properties fo:color="#171793" fo:font-family="monospace" fo:font-style="normal" fo:font-size="9.6pt" fo:border="0pt none"/>
    </style:style>
    <style:style style:name="PluginODTAutoStyle_span_385" style:family="text">
      <style:text-properties fo:color="#2a8b6c" fo:font-family="monospace" fo:font-style="normal" fo:font-size="9.6pt" fo:border="0pt none"/>
    </style:style>
    <style:style style:name="PluginODTAutoStyle_span_386" style:family="text">
      <style:text-properties fo:color="#df1717" fo:font-family="monospace" fo:font-style="normal" fo:font-size="9.6pt" fo:border="0pt none"/>
    </style:style>
    <style:style style:name="PluginODTAutoStyle_span_387" style:family="text">
      <style:text-properties fo:color="#171793" fo:font-family="monospace" fo:font-style="normal" fo:font-size="9.6pt" fo:border="0pt none"/>
    </style:style>
    <style:style style:name="PluginODTAutoStyle_span_388" style:family="text">
      <style:text-properties fo:color="#2a8b6c" fo:font-family="monospace" fo:font-style="normal" fo:font-size="9.6pt" fo:border="0pt none"/>
    </style:style>
    <style:style style:name="PluginODTAutoStyle_span_389" style:family="text">
      <style:text-properties fo:color="#df1717" fo:font-family="monospace" fo:font-style="normal" fo:font-size="9.6pt" fo:border="0pt none"/>
    </style:style>
    <style:style style:name="PluginODTAutoStyle_span_390" style:family="text">
      <style:text-properties fo:color="#171793" fo:font-family="monospace" fo:font-style="normal" fo:font-size="9.6pt" fo:border="0pt none"/>
    </style:style>
    <style:style style:name="PluginODTAutoStyle_span_391" style:family="text">
      <style:text-properties fo:color="#171793" fo:font-family="monospace" fo:font-style="normal" fo:font-size="9.6pt" fo:border="0pt none"/>
    </style:style>
    <style:style style:name="PluginODTAutoStyle_span_392" style:family="text">
      <style:text-properties fo:color="#171793" fo:font-family="monospace" fo:font-style="normal" fo:font-size="9.6pt" fo:border="0pt none"/>
    </style:style>
    <style:style style:name="PluginODTAutoStyle_span_393" style:family="text">
      <style:text-properties fo:color="#171793" fo:font-family="monospace" fo:font-style="normal" fo:font-size="9.6pt" fo:border="0pt none"/>
    </style:style>
    <style:style style:name="PluginODTAutoStyle_span_394" style:family="text">
      <style:text-properties fo:color="#171793" fo:font-family="monospace" fo:font-style="normal" fo:font-size="9.6pt" fo:border="0pt none"/>
    </style:style>
    <style:style style:name="PluginODTAutoStyle_span_395" style:family="text">
      <style:text-properties fo:color="#171793" fo:font-family="monospace" fo:font-style="normal" fo:font-size="9.6pt" fo:border="0pt none"/>
    </style:style>
    <style:style style:name="PluginODTAutoStyle_span_396" style:family="text">
      <style:text-properties fo:color="#171793" fo:font-family="monospace" fo:font-style="normal" fo:font-size="9.6pt" fo:border="0pt none"/>
    </style:style>
    <style:style style:name="PluginODTAutoStyle_span_397" style:family="text">
      <style:text-properties fo:color="#171793" fo:font-family="monospace" fo:font-style="normal" fo:font-size="9.6pt" fo:border="0pt none"/>
    </style:style>
    <style:style style:name="PluginODTAutoStyle_span_398" style:family="text">
      <style:text-properties fo:color="#171793" fo:font-family="monospace" fo:font-style="normal" fo:font-size="9.6pt" fo:border="0pt none"/>
    </style:style>
    <style:style style:name="PluginODTAutoStyle_span_399" style:family="text">
      <style:text-properties fo:color="#171793" fo:font-family="monospace" fo:font-style="normal" fo:font-size="9.6pt" fo:border="0pt none"/>
    </style:style>
    <style:style style:name="PluginODTAutoStyle_span_400" style:family="text">
      <style:text-properties fo:color="#2a8b6c" fo:font-family="monospace" fo:font-style="normal" fo:font-size="9.6pt" fo:border="0pt none"/>
    </style:style>
    <style:style style:name="PluginODTAutoStyle_span_401" style:family="text">
      <style:text-properties fo:color="#2a8b6c" fo:font-family="monospace" fo:font-style="normal" fo:font-size="9.6pt" fo:border="0pt none"/>
    </style:style>
    <style:style style:name="PluginODTAutoStyle_span_402" style:family="text">
      <style:text-properties fo:color="#df1717" fo:font-family="monospace" fo:font-style="normal" fo:font-size="9.6pt" fo:border="0pt none"/>
    </style:style>
    <style:style style:name="PluginODTAutoStyle_span_403" style:family="text">
      <style:text-properties fo:color="#171793" fo:font-family="monospace" fo:font-style="normal" fo:font-size="9.6pt" fo:border="0pt none"/>
    </style:style>
    <style:style style:name="PluginODTAutoStyle_span_404" style:family="text">
      <style:text-properties fo:color="#171793" fo:font-family="monospace" fo:font-style="normal" fo:font-size="9.6pt" fo:border="0pt none"/>
    </style:style>
    <style:style style:name="PluginODTAutoStyle_span_405" style:family="text">
      <style:text-properties fo:color="#2a8b6c" fo:font-family="monospace" fo:font-style="normal" fo:font-size="9.6pt" fo:border="0pt none"/>
    </style:style>
    <style:style style:name="PluginODTAutoStyle_span_406" style:family="text">
      <style:text-properties fo:color="#df1717" fo:font-family="monospace" fo:font-style="normal" fo:font-size="9.6pt" fo:border="0pt none"/>
    </style:style>
    <style:style style:name="PluginODTAutoStyle_span_407" style:family="text">
      <style:text-properties fo:color="#171793" fo:font-family="monospace" fo:font-style="normal" fo:font-size="9.6pt" fo:border="0pt none"/>
    </style:style>
    <style:style style:name="PluginODTAutoStyle_span_408" style:family="text">
      <style:text-properties fo:color="#171793" fo:font-family="monospace" fo:font-style="normal" fo:font-size="9.6pt" fo:border="0pt none"/>
    </style:style>
    <style:style style:name="PluginODTAutoStyle_span_409" style:family="text">
      <style:text-properties fo:color="#171793" fo:font-family="monospace" fo:font-style="normal" fo:font-size="9.6pt" fo:border="0pt none"/>
    </style:style>
    <style:style style:name="PluginODTAutoStyle_span_410" style:family="text">
      <style:text-properties fo:color="#171793" fo:font-family="monospace" fo:font-style="normal" fo:font-size="9.6pt" fo:border="0pt none"/>
    </style:style>
    <style:style style:name="PluginODTAutoStyle_span_411" style:family="text">
      <style:text-properties fo:color="#171793" fo:font-family="monospace" fo:font-style="normal" fo:font-size="9.6pt" fo:border="0pt none"/>
    </style:style>
    <style:style style:name="PluginODTAutoStyle_span_412" style:family="text">
      <style:text-properties fo:color="#171793" fo:font-family="monospace" fo:font-style="normal" fo:font-size="9.6pt" fo:border="0pt none"/>
    </style:style>
    <style:style style:name="PluginODTAutoStyle_span_413" style:family="text">
      <style:text-properties fo:color="#171793" fo:font-family="monospace" fo:font-style="normal" fo:font-size="9.6pt" fo:border="0pt none"/>
    </style:style>
    <style:style style:name="PluginODTAutoStyle_span_414" style:family="text">
      <style:text-properties fo:color="#171793" fo:font-family="monospace" fo:font-style="normal" fo:font-size="9.6pt" fo:border="0pt none"/>
    </style:style>
    <style:style style:name="PluginODTAutoStyle_span_415" style:family="text">
      <style:text-properties fo:color="#171793" fo:font-family="monospace" fo:font-style="normal" fo:font-size="9.6pt" fo:border="0pt none"/>
    </style:style>
    <style:style style:name="PluginODTAutoStyle_span_416" style:family="text">
      <style:text-properties fo:color="#2a8b6c" fo:font-family="monospace" fo:font-style="normal" fo:font-size="9.6pt" fo:border="0pt none"/>
    </style:style>
    <style:style style:name="PluginODTAutoStyle_span_417" style:family="text">
      <style:text-properties fo:color="#171793" fo:font-family="monospace" fo:font-style="normal" fo:font-size="9.6pt" fo:border="0pt none"/>
    </style:style>
    <style:style style:name="PluginODTAutoStyle_span_418" style:family="text">
      <style:text-properties fo:color="#171793" fo:font-family="monospace" fo:font-style="normal" fo:font-size="9.6pt" fo:border="0pt none"/>
    </style:style>
    <style:style style:name="PluginODTAutoStyle_span_419" style:family="text">
      <style:text-properties fo:color="#171793" fo:font-family="monospace" fo:font-style="normal" fo:font-size="9.6pt" fo:border="0pt none"/>
    </style:style>
    <style:style style:name="PluginODTAutoStyle_span_420" style:family="text">
      <style:text-properties fo:color="#171793" fo:font-family="monospace" fo:font-style="normal" fo:font-size="9.6pt" fo:border="0pt none"/>
    </style:style>
    <style:style style:name="PluginODTAutoStyle_span_421" style:family="text">
      <style:text-properties fo:color="#171793" fo:font-family="monospace" fo:font-style="normal" fo:font-size="9.6pt" fo:border="0pt none"/>
    </style:style>
    <style:style style:name="PluginODTAutoStyle_span_422" style:family="text">
      <style:text-properties fo:color="#171793" fo:font-family="monospace" fo:font-style="normal" fo:font-size="9.6pt" fo:border="0pt none"/>
    </style:style>
    <style:style style:name="PluginODTAutoStyle_span_423" style:family="text">
      <style:text-properties fo:color="#171793" fo:font-family="monospace" fo:font-style="normal" fo:font-size="9.6pt" fo:border="0pt none"/>
    </style:style>
    <style:style style:name="PluginODTAutoStyle_span_424" style:family="text">
      <style:text-properties fo:color="#171793" fo:font-family="monospace" fo:font-style="normal" fo:font-size="9.6pt" fo:border="0pt none"/>
    </style:style>
    <style:style style:name="PluginODTAutoStyle_span_425" style:family="text">
      <style:text-properties fo:color="#171793" fo:font-family="monospace" fo:font-style="normal" fo:font-size="9.6pt" fo:border="0pt none"/>
    </style:style>
    <style:style style:name="PluginODTAutoStyle_span_426" style:family="text">
      <style:text-properties fo:color="#171793" fo:font-family="monospace" fo:font-style="normal" fo:font-size="9.6pt" fo:border="0pt none"/>
    </style:style>
    <style:style style:name="PluginODTAutoStyle_span_427" style:family="text">
      <style:text-properties fo:color="#171793" fo:font-family="monospace" fo:font-style="normal" fo:font-size="9.6pt" fo:border="0pt none"/>
    </style:style>
    <style:style style:name="PluginODTAutoStyle_span_428" style:family="text">
      <style:text-properties fo:color="#2a8b6c" fo:font-family="monospace" fo:font-style="normal" fo:font-size="9.6pt" fo:border="0pt none"/>
    </style:style>
    <style:style style:name="PluginODTAutoStyle_span_429" style:family="text">
      <style:text-properties fo:color="#171793" fo:font-family="monospace" fo:font-style="normal" fo:font-size="9.6pt" fo:border="0pt none"/>
    </style:style>
    <style:style style:name="PluginODTAutoStyle_span_430" style:family="text">
      <style:text-properties fo:color="#171793" fo:font-family="monospace" fo:font-style="normal" fo:font-size="9.6pt" fo:border="0pt none"/>
    </style:style>
    <style:style style:name="PluginODTAutoStyle_span_431" style:family="text">
      <style:text-properties fo:color="#171793" fo:font-family="monospace" fo:font-style="normal" fo:font-size="9.6pt" fo:border="0pt none"/>
    </style:style>
    <style:style style:name="PluginODTAutoStyle_span_432" style:family="text">
      <style:text-properties fo:color="#171793" fo:font-family="monospace" fo:font-style="normal" fo:font-size="9.6pt" fo:border="0pt none"/>
    </style:style>
    <style:style style:name="PluginODTAutoStyle_span_433" style:family="text">
      <style:text-properties fo:color="#171793" fo:font-family="monospace" fo:font-style="normal" fo:font-size="9.6pt" fo:border="0pt none"/>
    </style:style>
    <style:style style:name="PluginODTAutoStyle_span_434" style:family="text">
      <style:text-properties fo:color="#171793" fo:font-family="monospace" fo:font-style="normal" fo:font-size="9.6pt" fo:border="0pt none"/>
    </style:style>
    <style:style style:name="PluginODTAutoStyle_span_435" style:family="text">
      <style:text-properties fo:color="#171793" fo:font-family="monospace" fo:font-style="normal" fo:font-size="9.6pt" fo:border="0pt none"/>
    </style:style>
    <style:style style:name="PluginODTAutoStyle_span_436" style:family="text">
      <style:text-properties fo:color="#171793" fo:font-family="monospace" fo:font-style="normal" fo:font-size="9.6pt" fo:border="0pt none"/>
    </style:style>
    <style:style style:name="PluginODTAutoStyle_span_437" style:family="text">
      <style:text-properties fo:color="#171793" fo:font-family="monospace" fo:font-style="normal" fo:font-size="9.6pt" fo:border="0pt none"/>
    </style:style>
    <style:style style:name="PluginODTAutoStyle_span_438" style:family="text">
      <style:text-properties fo:color="#171793" fo:font-family="monospace" fo:font-style="normal" fo:font-size="9.6pt" fo:border="0pt none"/>
    </style:style>
    <style:style style:name="PluginODTAutoStyle_span_439" style:family="text">
      <style:text-properties fo:color="#2a8b6c" fo:font-family="monospace" fo:font-style="normal" fo:font-size="9.6pt" fo:border="0pt none"/>
    </style:style>
    <style:style style:name="PluginODTAutoStyle_span_440" style:family="text">
      <style:text-properties fo:color="#171793" fo:font-family="monospace" fo:font-style="normal" fo:font-size="9.6pt" fo:border="0pt none"/>
    </style:style>
    <style:style style:name="PluginODTAutoStyle_span_441" style:family="text">
      <style:text-properties fo:color="#171793" fo:font-family="monospace" fo:font-style="normal" fo:font-size="9.6pt" fo:border="0pt none"/>
    </style:style>
    <style:style style:name="PluginODTAutoStyle_span_442" style:family="text">
      <style:text-properties fo:color="#2a8b6c" fo:font-family="monospace" fo:font-style="normal" fo:font-size="9.6pt" fo:border="0pt none"/>
    </style:style>
    <style:style style:name="PluginODTAutoStyle_span_443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37:00</meta:creation-date>
    <dc:creator>Generated</dc:creator>
    <dc:date>2026-09-08T13::37:00</dc:date>
    <dc:language>en-US</dc:language>
    <meta:editing-cycles>1</meta:editing-cycles>
    <meta:editing-duration>PT0S</meta:editing-duration>
    <dc:title>tutoriel:disque:raid:sur_existant:start</dc:title>
  </office:meta>
</office:document-meta>
</file>