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81fd7a3110b264abcaabbfce976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  <style:style style:name="PluginODTAutoStyle_span_126" style:family="text">
      <style:text-properties fo:color="#df1717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2a8b6c" fo:font-family="monospace" fo:font-style="normal" fo:font-size="9.6pt" fo:border="0pt none"/>
    </style:style>
    <style:style style:name="PluginODTAutoStyle_span_156" style:family="text">
      <style:text-properties fo:color="#df1717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2a8b6c" fo:font-family="monospace" fo:font-style="normal" fo:font-size="9.6pt" fo:border="0pt none"/>
    </style:style>
    <style:style style:name="PluginODTAutoStyle_span_159" style:family="text">
      <style:text-properties fo:color="#df1717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2a8b6c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2a8b6c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df1717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2a8b6c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2a8b6c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df1717" fo:font-family="monospace" fo:font-style="normal" fo:font-size="9.6pt" fo:border="0pt none"/>
    </style:style>
    <style:style style:name="PluginODTAutoStyle_span_185" style:family="text">
      <style:text-properties fo:color="#2a8b6c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2a8b6c" fo:font-family="monospace" fo:font-style="normal" fo:font-size="9.6pt" fo:border="0pt none"/>
    </style:style>
    <style:style style:name="PluginODTAutoStyle_span_201" style:family="text">
      <style:text-properties fo:color="#df1717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2a8b6c" fo:font-family="monospace" fo:font-style="normal" fo:font-size="9.6pt" fo:border="0pt none"/>
    </style:style>
    <style:style style:name="PluginODTAutoStyle_span_206" style:family="text">
      <style:text-properties fo:color="#df1717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2a8b6c" fo:font-family="monospace" fo:font-style="normal" fo:font-size="9.6pt" fo:border="0pt none"/>
    </style:style>
    <style:style style:name="PluginODTAutoStyle_span_212" style:family="text">
      <style:text-properties fo:color="#df1717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df1717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2a8b6c" fo:font-family="monospace" fo:font-style="normal" fo:font-size="9.6pt" fo:border="0pt none"/>
    </style:style>
    <style:style style:name="PluginODTAutoStyle_span_230" style:family="text">
      <style:text-properties fo:color="#df1717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Frame_2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9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40" style:family="table-cell">
      <style:table-cell-properties style:vertical-align="middle" fo:padding="0.3cm" fo:border="none"/>
    </style:style>
    <style:style style:name="PluginODTAutoStyle_Paragraph_241" style:family="paragraph">
      <style:paragraph-properties fo:padding="0.3cm"/>
    </style:style>
    <style:style style:name="PluginODTAutoStyle_span_242" style:family="text">
      <style:text-properties fo:color="#2a8b6c" fo:font-family="monospace" fo:font-style="normal" fo:font-size="9.6pt" fo:border="0pt none"/>
    </style:style>
    <style:style style:name="PluginODTAutoStyle_span_243" style:family="text">
      <style:text-properties fo:color="#df1717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df1717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171793" fo:font-family="monospace" fo:font-style="normal" fo:font-size="9.6pt" fo:border="0pt none"/>
    </style:style>
    <style:style style:name="PluginODTAutoStyle_span_254" style:family="text">
      <style:text-properties fo:color="#2a8b6c" fo:font-family="monospace" fo:font-style="normal" fo:font-size="9.6pt" fo:border="0pt none"/>
    </style:style>
    <style:style style:name="PluginODTAutoStyle_span_255" style:family="text">
      <style:text-properties fo:color="#df1717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2a8b6c" fo:font-family="monospace" fo:font-style="normal" fo:font-size="9.6pt" fo:border="0pt none"/>
    </style:style>
    <style:style style:name="PluginODTAutoStyle_span_259" style:family="text">
      <style:text-properties fo:color="#df1717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2a8b6c" fo:font-family="monospace" fo:font-style="normal" fo:font-size="9.6pt" fo:border="0pt none"/>
    </style:style>
    <style:style style:name="PluginODTAutoStyle_span_264" style:family="text">
      <style:text-properties fo:color="#df1717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171793" fo:font-family="monospace" fo:font-style="normal" fo:font-size="9.6pt" fo:border="0pt none"/>
    </style:style>
    <style:style style:name="PluginODTAutoStyle_span_268" style:family="text">
      <style:text-properties fo:color="#2a8b6c" fo:font-family="monospace" fo:font-style="normal" fo:font-size="9.6pt" fo:border="0pt none"/>
    </style:style>
    <style:style style:name="PluginODTAutoStyle_span_269" style:family="text">
      <style:text-properties fo:color="#df1717" fo:font-family="monospace" fo:font-style="normal" fo:font-size="9.6pt" fo:border="0pt none"/>
    </style:style>
    <style:style style:name="PluginODTAutoStyle_span_270" style:family="text">
      <style:text-properties fo:color="#2a8b6c" fo:font-family="monospace" fo:font-style="normal" fo:font-size="9.6pt" fo:border="0pt none"/>
    </style:style>
    <style:style style:name="PluginODTAutoStyle_span_271" style:family="text">
      <style:text-properties fo:color="#df1717" fo:font-family="monospace" fo:font-style="normal" fo:font-size="9.6pt" fo:border="0pt none"/>
    </style:style>
    <style:style style:name="PluginODTAutoStyle_span_272" style:family="text">
      <style:text-properties fo:color="#2a8b6c" fo:font-family="monospace" fo:font-style="normal" fo:font-size="9.6pt" fo:border="0pt none"/>
    </style:style>
    <style:style style:name="PluginODTAutoStyle_span_273" style:family="text">
      <style:text-properties fo:color="#df1717" fo:font-family="monospace" fo:font-style="normal" fo:font-size="9.6pt" fo:border="0pt none"/>
    </style:style>
    <style:style style:name="PluginODTAutoStyle_span_274" style:family="text">
      <style:text-properties fo:color="#2a8b6c" fo:font-family="monospace" fo:font-style="normal" fo:font-size="9.6pt" fo:border="0pt none"/>
    </style:style>
    <style:style style:name="PluginODTAutoStyle_span_275" style:family="text">
      <style:text-properties fo:color="#df1717" fo:font-family="monospace" fo:font-style="normal" fo:font-size="9.6pt" fo:border="0pt none"/>
    </style:style>
    <style:style style:name="PluginODTAutoStyle_span_276" style:family="text">
      <style:text-properties fo:color="#2a8b6c" fo:font-family="monospace" fo:font-style="normal" fo:font-size="9.6pt" fo:border="0pt none"/>
    </style:style>
    <style:style style:name="PluginODTAutoStyle_span_277" style:family="text">
      <style:text-properties fo:color="#df1717" fo:font-family="monospace" fo:font-style="normal" fo:font-size="9.6pt" fo:border="0pt none"/>
    </style:style>
    <style:style style:name="PluginODTAutoStyle_Frame_27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280" style:family="table-cell">
      <style:table-cell-properties style:vertical-align="middle" fo:padding="0.3cm" fo:border="none"/>
    </style:style>
    <style:style style:name="PluginODTAutoStyle_Paragraph_281" style:family="paragraph">
      <style:paragraph-properties fo:padding="0.3cm"/>
    </style:style>
    <style:style style:name="PluginODTAutoStyle_span_282" style:family="text">
      <style:text-properties fo:color="#2a8b6c" fo:font-family="monospace" fo:font-style="normal" fo:font-size="9.6pt" fo:border="0pt none"/>
    </style:style>
    <style:style style:name="PluginODTAutoStyle_span_283" style:family="text">
      <style:text-properties fo:color="#df1717" fo:font-family="monospace" fo:font-style="normal" fo:font-size="9.6pt" fo:border="0pt none"/>
    </style:style>
    <style:style style:name="PluginODTAutoStyle_span_284" style:family="text">
      <style:text-properties fo:color="#2a8b6c" fo:font-family="monospace" fo:font-style="normal" fo:font-size="9.6pt" fo:border="0pt none"/>
    </style:style>
    <style:style style:name="PluginODTAutoStyle_span_285" style:family="text">
      <style:text-properties fo:color="#df1717" fo:font-family="monospace" fo:font-style="normal" fo:font-size="9.6pt" fo:border="0pt none"/>
    </style:style>
    <style:style style:name="PluginODTAutoStyle_span_286" style:family="text">
      <style:text-properties fo:color="#2a8b6c" fo:font-family="monospace" fo:font-style="normal" fo:font-size="9.6pt" fo:border="0pt none"/>
    </style:style>
    <style:style style:name="PluginODTAutoStyle_span_287" style:family="text">
      <style:text-properties fo:color="#df1717" fo:font-family="monospace" fo:font-style="normal" fo:font-size="9.6pt" fo:border="0pt none"/>
    </style:style>
    <style:style style:name="PluginODTAutoStyle_span_288" style:family="text">
      <style:text-properties fo:color="#171793" fo:font-family="monospace" fo:font-style="normal" fo:font-size="9.6pt" fo:border="0pt none"/>
    </style:style>
    <style:style style:name="PluginODTAutoStyle_span_289" style:family="text">
      <style:text-properties fo:color="#171793" fo:font-family="monospace" fo:font-style="normal" fo:font-size="9.6pt" fo:border="0pt none"/>
    </style:style>
    <style:style style:name="PluginODTAutoStyle_span_290" style:family="text">
      <style:text-properties fo:color="#171793" fo:font-family="monospace" fo:font-style="normal" fo:font-size="9.6pt" fo:border="0pt none"/>
    </style:style>
    <style:style style:name="PluginODTAutoStyle_span_291" style:family="text">
      <style:text-properties fo:color="#171793" fo:font-family="monospace" fo:font-style="normal" fo:font-size="9.6pt" fo:border="0pt none"/>
    </style:style>
    <style:style style:name="PluginODTAutoStyle_span_292" style:family="text">
      <style:text-properties fo:color="#171793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span_298" style:family="text">
      <style:text-properties fo:color="#171793" fo:font-family="monospace" fo:font-style="normal" fo:font-size="9.6pt" fo:border="0pt none"/>
    </style:style>
    <style:style style:name="PluginODTAutoStyle_span_299" style:family="text">
      <style:text-properties fo:color="#171793" fo:font-family="monospace" fo:font-style="normal" fo:font-size="9.6pt" fo:border="0pt none"/>
    </style:style>
    <style:style style:name="PluginODTAutoStyle_span_300" style:family="text">
      <style:text-properties fo:color="#171793" fo:font-family="monospace" fo:font-style="normal" fo:font-size="9.6pt" fo:border="0pt none"/>
    </style:style>
    <style:style style:name="PluginODTAutoStyle_span_301" style:family="text">
      <style:text-properties fo:color="#171793" fo:font-family="monospace" fo:font-style="normal" fo:font-size="9.6pt" fo:border="0pt none"/>
    </style:style>
    <style:style style:name="PluginODTAutoStyle_span_302" style:family="text">
      <style:text-properties fo:color="#171793" fo:font-family="monospace" fo:font-style="normal" fo:font-size="9.6pt" fo:border="0pt none"/>
    </style:style>
    <style:style style:name="PluginODTAutoStyle_span_303" style:family="text">
      <style:text-properties fo:color="#171793" fo:font-family="monospace" fo:font-style="normal" fo:font-size="9.6pt" fo:border="0pt none"/>
    </style:style>
    <style:style style:name="PluginODTAutoStyle_span_304" style:family="text">
      <style:text-properties fo:color="#171793" fo:font-family="monospace" fo:font-style="normal" fo:font-size="9.6pt" fo:border="0pt none"/>
    </style:style>
    <style:style style:name="PluginODTAutoStyle_span_305" style:family="text">
      <style:text-properties fo:color="#171793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171793" fo:font-family="monospace" fo:font-style="normal" fo:font-size="9.6pt" fo:border="0pt none"/>
    </style:style>
    <style:style style:name="PluginODTAutoStyle_span_308" style:family="text">
      <style:text-properties fo:color="#171793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2a8b6c" fo:font-family="monospace" fo:font-style="normal" fo:font-size="9.6pt" fo:border="0pt none"/>
    </style:style>
    <style:style style:name="PluginODTAutoStyle_span_319" style:family="text">
      <style:text-properties fo:color="#2a8b6c" fo:font-family="monospace" fo:font-style="normal" fo:font-size="9.6pt" fo:border="0pt none"/>
    </style:style>
    <style:style style:name="PluginODTAutoStyle_span_320" style:family="text">
      <style:text-properties fo:color="#df1717" fo:font-family="monospace" fo:font-style="normal" fo:font-size="9.6pt" fo:border="0pt none"/>
    </style:style>
    <style:style style:name="PluginODTAutoStyle_span_321" style:family="text">
      <style:text-properties fo:color="#2a8b6c" fo:font-family="monospace" fo:font-style="normal" fo:font-size="9.6pt" fo:border="0pt none"/>
    </style:style>
    <style:style style:name="PluginODTAutoStyle_span_322" style:family="text">
      <style:text-properties fo:color="#df1717" fo:font-family="monospace" fo:font-style="normal" fo:font-size="9.6pt" fo:border="0pt none"/>
    </style:style>
    <style:style style:name="PluginODTAutoStyle_span_323" style:family="text">
      <style:text-properties fo:color="#2a8b6c" fo:font-family="monospace" fo:font-style="normal" fo:font-size="9.6pt" fo:border="0pt none"/>
    </style:style>
    <style:style style:name="PluginODTAutoStyle_span_324" style:family="text">
      <style:text-properties fo:color="#df1717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2a8b6c" fo:font-family="monospace" fo:font-style="normal" fo:font-size="9.6pt" fo:border="0pt none"/>
    </style:style>
    <style:style style:name="PluginODTAutoStyle_span_327" style:family="text">
      <style:text-properties fo:color="#df1717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2a8b6c" fo:font-family="monospace" fo:font-style="normal" fo:font-size="9.6pt" fo:border="0pt none"/>
    </style:style>
    <style:style style:name="PluginODTAutoStyle_span_330" style:family="text">
      <style:text-properties fo:color="#df1717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171793" fo:font-family="monospace" fo:font-style="normal" fo:font-size="9.6pt" fo:border="0pt none"/>
    </style:style>
    <style:style style:name="PluginODTAutoStyle_span_333" style:family="text">
      <style:text-properties fo:color="#2a8b6c" fo:font-family="monospace" fo:font-style="normal" fo:font-size="9.6pt" fo:border="0pt none"/>
    </style:style>
    <style:style style:name="PluginODTAutoStyle_span_334" style:family="text">
      <style:text-properties fo:color="#df1717" fo:font-family="monospace" fo:font-style="normal" fo:font-size="9.6pt" fo:border="0pt none"/>
    </style:style>
    <style:style style:name="PluginODTAutoStyle_span_335" style:family="text">
      <style:text-properties fo:color="#171793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2a8b6c" fo:font-family="monospace" fo:font-style="normal" fo:font-size="9.6pt" fo:border="0pt none"/>
    </style:style>
    <style:style style:name="PluginODTAutoStyle_span_344" style:family="text">
      <style:text-properties fo:color="#df1717" fo:font-family="monospace" fo:font-style="normal" fo:font-size="9.6pt" fo:border="0pt none"/>
    </style:style>
    <style:style style:name="PluginODTAutoStyle_span_345" style:family="text">
      <style:text-properties fo:color="#2a8b6c" fo:font-family="monospace" fo:font-style="normal" fo:font-size="9.6pt" fo:border="0pt none"/>
    </style:style>
    <style:style style:name="PluginODTAutoStyle_span_346" style:family="text">
      <style:text-properties fo:color="#df1717" fo:font-family="monospace" fo:font-style="normal" fo:font-size="9.6pt" fo:border="0pt none"/>
    </style:style>
    <style:style style:name="PluginODTAutoStyle_span_347" style:family="text">
      <style:text-properties fo:color="#2a8b6c" fo:font-family="monospace" fo:font-style="normal" fo:font-size="9.6pt" fo:border="0pt none"/>
    </style:style>
    <style:style style:name="PluginODTAutoStyle_span_34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tart"/><text:bookmark-start text:name="__RefHeading___installer_et_gerer_un_volume_raid_1_logiciel_1"/><text:bookmark-start text:name="installer_et_gerer_un_volume_raid_1_logiciel"/>Installer et gérer un volume RAID 1 logiciel<text:bookmark-end text:name="__RefHeading___installer_et_gerer_un_volume_raid_1_logiciel_1"/><text:bookmark-end text:name="installer_et_gerer_un_volume_raid_1_logicie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us prendrons <text:span text:style-name="Strong_20_Emphasis">l'exemple d'un Raspberry Pi 4</text:span>.</text:p><text:p text:style-name="Text_20_body">Nous créerons un RAID 1 sur deux clés USB de 256 Go.</text:p></table:table-cell></table:table-row></table:table></draw:text-box></draw:frame>Ce didacticiel montre comment créer un volume RAID 1 logiciel (deux disques usb en miroir).</text:p>
      <text:p text:style-name="Text_20_body">Le RAID 1 synchronise l'accès aux données sur l'ensemble des supports mis en œuvre, chacun d'entre-eux étant le miroir des autres.
<draw:frame draw:style-name="mediacenter" draw:name="0" text:anchor-type="paragraph" draw:z-index="0" svg:width="3.5189583333333cm" style:rel-width="100%" svg:height="5.2916666666667cm" style:rel-height="scale"><draw:image xlink:href="Pictures/c6a81fd7a3110b264abcaabbfce976c5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Dans ce didacticiel,</text:p><text:p text:style-name="Text_20_body">les disques/clés USB seront notés <text:span text:style-name="Strong_20_Emphasis">disques</text:span>les grappes (“arrays”) RAID seront notées <text:span text:style-name="Strong_20_Emphasis">volumes RAID</text:span>Cette solution est économique avec un débit faible (le Raspberry Pi consomme peu et les clés usb seront le plus souvent en veille).</text:p><text:p text:style-name="Text_20_body"><text:span text:style-name="Strong_20_Emphasis">RAID</text:span> (<text:span text:style-name="Strong_20_Emphasis">R</text:span>edundant <text:span text:style-name="Strong_20_Emphasis">A</text:span>rray of <text:span text:style-name="Strong_20_Emphasis">I</text:span>ndependent <text:span text:style-name="Strong_20_Emphasis">D</text:span>isks) combine plusieurs supports (disques durs ou clés USB).</text:p><text:p text:style-name="Text_20_body">Il existe différents niveaux de RAID, les plus courants sont RAID-0, RAID-1 et RAID-5.</text:p><text:p text:style-name="Text_20_body"><text:span text:style-name="Strong_20_Emphasis">RAID-0</text:span> : les blocs de données sont répartis sur au moins 2 disques regroupés en un volume. Très grande <text:span text:style-name="Strong_20_Emphasis">rapidité</text:span> de lecture / écriture mais <text:span text:style-name="Strong_20_Emphasis">aucune redondance</text:span> : si un disque tombe en panne, les données sont perdues définitivement.<text:span text:style-name="Strong_20_Emphasis">RAID-1</text:span>: c'est le niveau de RAID utilisé dans ce tutoriel. RAID-1 copie en miroir les blocs de données sur les disques du volume RAID. Si un disque tombe en panne, il peut être remplacé sans aucune perte de données.<text:span text:style-name="Strong_20_Emphasis">RAID-5</text:span> : les blocs de données sont répartis sur au moins 3 disques. Il n'y a perte de données que si plusieurs disques sont en panne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</text:span> ou un <text:span text:style-name="Strong_20_Emphasis">Raspberry Pi</text:span> avec ses accessoires (alimentation, boîtier,carte µSD) et son OS installé et configuré. Nous prendrons l'exemple d'un <text:span text:style-name="Strong_20_Emphasis">Raspberry Pi 4</text:span>des <text:span text:style-name="Strong_20_Emphasis">disques</text:span> ou des <text:span text:style-name="Strong_20_Emphasis">clés USB</text:span> de même taille et si possible du même modèle. Nous prendrons l'exemple de deux clés USB de 256 G à mettre en RAID 1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Mettez à jour</text:span> le système :</text:p>
      <text:p text:style-name="Command Line Interface"><text:span text:style-name="PluginODTAutoStyle_span_9">pi@framboise4:~ $ </text:span><text:span text:style-name="PluginODTAutoStyle_span_10">sudo apt update</text:span><text:line-break/><text:span text:style-name="PluginODTAutoStyle_span_11">pi@framboise4:~ $ </text:span><text:span text:style-name="PluginODTAutoStyle_span_12">sudo apt upgrade</text:span></text:p>
      <text:p text:style-name="Text_20_body"><text:span text:style-name="Strong_20_Emphasis">Installez</text:span> le paquet <text:span text:style-name="Strong_20_Emphasis">mdadm</text:span> ou dans un terminal :</text:p>
      <text:p text:style-name="Command Line Interface"><text:span text:style-name="PluginODTAutoStyle_span_13">pi@framboise4:~ $ </text:span><text:span text:style-name="PluginODTAutoStyle_span_14">sudo apt install mdadm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des_lecteurs_5"/><text:bookmark-start text:name="configuration_des_lecteurs"/>Configuration des lecteurs<text:bookmark-end text:name="__RefHeading___configuration_des_lecteurs_5"/><text:bookmark-end text:name="configuration_des_lecteurs"/></text:h>
      <text:p text:style-name="Text_20_body">Faites le point des <text:span text:style-name="Strong_20_Emphasis">montages</text:span> :</text:p>
      <text:p text:style-name="Command Line Interface"><text:span text:style-name="PluginODTAutoStyle_span_15">pi@framboise4:~ $ </text:span><text:span text:style-name="PluginODTAutoStyle_span_16">lsblk</text:span><text:line-break/><text:span text:style-name="PluginODTAutoStyle_span_17">NAME<text:s text:c="8"/>MAJ:MIN RM<text:s text:c="2"/>SIZE RO TYPE MOUNTPOINT</text:span><text:line-break/><text:span text:style-name="PluginODTAutoStyle_span_18">mmcblk0<text:s text:c="5"/>179:0<text:s text:c="4"/>0 59,6G<text:s text:c="2"/>0 disk </text:span><text:line-break/><text:span text:style-name="PluginODTAutoStyle_span_19">├─mmcblk0p1 179:1<text:s text:c="4"/>0<text:s text:c="2"/>256M<text:s text:c="2"/>0 part /boot</text:span><text:line-break/><text:span text:style-name="PluginODTAutoStyle_span_20">└─mmcblk0p2 179:2<text:s text:c="4"/>0 59,4G<text:s text:c="2"/>0 part /</text:span></text:p>
      <text:p text:style-name="Text_20_body"><text:span text:style-name="Strong_20_Emphasis">Branchez vos disques (ou clés) USB</text:span><text:span text:style-name="Strong_20_Emphasis">Repérez-les</text:span> :</text:p>
      <text:p text:style-name="Command Line Interface"><text:span text:style-name="PluginODTAutoStyle_span_21">pi@framboise4:~ $ </text:span><text:span text:style-name="PluginODTAutoStyle_span_22">lsblk</text:span><text:line-break/><text:span text:style-name="PluginODTAutoStyle_span_23">NAME<text:s text:c="8"/>MAJ:MIN RM<text:s text:c="3"/>SIZE RO TYPE MOUNTPOINT</text:span><text:line-break/><text:span text:style-name="PluginODTAutoStyle_span_24">sda<text:s text:c="11"/>8:0<text:s text:c="4"/>1 232,9G<text:s text:c="2"/>0 disk </text:span><text:line-break/><text:span text:style-name="PluginODTAutoStyle_span_25">└─sda1<text:s text:c="8"/>8:1<text:s text:c="4"/>1 232,9G<text:s text:c="2"/>0 part /media/pi/81FC-2755</text:span><text:line-break/><text:span text:style-name="PluginODTAutoStyle_span_26">sdb<text:s text:c="11"/>8:16<text:s text:c="3"/>1 233,3G<text:s text:c="2"/>0 disk </text:span><text:line-break/><text:span text:style-name="PluginODTAutoStyle_span_27">└─sdb1<text:s text:c="8"/>8:17<text:s text:c="3"/>1 233,3G<text:s text:c="2"/>0 part /media/pi/5CE2-DE99</text:span><text:line-break/><text:span text:style-name="PluginODTAutoStyle_span_28">mmcblk0<text:s text:c="5"/>179:0<text:s text:c="4"/>0<text:s text:c="2"/>59,6G<text:s text:c="2"/>0 disk </text:span><text:line-break/><text:span text:style-name="PluginODTAutoStyle_span_29">├─mmcblk0p1 179:1<text:s text:c="4"/>0<text:s text:c="3"/>256M<text:s text:c="2"/>0 part /boot</text:span><text:line-break/><text:span text:style-name="PluginODTAutoStyle_span_30">└─mmcblk0p2 179:2<text:s text:c="4"/>0<text:s text:c="2"/>59,4G<text:s text:c="2"/>0 part /</text:span></text:p>
      <text:p text:style-name="Text_20_body">-&gt; Ici, les clés USB sont <text:span text:style-name="Strong_20_Emphasis">/dev/sda</text:span> et <text:span text:style-name="Strong_20_Emphasis">/dev/sdb</text:span> et sont partitionnées<text:span text:style-name="Strong_20_Emphasis">Démontez les éventuelles partitions</text:span> :</text:p>
      <text:p text:style-name="Command Line Interface"><text:span text:style-name="PluginODTAutoStyle_span_31">pi@framboise4:~ $ </text:span><text:span text:style-name="PluginODTAutoStyle_span_32">sudo umount /dev/sd[a-b]1</text:span><text:line-break/><text:span text:style-name="PluginODTAutoStyle_span_33">pi@framboise4:~ $ </text:span><text:span text:style-name="PluginODTAutoStyle_span_34">lsblk</text:span><text:line-break/><text:span text:style-name="PluginODTAutoStyle_span_35">NAME<text:s text:c="8"/>MAJ:MIN RM<text:s text:c="3"/>SIZE RO TYPE MOUNTPOINT</text:span><text:line-break/><text:span text:style-name="PluginODTAutoStyle_span_36">sda<text:s text:c="11"/>8:0<text:s text:c="4"/>1 232,9G<text:s text:c="2"/>0 disk </text:span><text:line-break/><text:span text:style-name="PluginODTAutoStyle_span_37">└─sda1<text:s text:c="8"/>8:1<text:s text:c="4"/>1 232,9G<text:s text:c="2"/>0 part </text:span><text:line-break/><text:span text:style-name="PluginODTAutoStyle_span_38">sdb<text:s text:c="11"/>8:16<text:s text:c="3"/>1 233,3G<text:s text:c="2"/>0 disk </text:span><text:line-break/><text:span text:style-name="PluginODTAutoStyle_span_39">└─sdb1<text:s text:c="8"/>8:17<text:s text:c="3"/>1 233,3G<text:s text:c="2"/>0 part</text:span><text:line-break/><text:span text:style-name="PluginODTAutoStyle_span_40">&lt;...&gt;</text:span></text:p>
      <text:p text:style-name="Text_20_body"><text:span text:style-name="Strong_20_Emphasis">Formatez le premier disque</text:span> :</text:p>
      <text:p text:style-name="Command Line Interface"><text:span text:style-name="PluginODTAutoStyle_span_41">pi@framboise4:~ $ </text:span><text:span text:style-name="PluginODTAutoStyle_span_42">sudo fdisk /dev/sda</text:span><text:line-break/><text:span text:style-name="PluginODTAutoStyle_span_43">...</text:span><text:line-break/><text:span text:style-name="PluginODTAutoStyle_span_44">Command (m for help): </text:span><text:span text:style-name="PluginODTAutoStyle_span_45">o</text:span><text:line-break/><text:span text:style-name="PluginODTAutoStyle_span_46">Created a new DOS disklabel with disk identifier 0x837c1279.</text:span><text:line-break/><text:span text:style-name="PluginODTAutoStyle_span_47"/><text:line-break/><text:span text:style-name="PluginODTAutoStyle_span_48">Command (m for help): </text:span><text:span text:style-name="PluginODTAutoStyle_span_49">n</text:span><text:line-break/><text:span text:style-name="PluginODTAutoStyle_span_50">Partition type</text:span><text:line-break/><text:span text:style-name="PluginODTAutoStyle_span_51">...</text:span><text:line-break/><text:span text:style-name="PluginODTAutoStyle_span_52">Select (default p): </text:span><text:line-break/><text:span text:style-name="PluginODTAutoStyle_span_53">...</text:span><text:line-break/><text:span text:style-name="PluginODTAutoStyle_span_54">Partition number (1-4, default 1): </text:span><text:line-break/><text:span text:style-name="PluginODTAutoStyle_span_55">First sector (2048-488374271, default 2048): </text:span><text:line-break/><text:span text:style-name="PluginODTAutoStyle_span_56">Last sector, +/-sectors or +/-size{K,M,G,T,P} (2048-488374271, default 488374271): </text:span><text:line-break/><text:span text:style-name="PluginODTAutoStyle_span_57"/><text:line-break/><text:span text:style-name="PluginODTAutoStyle_span_58">Created a new partition 1 of type 'Linux' and of size 232,9 GiB.</text:span><text:line-break/><text:span text:style-name="PluginODTAutoStyle_span_59"/><text:line-break/><text:span text:style-name="PluginODTAutoStyle_span_60">Command (m for help): </text:span><text:span text:style-name="PluginODTAutoStyle_span_61">t</text:span><text:line-break/><text:span text:style-name="PluginODTAutoStyle_span_62">Selected partition 1</text:span><text:line-break/><text:span text:style-name="PluginODTAutoStyle_span_63">Hex code (type L to list all codes): </text:span><text:span text:style-name="PluginODTAutoStyle_span_64">fd</text:span><text:line-break/><text:span text:style-name="PluginODTAutoStyle_span_65">Changed type of partition 'Linux' to 'Linux raid autodetect'.</text:span><text:line-break/><text:span text:style-name="PluginODTAutoStyle_span_66"/><text:line-break/><text:span text:style-name="PluginODTAutoStyle_span_67">Command (m for help): </text:span><text:span text:style-name="PluginODTAutoStyle_span_68">w</text:span><text:line-break/><text:span text:style-name="PluginODTAutoStyle_span_69">The partition table has been altered.</text:span><text:line-break/><text:span text:style-name="PluginODTAutoStyle_span_70">Calling ioctl() to re-read partition table.</text:span><text:line-break/><text:span text:style-name="PluginODTAutoStyle_span_71">Syncing disks.</text:span></text:p>
      <text:p text:style-name="Text_20_body"><text:span text:style-name="Strong_20_Emphasis">o</text:span> pour créer une table de partition DOS vide.<text:span text:style-name="Strong_20_Emphasis">n</text:span> pour créer une nouvelle partition ; Pour chaque option, appuyez sur <text:span text:style-name="Plugin_Keyboard___keyboard">↵ Entrée</text:span> pour utiliser la valeur par défaut jusqu'à retrouver l'invite <text:span text:style-name="Strong_20_Emphasis">Commande (m pour l'aide) :</text:span><text:span text:style-name="Strong_20_Emphasis">t</text:span> pour définir le type de partition <text:span text:style-name="Strong_20_Emphasis">fd</text:span><text:span text:style-name="Strong_20_Emphasis">w</text:span> pour écrire les modifications et quitter<text:span text:style-name="Strong_20_Emphasis">Clonez la table de partitions</text:span> du premier disque <text:span text:style-name="Strong_20_Emphasis">/dev/sda</text:span> sur le second <text:span text:style-name="Strong_20_Emphasis">/dev/sdb</text:span> :</text:p>
      <text:p text:style-name="Command Line Interface"><text:span text:style-name="PluginODTAutoStyle_span_72">pi@framboise4:~ $ </text:span><text:span text:style-name="PluginODTAutoStyle_span_73">sudo sfdisk -d /dev/sda | sudo sfdisk /dev/sdb</text:span><text:line-break/><text:span text:style-name="PluginODTAutoStyle_span_74">...</text:span><text:line-break/><text:span text:style-name="PluginODTAutoStyle_span_75">New situation:</text:span><text:line-break/><text:span text:style-name="PluginODTAutoStyle_span_76">Disklabel type: dos</text:span><text:line-break/><text:span text:style-name="PluginODTAutoStyle_span_77">Disk identifier: 0x54ed3050</text:span><text:line-break/><text:span text:style-name="PluginODTAutoStyle_span_78"/><text:line-break/><text:span text:style-name="PluginODTAutoStyle_span_79">Device<text:s text:c="5"/>Boot Start<text:s text:c="7"/>End<text:s text:c="3"/>Sectors<text:s text:c="3"/>Size Id Type</text:span><text:line-break/><text:span text:style-name="PluginODTAutoStyle_span_80">/dev/sdb1<text:s text:c="8"/>2048 488374271 488372224 232,9G fd Linux raid autodetect</text:span><text:line-break/><text:span text:style-name="PluginODTAutoStyle_span_81"/><text:line-break/><text:span text:style-name="PluginODTAutoStyle_span_82">The partition table has been altered.</text:span><text:line-break/><text:span text:style-name="PluginODTAutoStyle_span_83">Calling ioctl() to re-read partition table.</text:span><text:line-break/><text:span text:style-name="PluginODTAutoStyle_span_84">Syncing disks.</text:span></text:p>
      <text:h text:style-name="Heading_20_3" text:outline-level="3"><text:bookmark-start text:name="__RefHeading___creation_du_volume_raid_6"/><text:bookmark-start text:name="creation_du_volume_raid"/>Création du volume RAID<text:bookmark-end text:name="__RefHeading___creation_du_volume_raid_6"/><text:bookmark-end text:name="creation_du_volume_raid"/></text:h>
      <text:p text:style-name="Text_20_body">Situation :</text:p>
      <text:p text:style-name="Command Line Interface"><text:span text:style-name="PluginODTAutoStyle_span_85">pi@framboise4:~ $ </text:span><text:span text:style-name="PluginODTAutoStyle_span_86">lsblk</text:span><text:line-break/><text:span text:style-name="PluginODTAutoStyle_span_87">NAME<text:s text:c="8"/>MAJ:MIN RM<text:s text:c="3"/>SIZE RO TYPE MOUNTPOINT</text:span><text:line-break/><text:span text:style-name="PluginODTAutoStyle_span_88">sda<text:s text:c="11"/>8:0<text:s text:c="4"/>1 232,9G<text:s text:c="2"/>0 disk </text:span><text:line-break/><text:span text:style-name="PluginODTAutoStyle_span_89">└─sda1<text:s text:c="8"/>8:1<text:s text:c="4"/>1 232,9G<text:s text:c="2"/>0 part </text:span><text:line-break/><text:span text:style-name="PluginODTAutoStyle_span_90">sdb<text:s text:c="11"/>8:16<text:s text:c="3"/>1 233,3G<text:s text:c="2"/>0 disk </text:span><text:line-break/><text:span text:style-name="PluginODTAutoStyle_span_91">└─sdb1<text:s text:c="8"/>8:17<text:s text:c="3"/>1 232,9G<text:s text:c="2"/>0 part </text:span><text:line-break/><text:span text:style-name="PluginODTAutoStyle_span_92">mmcblk0<text:s text:c="5"/>179:0<text:s text:c="4"/>0<text:s text:c="2"/>59,6G<text:s text:c="2"/>0 disk </text:span><text:line-break/><text:span text:style-name="PluginODTAutoStyle_span_93">├─mmcblk0p1 179:1<text:s text:c="4"/>0<text:s text:c="3"/>256M<text:s text:c="2"/>0 part /boot</text:span><text:line-break/><text:span text:style-name="PluginODTAutoStyle_span_94">└─mmcblk0p2 179:2<text:s text:c="4"/>0<text:s text:c="2"/>59,4G<text:s text:c="2"/>0 part /</text:span></text:p>
      <text:p text:style-name="Text_20_body">Lancez la <text:span text:style-name="Strong_20_Emphasis">création du volume RAID-1</text:span> (/dev/md0) et attendez la fin :</text:p>
      <text:p text:style-name="Command Line Interface"><text:span text:style-name="PluginODTAutoStyle_span_95">pi@framboise4:~ $ </text:span><text:span text:style-name="PluginODTAutoStyle_span_96">sudo mdadm --create /dev/md0 --level=mirror --raid-devices=2 /dev/sd[a-b]1</text:span><text:line-break/><text:span text:style-name="PluginODTAutoStyle_span_97">mdadm: Note: this array has metadata at the start and</text:span><text:line-break/><text:span text:style-name="PluginODTAutoStyle_span_98"><text:s text:c="4"/>may not be suitable as a boot device.<text:s text:c="2"/>If you plan to</text:span><text:line-break/><text:span text:style-name="PluginODTAutoStyle_span_99"><text:s text:c="4"/>store '/boot' on this device please ensure that</text:span><text:line-break/><text:span text:style-name="PluginODTAutoStyle_span_100"><text:s text:c="4"/>your boot-loader understands md/v1.x metadata, or use</text:span><text:line-break/><text:span text:style-name="PluginODTAutoStyle_span_101"><text:s text:c="4"/>--metadata=0.90</text:span><text:line-break/><text:span text:style-name="PluginODTAutoStyle_span_102">Continue creating array? </text:span><text:span text:style-name="PluginODTAutoStyle_span_103">y</text:span><text:line-break/><text:span text:style-name="PluginODTAutoStyle_span_104">mdadm: Defaulting to version 1.2 metadata</text:span><text:line-break/><text:span text:style-name="PluginODTAutoStyle_span_105">mdadm: array /dev/md0 started.</text:span></text:p>
      <text:p text:style-name="Text_20_body">tapez <text:span text:style-name="Strong_20_Emphasis">y</text:span> pour continuer à créer le volumeremplacez <text:span text:style-name="Strong_20_Emphasis">/dev/sd[a-b]1</text:span> selon votre configurationSurveillez l'avancement :</text:p>
      <text:p text:style-name="Command Line Interface"><text:span text:style-name="PluginODTAutoStyle_span_106">pi@framboise4:~ $ </text:span><text:span text:style-name="PluginODTAutoStyle_span_107">watch cat /proc/mdstat</text:span></text:p>
      <text:p text:style-name="Command Line Interface"><text:span text:style-name="PluginODTAutoStyle_span_108">Every 2,0s: cat /proc/mdstat<text:s text:c="43"/>framboise4: Wed Dec<text:s text:c="2"/>9 14:47:57 2020</text:span><text:line-break/><text:span text:style-name="PluginODTAutoStyle_span_109"/><text:line-break/><text:span text:style-name="PluginODTAutoStyle_span_110">Personalities : [raid1]</text:span><text:line-break/><text:span text:style-name="PluginODTAutoStyle_span_111">md0 : active raid1 sdb1[1] sda1[0]</text:span><text:line-break/><text:span text:style-name="PluginODTAutoStyle_span_112"><text:s text:c="6"/>244054016 blocks super 1.2 [2/2] [UU]</text:span><text:line-break/><text:span text:style-name="PluginODTAutoStyle_span_113"><text:s text:c="6"/>[===&gt;.................]<text:s text:c="2"/>resync = 19.7% (48275840/244054016) finish=234.7min speed=13896K/sec</text:span><text:line-break/><text:span text:style-name="PluginODTAutoStyle_span_114"><text:s text:c="6"/>bitmap: 2/2 pages [8KB], 65536KB chunk</text:span><text:line-break/><text:span text:style-name="PluginODTAutoStyle_span_115"/><text:line-break/><text:span text:style-name="PluginODTAutoStyle_span_116">unused devices: &lt;none&gt;</text:span></text:p>
      <text:p text:style-name="Text_20_body">Soyez patient : cela peut prendre une heure. Quand tout s'est bien passé :</text:p>
      <text:p text:style-name="Command Line Interface"><text:span text:style-name="PluginODTAutoStyle_span_117">Every 2,0s: cat /proc/mdstat<text:s text:c="16"/>framboise4: Wed Dec<text:s text:c="2"/>9 19:40:13 2020</text:span><text:line-break/><text:span text:style-name="PluginODTAutoStyle_span_118"/><text:line-break/><text:span text:style-name="PluginODTAutoStyle_span_119">Personalities : [raid1]</text:span><text:line-break/><text:span text:style-name="PluginODTAutoStyle_span_120">md0 : active raid1 sdb1[1] sda1[0]</text:span><text:line-break/><text:span text:style-name="PluginODTAutoStyle_span_121"><text:s text:c="6"/>244054016 blocks super 1.2 [2/2] [UU]</text:span><text:line-break/><text:span text:style-name="PluginODTAutoStyle_span_122"><text:s text:c="6"/>bitmap: 0/2 pages [0KB], 65536KB chunk</text:span><text:line-break/><text:span text:style-name="PluginODTAutoStyle_span_123"/><text:line-break/><text:span text:style-name="PluginODTAutoStyle_span_124">unused devices: &lt;none&gt;</text:span></text:p>
      <text:p text:style-name="Text_20_body">Arrêtez la surveillance en tapant <text:span text:style-name="Plugin_Keyboard___keyboard">Ctrl</text:span>+<text:span text:style-name="Plugin_Keyboard___keyboard">C</text:span>.Pour voir le détail du résultat :</text:p>
      <text:p text:style-name="Command Line Interface"><text:span text:style-name="PluginODTAutoStyle_span_125">pi@framboise4:~ $ </text:span><text:span text:style-name="PluginODTAutoStyle_span_126">sudo mdadm --detail /dev/md0</text:span><text:line-break/><text:span text:style-name="PluginODTAutoStyle_span_127">/dev/md0:</text:span><text:line-break/><text:span text:style-name="PluginODTAutoStyle_span_128"><text:s text:c="11"/>Version : 1.2</text:span><text:line-break/><text:span text:style-name="PluginODTAutoStyle_span_129"><text:s text:c="5"/>Creation Time : Wed Dec<text:s text:c="2"/>9 13:49:55 2020</text:span><text:line-break/><text:span text:style-name="PluginODTAutoStyle_span_130"><text:s text:c="8"/>Raid Level : raid1</text:span><text:line-break/><text:span text:style-name="PluginODTAutoStyle_span_131"><text:s text:c="8"/>Array Size : 244054016 (232.75 GiB 249.91 GB)</text:span><text:line-break/><text:span text:style-name="PluginODTAutoStyle_span_132"><text:s text:c="5"/>Used Dev Size : 244054016 (232.75 GiB 249.91 GB)</text:span><text:line-break/><text:span text:style-name="PluginODTAutoStyle_span_133"><text:s text:c="6"/>Raid Devices : 2</text:span><text:line-break/><text:span text:style-name="PluginODTAutoStyle_span_134"><text:s text:c="5"/>Total Devices : 2</text:span><text:line-break/><text:span text:style-name="PluginODTAutoStyle_span_135"><text:s text:c="7"/>Persistence : Superblock is persistent</text:span><text:line-break/><text:span text:style-name="PluginODTAutoStyle_span_136"/><text:line-break/><text:span text:style-name="PluginODTAutoStyle_span_137"><text:s text:c="5"/>Intent Bitmap : Internal</text:span><text:line-break/><text:span text:style-name="PluginODTAutoStyle_span_138"/><text:line-break/><text:span text:style-name="PluginODTAutoStyle_span_139"><text:s text:c="7"/>Update Time : Wed Dec<text:s text:c="2"/>9 18:53:14 2020</text:span><text:line-break/><text:span text:style-name="PluginODTAutoStyle_span_140"><text:s text:c="13"/>State : clean </text:span><text:line-break/><text:span text:style-name="PluginODTAutoStyle_span_141"><text:s text:c="4"/>Active Devices : 2</text:span><text:line-break/><text:span text:style-name="PluginODTAutoStyle_span_142"><text:s text:c="3"/>Working Devices : 2</text:span><text:line-break/><text:span text:style-name="PluginODTAutoStyle_span_143"><text:s text:c="4"/>Failed Devices : 0</text:span><text:line-break/><text:span text:style-name="PluginODTAutoStyle_span_144"><text:s text:c="5"/>Spare Devices : 0</text:span><text:line-break/><text:span text:style-name="PluginODTAutoStyle_span_145"/><text:line-break/><text:span text:style-name="PluginODTAutoStyle_span_146">Consistency Policy : bitmap</text:span><text:line-break/><text:span text:style-name="PluginODTAutoStyle_span_147"/><text:line-break/><text:span text:style-name="PluginODTAutoStyle_span_148"><text:s text:c="14"/>Name : framboise4:0<text:s text:c="2"/>(local to host framboise4)</text:span><text:line-break/><text:span text:style-name="PluginODTAutoStyle_span_149"><text:s text:c="14"/>UUID : 999fcdb6:f37b29d7:224d2564:f5269ca5</text:span><text:line-break/><text:span text:style-name="PluginODTAutoStyle_span_150"><text:s text:c="12"/>Events : 3547</text:span><text:line-break/><text:span text:style-name="PluginODTAutoStyle_span_151"/><text:line-break/><text:span text:style-name="PluginODTAutoStyle_span_152"><text:s text:c="4"/>Number<text:s text:c="3"/>Major<text:s text:c="3"/>Minor<text:s text:c="3"/>RaidDevice State</text:span><text:line-break/><text:span text:style-name="PluginODTAutoStyle_span_153"><text:s text:c="7"/>0<text:s text:c="7"/>8<text:s text:c="8"/>1<text:s text:c="8"/>0<text:s text:c="6"/>active sync<text:s text:c="3"/>/dev/sda1</text:span><text:line-break/><text:span text:style-name="PluginODTAutoStyle_span_154"><text:s text:c="7"/>1<text:s text:c="7"/>8<text:s text:c="7"/>17<text:s text:c="8"/>1<text:s text:c="6"/>active sync<text:s text:c="3"/>/dev/sdb1</text:span></text:p>
      <text:h text:style-name="Heading_20_3" text:outline-level="3"><text:bookmark-start text:name="__RefHeading___partitionnement_du_volume_raid_7"/><text:bookmark-start text:name="partitionnement_du_volume_raid"/>Partitionnement du volume RAID<text:bookmark-end text:name="__RefHeading___partitionnement_du_volume_raid_7"/><text:bookmark-end text:name="partitionnement_du_volume_raid"/></text:h>
      <text:p text:style-name="Text_20_body">Partitionnez le volume RAID :</text:p>
      <text:p text:style-name="Command Line Interface"><text:span text:style-name="PluginODTAutoStyle_span_155">pi@framboise4:~ $ </text:span><text:span text:style-name="PluginODTAutoStyle_span_156">sudo fdisk /dev/md0</text:span><text:line-break/><text:span text:style-name="PluginODTAutoStyle_span_157">...</text:span><text:line-break/><text:span text:style-name="PluginODTAutoStyle_span_158">Command (m for help): </text:span><text:span text:style-name="PluginODTAutoStyle_span_159">n</text:span><text:line-break/><text:span text:style-name="PluginODTAutoStyle_span_160">Partition type</text:span><text:line-break/><text:span text:style-name="PluginODTAutoStyle_span_161">...</text:span><text:line-break/><text:span text:style-name="PluginODTAutoStyle_span_162">Select (default p): </text:span><text:line-break/><text:span text:style-name="PluginODTAutoStyle_span_163">...</text:span><text:line-break/><text:span text:style-name="PluginODTAutoStyle_span_164">Partition number (1-4, default 1): </text:span><text:line-break/><text:span text:style-name="PluginODTAutoStyle_span_165">First sector (2048-488108031, default 2048): </text:span><text:line-break/><text:span text:style-name="PluginODTAutoStyle_span_166">Last sector, +/-sectors or +/-size{K,M,G,T,P} (2048-488108031, default 488108031): </text:span><text:span text:style-name="PluginODTAutoStyle_span_167">+99G</text:span><text:line-break/><text:span text:style-name="PluginODTAutoStyle_span_168"/><text:line-break/><text:span text:style-name="PluginODTAutoStyle_span_169">Created a new partition 1 of type 'Linux' and of size 99 GiB.</text:span><text:line-break/><text:span text:style-name="PluginODTAutoStyle_span_170"/><text:line-break/><text:span text:style-name="PluginODTAutoStyle_span_171">Command (m for help): </text:span><text:span text:style-name="PluginODTAutoStyle_span_172">n</text:span><text:line-break/><text:span text:style-name="PluginODTAutoStyle_span_173">Partition type</text:span><text:line-break/><text:span text:style-name="PluginODTAutoStyle_span_174">...</text:span><text:line-break/><text:span text:style-name="PluginODTAutoStyle_span_175">Select (default p): </text:span><text:line-break/><text:span text:style-name="PluginODTAutoStyle_span_176">...</text:span><text:line-break/><text:span text:style-name="PluginODTAutoStyle_span_177">Partition number (2-4, default 2): </text:span><text:line-break/><text:span text:style-name="PluginODTAutoStyle_span_178">First sector (207620096-488108031, default 207620096): </text:span><text:line-break/><text:span text:style-name="PluginODTAutoStyle_span_179">Last sector, +/-sectors or +/-size{K,M,G,T,P} (207620096-488108031, default 488108031): </text:span><text:line-break/><text:span text:style-name="PluginODTAutoStyle_span_180"/><text:line-break/><text:span text:style-name="PluginODTAutoStyle_span_181">Created a new partition 2 of type 'Linux' and of size 133,8 GiB.</text:span><text:line-break/><text:span text:style-name="PluginODTAutoStyle_span_182"/><text:line-break/><text:span text:style-name="PluginODTAutoStyle_span_183">Command (m for help): </text:span><text:span text:style-name="PluginODTAutoStyle_span_184">t</text:span><text:line-break/><text:span text:style-name="PluginODTAutoStyle_span_185">Partition number (1,2, default 2): </text:span><text:line-break/><text:span text:style-name="PluginODTAutoStyle_span_186">Hex code (type L to list all codes): </text:span><text:span text:style-name="PluginODTAutoStyle_span_187">fd</text:span><text:line-break/><text:span text:style-name="PluginODTAutoStyle_span_188"/><text:line-break/><text:span text:style-name="PluginODTAutoStyle_span_189">Changed type of partition 'Linux' to 'Linux raid autodetect'.</text:span><text:line-break/><text:span text:style-name="PluginODTAutoStyle_span_190"/><text:line-break/><text:span text:style-name="PluginODTAutoStyle_span_191">Command (m for help): </text:span><text:span text:style-name="PluginODTAutoStyle_span_192">t</text:span><text:line-break/><text:span text:style-name="PluginODTAutoStyle_span_193">Partition number (1,2, default 2): </text:span><text:span text:style-name="PluginODTAutoStyle_span_194">1</text:span><text:line-break/><text:span text:style-name="PluginODTAutoStyle_span_195">Hex code (type L to list all codes): </text:span><text:span text:style-name="PluginODTAutoStyle_span_196">fd</text:span><text:line-break/><text:span text:style-name="PluginODTAutoStyle_span_197"/><text:line-break/><text:span text:style-name="PluginODTAutoStyle_span_198">Changed type of partition 'Linux' to 'Linux raid autodetect'.</text:span><text:line-break/><text:span text:style-name="PluginODTAutoStyle_span_199"/><text:line-break/><text:span text:style-name="PluginODTAutoStyle_span_200">Command (m for help): </text:span><text:span text:style-name="PluginODTAutoStyle_span_201">w</text:span><text:line-break/><text:span text:style-name="PluginODTAutoStyle_span_202">The partition table has been altered.</text:span><text:line-break/><text:span text:style-name="PluginODTAutoStyle_span_203">Calling ioctl() to re-read partition table.</text:span><text:line-break/><text:span text:style-name="PluginODTAutoStyle_span_204">Syncing disks.</text:span></text:p>
      <text:p text:style-name="Text_20_body">Dans cet exemple, nous avons créé une partition de 99 GiB pour /home et le reste pour /media/dataRésultat :</text:p>
      <text:p text:style-name="Command Line Interface"><text:span text:style-name="PluginODTAutoStyle_span_205">pi@framboise4:~ $ </text:span><text:span text:style-name="PluginODTAutoStyle_span_206">lsblk /dev/md0</text:span><text:line-break/><text:span text:style-name="PluginODTAutoStyle_span_207">NAME<text:s text:c="4"/>MAJ:MIN RM<text:s text:c="3"/>SIZE RO TYPE<text:s text:c="2"/>MOUNTPOINT</text:span><text:line-break/><text:span text:style-name="PluginODTAutoStyle_span_208">md0<text:s text:c="7"/>9:0<text:s text:c="4"/>0 232,8G<text:s text:c="2"/>0 raid1 </text:span><text:line-break/><text:span text:style-name="PluginODTAutoStyle_span_209">├─md0p1 259:2<text:s text:c="4"/>0<text:s text:c="4"/>99G<text:s text:c="2"/>0 part<text:s text:c="2"/></text:span><text:line-break/><text:span text:style-name="PluginODTAutoStyle_span_210">└─md0p2 259:3<text:s text:c="4"/>0 133,8G<text:s text:c="2"/>0 part</text:span></text:p>
      <text:h text:style-name="Heading_20_3" text:outline-level="3"><text:bookmark-start text:name="__RefHeading___montage_et_formatage_des_partitions_8"/><text:bookmark-start text:name="montage_et_formatage_des_partitions"/>Montage et formatage des partitions<text:bookmark-end text:name="__RefHeading___montage_et_formatage_des_partitions_8"/><text:bookmark-end text:name="montage_et_formatage_des_partitions"/></text:h>
      <text:p text:style-name="Text_20_body">Formatez les partitions :</text:p>
      <text:p text:style-name="Command Line Interface"><text:span text:style-name="PluginODTAutoStyle_span_211">pi@framboise4:~ $ </text:span><text:span text:style-name="PluginODTAutoStyle_span_212">sudo mkfs.ext4 /dev/md0p1</text:span><text:line-break/><text:span text:style-name="PluginODTAutoStyle_span_213">...</text:span><text:line-break/><text:span text:style-name="PluginODTAutoStyle_span_214">Filesystem UUID: aeb60630-ea0d-4ab4-9c3e-39f61befd172</text:span><text:line-break/><text:span text:style-name="PluginODTAutoStyle_span_215">...</text:span><text:line-break/><text:span text:style-name="PluginODTAutoStyle_span_216">pi@framboise4:~ $ </text:span><text:span text:style-name="PluginODTAutoStyle_span_217">sudo mkfs.ext4 /dev/md0p2</text:span><text:line-break/><text:span text:style-name="PluginODTAutoStyle_span_218">...</text:span><text:line-break/><text:span text:style-name="PluginODTAutoStyle_span_219">Filesystem UUID: 2b4fc944-e7d7-4b48-81c8-48113e2905ce</text:span><text:line-break/><text:span text:style-name="PluginODTAutoStyle_span_220">...</text:span></text:p>
      <text:p text:style-name="Text_20_body">Donnez-leur un label :</text:p>
      <text:p text:style-name="Command Line Interface"><text:span text:style-name="PluginODTAutoStyle_span_221">pi@framboise4:~ $ </text:span><text:span text:style-name="PluginODTAutoStyle_span_222">sudo e2label /dev/md0p1 home</text:span><text:line-break/><text:span text:style-name="PluginODTAutoStyle_span_223">pi@framboise4:~ $ </text:span><text:span text:style-name="PluginODTAutoStyle_span_224">sudo e2label /dev/md0p2 data</text:span></text:p>
      <text:p text:style-name="Text_20_body">Créez les répertoires de montage :</text:p>
      <text:p text:style-name="Command Line Interface"><text:span text:style-name="PluginODTAutoStyle_span_225">pi@framboise4:~ $ </text:span><text:span text:style-name="PluginODTAutoStyle_span_226">sudo mkdir -p /media/{home,data}</text:span></text:p>
      <text:p text:style-name="Text_20_body">Montez-les :</text:p>
      <text:p text:style-name="Command Line Interface"><text:span text:style-name="PluginODTAutoStyle_span_227">pi@framboise4:~ $ </text:span><text:span text:style-name="PluginODTAutoStyle_span_228">sudo mount /dev/md0p1 /media/home/</text:span><text:line-break/><text:span text:style-name="PluginODTAutoStyle_span_229">pi@framboise4:~ $ </text:span><text:span text:style-name="PluginODTAutoStyle_span_230">sudo mount /dev/md0p2 /media/data/</text:span></text:p>
      <text:p text:style-name="Text_20_body">Repérez leurs UUID :</text:p>
      <text:p text:style-name="Command Line Interface"><text:span text:style-name="PluginODTAutoStyle_span_231">pi@framboise4:~ $ </text:span><text:span text:style-name="PluginODTAutoStyle_span_232">sudo blkid /dev/md0p[1-2]</text:span><text:line-break/><text:span text:style-name="PluginODTAutoStyle_span_233">/dev/md0p1: LABEL="home" UUID="aeb60630-ea0d-4ab4-9c3e-39f61befd172" TYPE="ext4" PARTUUID="535856bf-01"</text:span><text:line-break/><text:span text:style-name="PluginODTAutoStyle_span_234">/dev/md0p2: LABEL="data" UUID="2b4fc944-e7d7-4b48-81c8-48113e2905ce" TYPE="ext4" PARTUUID="535856bf-02"</text:span></text:p>
      <text:p text:style-name="Text_20_body">Éditez avec les droits d'administration le fichier <text:span text:style-name="Strong_20_Emphasis">/etc/fstab</text:span> pour ajouter une ou des lignes :avec les UUID :</text:p>
      <text:p text:style-name="Preformatted_20_Text">...<text:line-break/>UUID=aeb60630-ea0d-4ab4-9c3e-39f61befd172 /media/home ext4 defaults,noatime,nofail 0 0<text:line-break/>UUID=2b4fc944-e7d7-4b48-81c8-48113e2905ce /media/data ext4 defaults,noatime,nofail 0 0</text:p>
      <text:p text:style-name="Text_20_body">avec les labels des partitions :</text:p>
      <text:p text:style-name="Preformatted_20_Text">...<text:line-break/>LABEL=home /media/home ext4 defaults,noatime,nofail 0 0<text:line-break/>LABEL=data /media/data ext4 defaults,noatime,nofail 0 0</text:p>
      <text:h text:style-name="Heading_20_3" text:outline-level="3"><text:bookmark-start text:name="__RefHeading___montage_du_raid_au_demarrage_9"/><text:bookmark-start text:name="montage_du_raid_au_demarrage"/>Montage du RAID au démarrage<text:bookmark-end text:name="__RefHeading___montage_du_raid_au_demarrage_9"/><text:bookmark-end text:name="montage_du_raid_au_demarrage"/></text:h>
      <text:p text:style-name="Text_20_body">Mettez à jour mdadm pour pouvoir monter au démarrage :</text:p>
      <text:p text:style-name="Command Line Interface"><text:span text:style-name="PluginODTAutoStyle_span_235">pi@framboise4:~ $ </text:span><text:span text:style-name="PluginODTAutoStyle_span_236">sudo mdadm --detail --scan | sudo tee -a /etc/mdadm/mdadm.conf</text:span><text:line-break/><text:span text:style-name="PluginODTAutoStyle_span_237">ARRAY /dev/md0 metadata=1.2 name=framboise4:0 UUID=999fcdb6:f37b29d7:224d2564:f5269ca5</text:span></text:p>
      <text:p text:style-name="Text_20_body">Le retour affiche la ligne ajoutée au fichier /etc/mdadm/mdadm.conf<draw:frame draw:style-name="PluginODTAutoStyle_Frame_238_text_frame" draw:name="Frame3" text:anchor-type="paragraph" svg:width="289.134pt" draw:z-index="0" svg:min-height="1cm"><draw:text-box><table:table table:style-name="PluginODTAutoStyle_Table_239"><table:table-column table:style-name="odt_auto_style_table_column_3_1"/><table:table-row><table:table-cell office:value-type="string" table:style-name="PluginODTAutoStyle_TableCell_240"><text:p text:style-name="PluginODTAutoStyle_Paragraph_241">Cette commande est <text:span text:style-name="Strong_20_Emphasis">à renouveler après toute modification</text:span> sur le volume (ajout de disque, remplacement de disque HS, etc…)</text:p></table:table-cell></table:table-row></table:table></draw:text-box></draw:frame></text:p>
      <text:h text:style-name="Heading_20_3" text:outline-level="3"><text:bookmark-start text:name="__RefHeading___verification_10"/><text:bookmark-start text:name="verification"/>Vérification<text:bookmark-end text:name="__RefHeading___verification_10"/><text:bookmark-end text:name="verification"/></text:h>
      <text:p text:style-name="Text_20_body">Jetez un œil à vos partitions RAID :</text:p>
      <text:p text:style-name="Command Line Interface"><text:span text:style-name="PluginODTAutoStyle_span_242">pi@framboise4:~ $ </text:span><text:span text:style-name="PluginODTAutoStyle_span_243">lsblk /dev/md0</text:span><text:line-break/><text:span text:style-name="PluginODTAutoStyle_span_244">NAME<text:s text:c="4"/>MAJ:MIN RM<text:s text:c="3"/>SIZE RO TYPE<text:s text:c="2"/>MOUNTPOINT</text:span><text:line-break/><text:span text:style-name="PluginODTAutoStyle_span_245">md0<text:s text:c="7"/>9:0<text:s text:c="4"/>0 232,8G<text:s text:c="2"/>0 raid1 </text:span><text:line-break/><text:span text:style-name="PluginODTAutoStyle_span_246">├─md0p1 259:2<text:s text:c="4"/>0<text:s text:c="4"/>99G<text:s text:c="2"/>0 part<text:s text:c="2"/>/media/home</text:span><text:line-break/><text:span text:style-name="PluginODTAutoStyle_span_247">└─md0p2 259:3<text:s text:c="4"/>0 133,8G<text:s text:c="2"/>0 part<text:s text:c="2"/>/media/data</text:span><text:line-break/><text:span text:style-name="PluginODTAutoStyle_span_248">pi@framboise4:~ $ </text:span><text:span text:style-name="PluginODTAutoStyle_span_249">ls /media/data/</text:span><text:line-break/><text:span text:style-name="PluginODTAutoStyle_span_250">lost+found</text:span><text:line-break/><text:span text:style-name="PluginODTAutoStyle_span_251">pi@framboise4:~ $ </text:span><text:span text:style-name="PluginODTAutoStyle_span_252">ls /media/home/</text:span><text:line-break/><text:span text:style-name="PluginODTAutoStyle_span_253">lost+found</text:span></text:p>
      <text:p text:style-name="Text_20_body">Elles doivent être vides (sauf lost+found)</text:p>
      <text:h text:style-name="Heading_20_3" text:outline-level="3"><text:bookmark-start text:name="__RefHeading___utilisateurs_autorises_11"/><text:bookmark-start text:name="utilisateurs_autorises"/>Utilisateurs autorisés<text:bookmark-end text:name="__RefHeading___utilisateurs_autorises_11"/><text:bookmark-end text:name="utilisateurs_autorises"/></text:h>
      <text:p text:style-name="Text_20_body">Créez le groupe <text:span text:style-name="Strong_20_Emphasis">raid</text:span> dont les utilisateurs seront les seuls à avoir accès au volume RAID :</text:p>
      <text:p text:style-name="Command Line Interface"><text:span text:style-name="PluginODTAutoStyle_span_254">pi@framboise4:~ $ </text:span><text:span text:style-name="PluginODTAutoStyle_span_255">sudo addgroup raid</text:span><text:line-break/><text:span text:style-name="PluginODTAutoStyle_span_256">Ajout du groupe « raid » (GID 1001)...</text:span><text:line-break/><text:span text:style-name="PluginODTAutoStyle_span_257">Fait.</text:span></text:p>
      <text:p text:style-name="Text_20_body">Ajoutez au groupe raid chaque utilisateur qui aura le droit d'accès au raid :</text:p>
      <text:p text:style-name="Command Line Interface"><text:span text:style-name="PluginODTAutoStyle_span_258">pi@framboise4:~ $ </text:span><text:span text:style-name="PluginODTAutoStyle_span_259">sudo adduser $USER raid</text:span><text:line-break/><text:span text:style-name="PluginODTAutoStyle_span_260">Ajout de l'utilisateur « pi » au groupe « raid »...</text:span><text:line-break/><text:span text:style-name="PluginODTAutoStyle_span_261">Adding user pi to group raid</text:span><text:line-break/><text:span text:style-name="PluginODTAutoStyle_span_262">Fait.</text:span></text:p>
      <text:p text:style-name="Text_20_body">Vous pouvez ajouter d'autres utilisateurs :</text:p>
      <text:p text:style-name="Command Line Interface"><text:span text:style-name="PluginODTAutoStyle_span_263">pi@framboise4:~ $ </text:span><text:span text:style-name="PluginODTAutoStyle_span_264">sudo adduser www-data raid</text:span><text:line-break/><text:span text:style-name="PluginODTAutoStyle_span_265">Ajout de l'utilisateur « www-data » au groupe « raid »...</text:span><text:line-break/><text:span text:style-name="PluginODTAutoStyle_span_266">Adding user www-data to group raid</text:span><text:line-break/><text:span text:style-name="PluginODTAutoStyle_span_267">Fait.</text:span><text:line-break/><text:span text:style-name="PluginODTAutoStyle_span_268">pi@framboise4:~ $ </text:span><text:span text:style-name="PluginODTAutoStyle_span_269">sudo adduser autre_utilisateur raid</text:span></text:p>
      <text:p text:style-name="Text_20_body">Appliquez les droits aux points de montage :</text:p>
      <text:p text:style-name="Command Line Interface"><text:span text:style-name="PluginODTAutoStyle_span_270">pi@framboise4:~ $ </text:span><text:span text:style-name="PluginODTAutoStyle_span_271">sudo chown -R pi:raid /media/{home,data}</text:span><text:line-break/><text:span text:style-name="PluginODTAutoStyle_span_272">pi@framboise4:~ $ </text:span><text:span text:style-name="PluginODTAutoStyle_span_273">sudo chmod -R 2775 /media/{home,data}</text:span></text:p>
      <text:p text:style-name="Text_20_body">Redémarrez le Raspberry Pi pour vérifier que tout se met bien en place au démarrage :</text:p>
      <text:p text:style-name="Command Line Interface"><text:span text:style-name="PluginODTAutoStyle_span_274">pi@framboise4:~ $ </text:span><text:span text:style-name="PluginODTAutoStyle_span_275">sudo shutdown -r now</text:span></text:p>
      <text:h text:style-name="Heading_20_3" text:outline-level="3"><text:bookmark-start text:name="__RefHeading___mise_en_place_de_la_surveillance_d_un_disque_12"/><text:bookmark-start text:name="mise_en_place_de_la_surveillance_d_un_disque"/>Mise en place de la surveillance d’un disque<text:bookmark-end text:name="__RefHeading___mise_en_place_de_la_surveillance_d_un_disque_12"/><text:bookmark-end text:name="mise_en_place_de_la_surveillance_d_un_disque"/></text:h>
      <text:p text:style-name="Text_20_body"><text:span text:style-name="Strong_20_Emphasis">Installez <text:a xlink:type="simple" xlink:href="https://www.nfrappe.fr/doc/doku.php?id=logiciel:systeme:msmtp:start" text:style-name="Internet_20_link" text:visited-style-name="Visited_20_Internet_20_Link">Msmtp : envoyer un courriel par smtp en ligne de commande</text:a></text:span>.Éditez avec les droits d'administration le fichier <text:span text:style-name="Strong_20_Emphasis">/etc/default/mdadm</text:span> pour vérifier que ces lignes sont bien présentes :</text:p>
      <text:p text:style-name="Preformatted_20_Text">...<text:line-break/>AUTOCHECK=true<text:line-break/>...<text:line-break/>START_DAEMON=true</text:p>
      <text:p text:style-name="Text_20_body">Éditez avec les droits d'administration le fichier <text:span text:style-name="Strong_20_Emphasis">/etc/mdadm/mdadm.conf</text:span> pour renseigner votre email :</text:p>
      <text:p text:style-name="Preformatted_20_Text">...<text:line-break/>MAILADDR votre_adresse@email.fr</text:p>
      <text:p text:style-name="Text_20_body">Testez l'envoi d'une notification :</text:p>
      <text:p text:style-name="Command Line Interface"><text:span text:style-name="PluginODTAutoStyle_span_276">pi@framboise4:~ $ </text:span><text:span text:style-name="PluginODTAutoStyle_span_277">sudo mdadm --monitor --scan --test --oneshot</text:span></text:p>
      <text:p text:style-name="Text_20_body">Vous devez recevoir un mail sur votre messagerie du style :</text:p>
      <text:p text:style-name="Preformatted_20_Text">Sujet : TestMessage event on /dev/md/0:framboise4<text:line-break/>De : mdadm monitoring &lt;root&gt;<text:line-break/>Date : 17/10/2020 à 08:24<text:line-break/>Pour : votre_adresse@email.fr<text:line-break/>This is an automatically generated mail message from mdadm<text:line-break/>running on framboise4<text:line-break/>A TestMessage event had been detected on md device /dev/md/0.<text:line-break/>Faithfully yours, etc.<text:line-break/>P.S. The /proc/mdstat file currently contains the following:<text:line-break/>Personalities : [raid1]<text:line-break/>md0 : active raid1 sda1[0] sdb1[1]<text:line-break/>117153216 blocks super 1.2 [2/2] [UU]<text:line-break/>bitmap: 0/1 pages [0KB], 65536KB chunk<text:line-break/>unused devices: &lt;none&gt;</text:p>
      <text:p text:style-name="Text_20_body"><draw:frame draw:style-name="PluginODTAutoStyle_Frame_278_text_frame" draw:name="Frame4" text:anchor-type="paragraph" svg:width="289.134pt" draw:z-index="0" svg:min-height="1cm"><draw:text-box><table:table table:style-name="PluginODTAutoStyle_Table_279"><table:table-column table:style-name="odt_auto_style_table_column_4_1"/><table:table-row><table:table-cell office:value-type="string" table:style-name="PluginODTAutoStyle_TableCell_280"><text:p text:style-name="PluginODTAutoStyle_Paragraph_281"><text:span text:style-name="Strong_20_Emphasis">Méthode avec une ligne dans crontab</text:span> :</text:p><text:p text:style-name="Text_20_body">Ajoutez dans la crontab un job qui envoie un mail d’alerte :</text:p><text:p text:style-name="Command Line Interface"><text:span text:style-name="PluginODTAutoStyle_span_282">...@...:~$ </text:span><text:span text:style-name="PluginODTAutoStyle_span_283">crontab -e</text:span></text:p><text:p text:style-name="Preformatted_20_Text">...<text:line-break/># Vérifier l'état du raid toutes les heures<text:line-break/>0 * * * * /bin/grep 'UU' /proc/mdstat || /usr/bin/mail -s "[ALERTE] Raid en erreur sur $(hostname)" nicolas@frapp.fr &lt; /proc/mdstat</text:p><text:p text:style-name="Text_20_body">Pensez à tester l'envoi d'une notification :</text:p><text:p text:style-name="Command Line Interface"><text:span text:style-name="PluginODTAutoStyle_span_284">...@...:~$ </text:span><text:span text:style-name="PluginODTAutoStyle_span_285">sudo mdadm --monitor --scan --test --oneshot</text:span></text:p><text:p text:style-name="Text_20_body">Vous devez recevoir un mail sur votre messagerie.</text:p></table:table-cell></table:table-row></table:table></draw:text-box></draw:frame></text:p>
      <text:h text:style-name="Heading_20_3" text:outline-level="3"><text:bookmark-start text:name="__RefHeading___simuler_une_panne_de_disque_13"/><text:bookmark-start text:name="simuler_une_panne_de_disque"/>Simuler une panne de disque<text:bookmark-end text:name="__RefHeading___simuler_une_panne_de_disque_13"/><text:bookmark-end text:name="simuler_une_panne_de_disque"/></text:h>
      <text:a xlink:type="simple" xlink:href="https://www.nfrappe.fr/doc/doku.php?id=tutoriel:disque:raid:simupanne:start" text:style-name="Internet_20_link" text:visited-style-name="Visited_20_Internet_20_Link">RAID 1 logiciel : Simuler une panne de disque et rétablir le RAID</text:a>
      <text:h text:style-name="Heading_20_3" text:outline-level="3"><text:bookmark-start text:name="__RefHeading___remplacer_un_disque_defectueux_14"/><text:bookmark-start text:name="remplacer_un_disque_defectueux"/>Remplacer un disque défectueux<text:bookmark-end text:name="__RefHeading___remplacer_un_disque_defectueux_14"/><text:bookmark-end text:name="remplacer_un_disque_defectueux"/></text:h>
      <text:a xlink:type="simple" xlink:href="https://www.nfrappe.fr/doc/doku.php?id=tutoriel:disque:raid:panne:start" text:style-name="Internet_20_link" text:visited-style-name="Visited_20_Internet_20_Link">RAID 1 logiciel : Remplacer un disque défectueux</text:a>
      <text:h text:style-name="Heading_20_3" text:outline-level="3"><text:bookmark-start text:name="__RefHeading___supprimer_un_raid_15"/><text:bookmark-start text:name="supprimer_un_raid"/>Supprimer un RAID<text:bookmark-end text:name="__RefHeading___supprimer_un_raid_15"/><text:bookmark-end text:name="supprimer_un_raid"/></text:h>
      <text:a xlink:type="simple" xlink:href="https://www.nfrappe.fr/doc/doku.php?id=tutoriel:disque:raid:del:start" text:style-name="Internet_20_link" text:visited-style-name="Visited_20_Internet_20_Link">Supprimer un RAID logiciel pour récupérer ses disques</text:a>
      <text:h text:style-name="Heading_20_3" text:outline-level="3"><text:bookmark-start text:name="__RefHeading___panne_logicielle_16"/><text:bookmark-start text:name="panne_logicielle"/>Panne logicielle<text:bookmark-end text:name="__RefHeading___panne_logicielle_16"/><text:bookmark-end text:name="panne_logicielle"/></text:h>
      <text:p text:style-name="Text_20_body">Le système est tombé mais les disques sont probablement intacts.</text:p>
      <text:p text:style-name="Text_20_body">Le système de sauvegarde est donc mort et il faut remonter un système pour remettre en place notre NAS.</text:p>
      <text:p text:style-name="Text_20_body">Mais dans l’attente, vous voulez récupérer vos données.</text:p>
      <text:h text:style-name="Heading_20_4" text:outline-level="4"><text:bookmark-start text:name="__RefHeading___recuperer_les_donnees_a_l_aide_d_un_autre_systeme_et_d_un_seul_des_disques_17"/><text:bookmark-start text:name="recuperer_les_donnees_a_l_aide_d_un_autre_systeme_et_d_un_seul_des_disques"/>Récupérer les données à l’aide d’un autre système et d’un seul des disques<text:bookmark-end text:name="__RefHeading___recuperer_les_donnees_a_l_aide_d_un_autre_systeme_et_d_un_seul_des_disques_17"/><text:bookmark-end text:name="recuperer_les_donnees_a_l_aide_d_un_autre_systeme_et_d_un_seul_des_disques"/></text:h>
      <text:p text:style-name="Text_20_body">Sur un autre PC sous Linux, branchez un des disques de notre ex RAID.</text:p>
      <text:p text:style-name="Text_20_body">Repérez la partition en question avec un fdisk.</text:p>
      <text:p text:style-name="Text_20_body">En fait, cette étape est superflue dans mon cas car lors de l’installation de mdadm, celui-ci détecte le volume existant et le remonte.</text:p>
      <text:p text:style-name="Command Line Interface"><text:span text:style-name="PluginODTAutoStyle_span_286">...@...:~$ </text:span><text:span text:style-name="PluginODTAutoStyle_span_287">sudo fdisk -l</text:span><text:line-break/><text:span text:style-name="PluginODTAutoStyle_span_288"> </text:span><text:line-break/><text:span text:style-name="PluginODTAutoStyle_span_289">Disk /dev/sda: 8388 MB, 8388108288 bytes</text:span><text:line-break/><text:span text:style-name="PluginODTAutoStyle_span_290">255 heads, 63 sectors/track, 1019 cylinders</text:span><text:line-break/><text:span text:style-name="PluginODTAutoStyle_span_291">Units = cylinders of 16065 * 512 = 8225280 bytes</text:span><text:line-break/><text:span text:style-name="PluginODTAutoStyle_span_292">Sector size (logical/physical): 512 bytes / 512 bytes</text:span><text:line-break/><text:span text:style-name="PluginODTAutoStyle_span_293">I/O size (minimum/optimal): 512 bytes / 512 bytes</text:span><text:line-break/><text:span text:style-name="PluginODTAutoStyle_span_294">Disk identifier: 0x000ed18d</text:span><text:line-break/><text:span text:style-name="PluginODTAutoStyle_span_295"> </text:span><text:line-break/><text:span text:style-name="PluginODTAutoStyle_span_296"><text:s text:c="3"/>Device Boot<text:s text:c="6"/>Start<text:s text:c="9"/>End<text:s text:c="6"/>Blocks<text:s text:c="3"/>Id<text:s text:c="2"/>System</text:span><text:line-break/><text:span text:style-name="PluginODTAutoStyle_span_297">/dev/sda1<text:s text:c="3"/>*<text:s text:c="11"/>1<text:s text:c="9"/>972<text:s text:c="5"/>7804928<text:s text:c="3"/>83<text:s text:c="2"/>Linux</text:span><text:line-break/><text:span text:style-name="PluginODTAutoStyle_span_298">Partition 1 does not end on cylinder boundary.</text:span><text:line-break/><text:span text:style-name="PluginODTAutoStyle_span_299">/dev/sda2<text:s text:c="13"/>972<text:s text:c="8"/>1020<text:s text:c="6"/>384001<text:s text:c="4"/>5<text:s text:c="2"/>Extended</text:span><text:line-break/><text:span text:style-name="PluginODTAutoStyle_span_300">Partition 2 does not end on cylinder boundary.</text:span><text:line-break/><text:span text:style-name="PluginODTAutoStyle_span_301">/dev/sda5<text:s text:c="13"/>972<text:s text:c="8"/>1020<text:s text:c="6"/>384000<text:s text:c="3"/>82<text:s text:c="2"/>Linux swap / Solaris</text:span><text:line-break/><text:span text:style-name="PluginODTAutoStyle_span_302"> </text:span><text:line-break/><text:span text:style-name="PluginODTAutoStyle_span_303">Disk /dev/sdb: 12.6 GB, 12582420480 bytes</text:span><text:line-break/><text:span text:style-name="PluginODTAutoStyle_span_304">255 heads, 63 sectors/track, 1529 cylinders</text:span><text:line-break/><text:span text:style-name="PluginODTAutoStyle_span_305">Units = cylinders of 16065 * 512 = 8225280 bytes</text:span><text:line-break/><text:span text:style-name="PluginODTAutoStyle_span_306">Sector size (logical/physical): 512 bytes / 512 bytes</text:span><text:line-break/><text:span text:style-name="PluginODTAutoStyle_span_307">I/O size (minimum/optimal): 512 bytes / 512 bytes</text:span><text:line-break/><text:span text:style-name="PluginODTAutoStyle_span_308">Disk identifier: 0x3961ebcf</text:span><text:line-break/><text:span text:style-name="PluginODTAutoStyle_span_309"> </text:span><text:line-break/><text:span text:style-name="PluginODTAutoStyle_span_310"><text:s text:c="3"/>Device Boot<text:s text:c="6"/>Start<text:s text:c="9"/>End<text:s text:c="6"/>Blocks<text:s text:c="3"/>Id<text:s text:c="2"/>System</text:span><text:line-break/><text:span text:style-name="PluginODTAutoStyle_span_311">/dev/sdb1<text:s text:c="15"/>1<text:s text:c="8"/>1529<text:s text:c="4"/>12281661<text:s text:c="3"/>fd<text:s text:c="2"/>Linux raid autodetect</text:span></text:p>
      <text:p text:style-name="Command Line Interface"><text:span text:style-name="PluginODTAutoStyle_span_312">...@...:~$ </text:span><text:span text:style-name="PluginODTAutoStyle_span_313">sudo cat /proc/mdstat</text:span><text:line-break/><text:span text:style-name="PluginODTAutoStyle_span_314">Personalities : [raid1]</text:span><text:line-break/><text:span text:style-name="PluginODTAutoStyle_span_315">md0 : active raid1 sdb1[3]</text:span><text:line-break/><text:span text:style-name="PluginODTAutoStyle_span_316"><text:tab/><text:s text:c="2"/>12280637 blocks super 1.2 [2/1] [U_]</text:span><text:line-break/><text:span text:style-name="PluginODTAutoStyle_span_317"> </text:span><text:line-break/><text:span text:style-name="PluginODTAutoStyle_span_318">unused devices: &lt;none&gt;</text:span></text:p>
      <text:p text:style-name="Command Line Interface"><text:span text:style-name="PluginODTAutoStyle_span_319">...@...:~$ </text:span><text:span text:style-name="PluginODTAutoStyle_span_320">sudo mount /dev/md0 /mnt/</text:span><text:line-break/><text:span text:style-name="PluginODTAutoStyle_span_321">...@...:~$ </text:span><text:span text:style-name="PluginODTAutoStyle_span_322">ssudo cd /mnt/</text:span><text:line-break/><text:span text:style-name="PluginODTAutoStyle_span_323">...@...:~$ </text:span><text:span text:style-name="PluginODTAutoStyle_span_324">ssudo ls</text:span><text:line-break/><text:span text:style-name="PluginODTAutoStyle_span_325">lost+found<text:s text:c="2"/>toto.txt</text:span></text:p>
      <text:p text:style-name="Text_20_body">Et hop, mdadm a tout remonté lui même.</text:p>
      <text:p text:style-name="Text_20_body">Pour tester le cas où tout ne se serait pas si bien passé, cassez le volume existant, vérifiez qu’il n’existe plus et tentez de le remonter.</text:p>
      <text:p text:style-name="Command Line Interface"><text:span text:style-name="PluginODTAutoStyle_span_326">...@...:~$ </text:span><text:span text:style-name="PluginODTAutoStyle_span_327">sudo mdadm -S /dev/md0</text:span><text:line-break/><text:span text:style-name="PluginODTAutoStyle_span_328">mdadm: stopped /dev/md0</text:span><text:line-break/><text:span text:style-name="PluginODTAutoStyle_span_329">...@...:~$ </text:span><text:span text:style-name="PluginODTAutoStyle_span_330">sudo cat /proc/mdstat</text:span><text:line-break/><text:span text:style-name="PluginODTAutoStyle_span_331">Personalities : [raid1]</text:span><text:line-break/><text:span text:style-name="PluginODTAutoStyle_span_332">unused devices: &lt;none&gt;</text:span><text:line-break/><text:span text:style-name="PluginODTAutoStyle_span_333">...@...:~$ </text:span><text:span text:style-name="PluginODTAutoStyle_span_334">sudo mdadm -A /dev/md0 /dev/sdb1</text:span><text:line-break/><text:span text:style-name="PluginODTAutoStyle_span_335">mdadm: /dev/md0 has been started with 1 drive (out of 2).</text:span><text:line-break/><text:span text:style-name="PluginODTAutoStyle_span_336">...@...:~$ </text:span><text:span text:style-name="PluginODTAutoStyle_span_337">sudo cat /proc/mdstat</text:span><text:line-break/><text:span text:style-name="PluginODTAutoStyle_span_338">Personalities : [raid1]</text:span><text:line-break/><text:span text:style-name="PluginODTAutoStyle_span_339">md0 : active raid1 sdb1[3]</text:span><text:line-break/><text:span text:style-name="PluginODTAutoStyle_span_340"><text:tab/><text:s text:c="2"/>12280637 blocks super 1.2 [2/1] [U_]</text:span><text:line-break/><text:span text:style-name="PluginODTAutoStyle_span_341"> </text:span><text:line-break/><text:span text:style-name="PluginODTAutoStyle_span_342">unused devices: &lt;none&gt;</text:span></text:p>
      <text:h text:style-name="Heading_20_4" text:outline-level="4"><text:bookmark-start text:name="__RefHeading___remonter_un_systeme_pour_remettre_en_place_le_raid_18"/><text:bookmark-start text:name="remonter_un_systeme_pour_remettre_en_place_le_raid"/>Remonter un système pour remettre en place le raid<text:bookmark-end text:name="__RefHeading___remonter_un_systeme_pour_remettre_en_place_le_raid_18"/><text:bookmark-end text:name="remonter_un_systeme_pour_remettre_en_place_le_raid"/></text:h>
      <text:p text:style-name="Text_20_body">Deux solutions, on effectue l’étape précédente et l’on réintègre un second disque dans le volume (tout comme lorsque l’on remplace un disque défectueux).</text:p>
      <text:p text:style-name="Text_20_body">Ou, pour éviter de toute reconstruire, on repart sur un système tout propre et on installe mdadm qui va sûrement tout détecter.</text:p>
      <text:p text:style-name="Text_20_body">Si ce n’est pas le cas, utilisez le /etc/mdadm/mdadm.conf que nous avons pensé à sauvegarder, et lancez la commande :
</text:p>
      <text:p text:style-name="Command Line Interface"><text:span text:style-name="PluginODTAutoStyle_span_343">...@...:~$ </text:span><text:span text:style-name="PluginODTAutoStyle_span_344">sudo mdadm --assemble --scan</text:span></text:p>
      <text:p text:style-name="Text_20_body">Sinon, on peut retrouver les disques concernés à coup de fdisk et recréer le volume :
</text:p>
      <text:p text:style-name="Command Line Interface"><text:span text:style-name="PluginODTAutoStyle_span_345">...@...:~$ </text:span><text:span text:style-name="PluginODTAutoStyle_span_346">sudo mdadm --assemble /dev/md0 /dev/sdb1 /dev/sdc1</text:span></text:p>
      <text:p text:style-name="Text_20_body">Enfin, n’oubliez pas de sauvegarder la conf pour le prochain reboot :
</text:p>
      <text:p text:style-name="Command Line Interface"><text:span text:style-name="PluginODTAutoStyle_span_347">...@...:~$ </text:span><text:span text:style-name="PluginODTAutoStyle_span_348">sudo mdadm --detail --scan --verbose &gt; /etc/mdadm/mdadm.conf</text:span></text:p>
      <text:h text:style-name="Heading_20_2" text:outline-level="2"><text:bookmark-start text:name="__RefHeading___conclusion_19"/><text:bookmark-start text:name="conclusion"/>Conclusion<text:bookmark-end text:name="__RefHeading___conclusion_19"/><text:bookmark-end text:name="conclusion"/></text:h>
      <text:p text:style-name="Text_20_body">Nous avons créé un volume RAID qui met en miroir les deux disques.</text:p>
      <text:p text:style-name="Text_20_body">Nous pouvons maintenant utiliser le volume RAID comme stockage ou pour faire un NAS ou un serveur owncloud par exemple.</text:p>
      <text:h text:style-name="Heading_20_2" text:outline-level="2"><text:bookmark-start text:name="__RefHeading___problemes_connus_20"/><text:bookmark-start text:name="problemes_connus"/>Problèmes connus<text:bookmark-end text:name="__RefHeading___problemes_connus_20"/><text:bookmark-end text:name="problemes_connus"/></text:h>
      <text:h text:style-name="Heading_20_2" text:outline-level="2"><text:bookmark-start text:name="__RefHeading___voir_aussi_21"/><text:bookmark-start text:name="voir_aussi"/>Voir aussi<text:bookmark-end text:name="__RefHeading___voir_aussi_21"/><text:bookmark-end text:name="voir_aussi"/></text:h>
      <text:p text:style-name="Text_20_body"><text:span text:style-name="Strong_20_Emphasis">(fr)</text:span> <text:a xlink:type="simple" xlink:href="https://www.linuxtricks.fr/wiki/mdadm-raid-logiciel-sous-linux" text:style-name="Internet_20_link" text:visited-style-name="Visited_20_Internet_20_Link">https://www.linuxtricks.fr/wiki/mdadm-raid-logiciel-sous-linux</text:a><text:span text:style-name="Strong_20_Emphasis">(fr)</text:span> <text:a xlink:type="simple" xlink:href="https://www.cypouz.com/article/140110/configurer-un-raid1-logiciel-sur-un-systeme-debian-existant" text:style-name="Internet_20_link" text:visited-style-name="Visited_20_Internet_20_Link">https://www.cypouz.com/article/140110/configurer-un-raid1-logiciel-sur-un-systeme-debian-existant</text:a><text:span text:style-name="Strong_20_Emphasis">(fr)</text:span> <text:a xlink:type="simple" xlink:href="http://denisrosenkranz.com/tuto-mdadm-superviser-un-raid-logiciel/" text:style-name="Internet_20_link" text:visited-style-name="Visited_20_Internet_20_Link">http://denisrosenkranz.com/tuto-mdadm-superviser-un-raid-logiciel/</text:a><text:span text:style-name="Strong_20_Emphasis">(en)</text:span> <text:a xlink:type="simple" xlink:href="https://www.ricmedia.com/build-raspberry-pi3-raid-nas-server/" text:style-name="Internet_20_link" text:visited-style-name="Visited_20_Internet_20_Link">https://www.ricmedia.com/build-raspberry-pi3-raid-nas-server/</text:a><text:span text:style-name="Strong_20_Emphasis">(fr)</text:span> <text:a xlink:type="simple" xlink:href="http://xaviermichel.github.io/tutoriel/2013/06/17/mise-en-place-d%27un-NAS-avec-raid-sur-mon-raspberry-pi" text:style-name="Internet_20_link" text:visited-style-name="Visited_20_Internet_20_Link">http://xaviermichel.github.io/tutoriel/2013/06/17/mise-en-place-d%27un-NAS-avec-raid-sur-mon-raspberry-pi</text:a><text:span text:style-name="Strong_20_Emphasis">(fr)</text:span> <text:a xlink:type="simple" xlink:href="https://wiki.debian-fr.xyz/Raid_logiciel_(mdadm)" text:style-name="Internet_20_link" text:visited-style-name="Visited_20_Internet_20_Link">https://wiki.debian-fr.xyz/Raid_logiciel_(mdadm)</text:a><text:span text:style-name="Strong_20_Emphasis">(fr)</text:span> <text:a xlink:type="simple" xlink:href="https://superuser.com/questions/799233/why-i-cannot-format-a-microsd-to-ext4" text:style-name="Internet_20_link" text:visited-style-name="Visited_20_Internet_20_Link">https://superuser.com/questions/799233/why-i-cannot-format-a-microsd-to-ext4</text:a><text:span text:style-name="Strong_20_Emphasis">(fr)</text:span> <text:a xlink:type="simple" xlink:href="https://debian-facile.org/doc:install:supprimer-un-raid-logiciel" text:style-name="Internet_20_link" text:visited-style-name="Visited_20_Internet_20_Link">https://debian-facile.org/doc:install:supprimer-un-raid-logiciel</text:a></text:p>
      <text:p text:style-name="Horizontal_20_Line"/>
      <text:p text:style-name="Text_20_body"><text:span text:style-name="Emphasis">Basé sur &lt;&lt; <text:a xlink:type="simple" xlink:href="https://www.ricmedia.com/build-raspberry-pi3-raid-nas-server/" text:style-name="Internet_20_link" text:visited-style-name="Visited_20_Internet_20_Link">Build a Raspberry Pi RAID NAS Server – [UPDATED 2020]</text:a> &gt;&gt;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  <style:style style:name="PluginODTAutoStyle_span_126" style:family="text">
      <style:text-properties fo:color="#df1717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2a8b6c" fo:font-family="monospace" fo:font-style="normal" fo:font-size="9.6pt" fo:border="0pt none"/>
    </style:style>
    <style:style style:name="PluginODTAutoStyle_span_156" style:family="text">
      <style:text-properties fo:color="#df1717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2a8b6c" fo:font-family="monospace" fo:font-style="normal" fo:font-size="9.6pt" fo:border="0pt none"/>
    </style:style>
    <style:style style:name="PluginODTAutoStyle_span_159" style:family="text">
      <style:text-properties fo:color="#df1717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2a8b6c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2a8b6c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df1717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2a8b6c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2a8b6c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df1717" fo:font-family="monospace" fo:font-style="normal" fo:font-size="9.6pt" fo:border="0pt none"/>
    </style:style>
    <style:style style:name="PluginODTAutoStyle_span_185" style:family="text">
      <style:text-properties fo:color="#2a8b6c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2a8b6c" fo:font-family="monospace" fo:font-style="normal" fo:font-size="9.6pt" fo:border="0pt none"/>
    </style:style>
    <style:style style:name="PluginODTAutoStyle_span_201" style:family="text">
      <style:text-properties fo:color="#df1717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2a8b6c" fo:font-family="monospace" fo:font-style="normal" fo:font-size="9.6pt" fo:border="0pt none"/>
    </style:style>
    <style:style style:name="PluginODTAutoStyle_span_206" style:family="text">
      <style:text-properties fo:color="#df1717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2a8b6c" fo:font-family="monospace" fo:font-style="normal" fo:font-size="9.6pt" fo:border="0pt none"/>
    </style:style>
    <style:style style:name="PluginODTAutoStyle_span_212" style:family="text">
      <style:text-properties fo:color="#df1717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df1717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2a8b6c" fo:font-family="monospace" fo:font-style="normal" fo:font-size="9.6pt" fo:border="0pt none"/>
    </style:style>
    <style:style style:name="PluginODTAutoStyle_span_230" style:family="text">
      <style:text-properties fo:color="#df1717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Frame_2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9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40" style:family="table-cell">
      <style:table-cell-properties style:vertical-align="middle" fo:padding="0.3cm" fo:border="none"/>
    </style:style>
    <style:style style:name="PluginODTAutoStyle_Paragraph_241" style:family="paragraph">
      <style:paragraph-properties fo:padding="0.3cm"/>
    </style:style>
    <style:style style:name="PluginODTAutoStyle_span_242" style:family="text">
      <style:text-properties fo:color="#2a8b6c" fo:font-family="monospace" fo:font-style="normal" fo:font-size="9.6pt" fo:border="0pt none"/>
    </style:style>
    <style:style style:name="PluginODTAutoStyle_span_243" style:family="text">
      <style:text-properties fo:color="#df1717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df1717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171793" fo:font-family="monospace" fo:font-style="normal" fo:font-size="9.6pt" fo:border="0pt none"/>
    </style:style>
    <style:style style:name="PluginODTAutoStyle_span_254" style:family="text">
      <style:text-properties fo:color="#2a8b6c" fo:font-family="monospace" fo:font-style="normal" fo:font-size="9.6pt" fo:border="0pt none"/>
    </style:style>
    <style:style style:name="PluginODTAutoStyle_span_255" style:family="text">
      <style:text-properties fo:color="#df1717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2a8b6c" fo:font-family="monospace" fo:font-style="normal" fo:font-size="9.6pt" fo:border="0pt none"/>
    </style:style>
    <style:style style:name="PluginODTAutoStyle_span_259" style:family="text">
      <style:text-properties fo:color="#df1717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2a8b6c" fo:font-family="monospace" fo:font-style="normal" fo:font-size="9.6pt" fo:border="0pt none"/>
    </style:style>
    <style:style style:name="PluginODTAutoStyle_span_264" style:family="text">
      <style:text-properties fo:color="#df1717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171793" fo:font-family="monospace" fo:font-style="normal" fo:font-size="9.6pt" fo:border="0pt none"/>
    </style:style>
    <style:style style:name="PluginODTAutoStyle_span_268" style:family="text">
      <style:text-properties fo:color="#2a8b6c" fo:font-family="monospace" fo:font-style="normal" fo:font-size="9.6pt" fo:border="0pt none"/>
    </style:style>
    <style:style style:name="PluginODTAutoStyle_span_269" style:family="text">
      <style:text-properties fo:color="#df1717" fo:font-family="monospace" fo:font-style="normal" fo:font-size="9.6pt" fo:border="0pt none"/>
    </style:style>
    <style:style style:name="PluginODTAutoStyle_span_270" style:family="text">
      <style:text-properties fo:color="#2a8b6c" fo:font-family="monospace" fo:font-style="normal" fo:font-size="9.6pt" fo:border="0pt none"/>
    </style:style>
    <style:style style:name="PluginODTAutoStyle_span_271" style:family="text">
      <style:text-properties fo:color="#df1717" fo:font-family="monospace" fo:font-style="normal" fo:font-size="9.6pt" fo:border="0pt none"/>
    </style:style>
    <style:style style:name="PluginODTAutoStyle_span_272" style:family="text">
      <style:text-properties fo:color="#2a8b6c" fo:font-family="monospace" fo:font-style="normal" fo:font-size="9.6pt" fo:border="0pt none"/>
    </style:style>
    <style:style style:name="PluginODTAutoStyle_span_273" style:family="text">
      <style:text-properties fo:color="#df1717" fo:font-family="monospace" fo:font-style="normal" fo:font-size="9.6pt" fo:border="0pt none"/>
    </style:style>
    <style:style style:name="PluginODTAutoStyle_span_274" style:family="text">
      <style:text-properties fo:color="#2a8b6c" fo:font-family="monospace" fo:font-style="normal" fo:font-size="9.6pt" fo:border="0pt none"/>
    </style:style>
    <style:style style:name="PluginODTAutoStyle_span_275" style:family="text">
      <style:text-properties fo:color="#df1717" fo:font-family="monospace" fo:font-style="normal" fo:font-size="9.6pt" fo:border="0pt none"/>
    </style:style>
    <style:style style:name="PluginODTAutoStyle_span_276" style:family="text">
      <style:text-properties fo:color="#2a8b6c" fo:font-family="monospace" fo:font-style="normal" fo:font-size="9.6pt" fo:border="0pt none"/>
    </style:style>
    <style:style style:name="PluginODTAutoStyle_span_277" style:family="text">
      <style:text-properties fo:color="#df1717" fo:font-family="monospace" fo:font-style="normal" fo:font-size="9.6pt" fo:border="0pt none"/>
    </style:style>
    <style:style style:name="PluginODTAutoStyle_Frame_27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280" style:family="table-cell">
      <style:table-cell-properties style:vertical-align="middle" fo:padding="0.3cm" fo:border="none"/>
    </style:style>
    <style:style style:name="PluginODTAutoStyle_Paragraph_281" style:family="paragraph">
      <style:paragraph-properties fo:padding="0.3cm"/>
    </style:style>
    <style:style style:name="PluginODTAutoStyle_span_282" style:family="text">
      <style:text-properties fo:color="#2a8b6c" fo:font-family="monospace" fo:font-style="normal" fo:font-size="9.6pt" fo:border="0pt none"/>
    </style:style>
    <style:style style:name="PluginODTAutoStyle_span_283" style:family="text">
      <style:text-properties fo:color="#df1717" fo:font-family="monospace" fo:font-style="normal" fo:font-size="9.6pt" fo:border="0pt none"/>
    </style:style>
    <style:style style:name="PluginODTAutoStyle_span_284" style:family="text">
      <style:text-properties fo:color="#2a8b6c" fo:font-family="monospace" fo:font-style="normal" fo:font-size="9.6pt" fo:border="0pt none"/>
    </style:style>
    <style:style style:name="PluginODTAutoStyle_span_285" style:family="text">
      <style:text-properties fo:color="#df1717" fo:font-family="monospace" fo:font-style="normal" fo:font-size="9.6pt" fo:border="0pt none"/>
    </style:style>
    <style:style style:name="PluginODTAutoStyle_span_286" style:family="text">
      <style:text-properties fo:color="#2a8b6c" fo:font-family="monospace" fo:font-style="normal" fo:font-size="9.6pt" fo:border="0pt none"/>
    </style:style>
    <style:style style:name="PluginODTAutoStyle_span_287" style:family="text">
      <style:text-properties fo:color="#df1717" fo:font-family="monospace" fo:font-style="normal" fo:font-size="9.6pt" fo:border="0pt none"/>
    </style:style>
    <style:style style:name="PluginODTAutoStyle_span_288" style:family="text">
      <style:text-properties fo:color="#171793" fo:font-family="monospace" fo:font-style="normal" fo:font-size="9.6pt" fo:border="0pt none"/>
    </style:style>
    <style:style style:name="PluginODTAutoStyle_span_289" style:family="text">
      <style:text-properties fo:color="#171793" fo:font-family="monospace" fo:font-style="normal" fo:font-size="9.6pt" fo:border="0pt none"/>
    </style:style>
    <style:style style:name="PluginODTAutoStyle_span_290" style:family="text">
      <style:text-properties fo:color="#171793" fo:font-family="monospace" fo:font-style="normal" fo:font-size="9.6pt" fo:border="0pt none"/>
    </style:style>
    <style:style style:name="PluginODTAutoStyle_span_291" style:family="text">
      <style:text-properties fo:color="#171793" fo:font-family="monospace" fo:font-style="normal" fo:font-size="9.6pt" fo:border="0pt none"/>
    </style:style>
    <style:style style:name="PluginODTAutoStyle_span_292" style:family="text">
      <style:text-properties fo:color="#171793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span_298" style:family="text">
      <style:text-properties fo:color="#171793" fo:font-family="monospace" fo:font-style="normal" fo:font-size="9.6pt" fo:border="0pt none"/>
    </style:style>
    <style:style style:name="PluginODTAutoStyle_span_299" style:family="text">
      <style:text-properties fo:color="#171793" fo:font-family="monospace" fo:font-style="normal" fo:font-size="9.6pt" fo:border="0pt none"/>
    </style:style>
    <style:style style:name="PluginODTAutoStyle_span_300" style:family="text">
      <style:text-properties fo:color="#171793" fo:font-family="monospace" fo:font-style="normal" fo:font-size="9.6pt" fo:border="0pt none"/>
    </style:style>
    <style:style style:name="PluginODTAutoStyle_span_301" style:family="text">
      <style:text-properties fo:color="#171793" fo:font-family="monospace" fo:font-style="normal" fo:font-size="9.6pt" fo:border="0pt none"/>
    </style:style>
    <style:style style:name="PluginODTAutoStyle_span_302" style:family="text">
      <style:text-properties fo:color="#171793" fo:font-family="monospace" fo:font-style="normal" fo:font-size="9.6pt" fo:border="0pt none"/>
    </style:style>
    <style:style style:name="PluginODTAutoStyle_span_303" style:family="text">
      <style:text-properties fo:color="#171793" fo:font-family="monospace" fo:font-style="normal" fo:font-size="9.6pt" fo:border="0pt none"/>
    </style:style>
    <style:style style:name="PluginODTAutoStyle_span_304" style:family="text">
      <style:text-properties fo:color="#171793" fo:font-family="monospace" fo:font-style="normal" fo:font-size="9.6pt" fo:border="0pt none"/>
    </style:style>
    <style:style style:name="PluginODTAutoStyle_span_305" style:family="text">
      <style:text-properties fo:color="#171793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171793" fo:font-family="monospace" fo:font-style="normal" fo:font-size="9.6pt" fo:border="0pt none"/>
    </style:style>
    <style:style style:name="PluginODTAutoStyle_span_308" style:family="text">
      <style:text-properties fo:color="#171793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2a8b6c" fo:font-family="monospace" fo:font-style="normal" fo:font-size="9.6pt" fo:border="0pt none"/>
    </style:style>
    <style:style style:name="PluginODTAutoStyle_span_319" style:family="text">
      <style:text-properties fo:color="#2a8b6c" fo:font-family="monospace" fo:font-style="normal" fo:font-size="9.6pt" fo:border="0pt none"/>
    </style:style>
    <style:style style:name="PluginODTAutoStyle_span_320" style:family="text">
      <style:text-properties fo:color="#df1717" fo:font-family="monospace" fo:font-style="normal" fo:font-size="9.6pt" fo:border="0pt none"/>
    </style:style>
    <style:style style:name="PluginODTAutoStyle_span_321" style:family="text">
      <style:text-properties fo:color="#2a8b6c" fo:font-family="monospace" fo:font-style="normal" fo:font-size="9.6pt" fo:border="0pt none"/>
    </style:style>
    <style:style style:name="PluginODTAutoStyle_span_322" style:family="text">
      <style:text-properties fo:color="#df1717" fo:font-family="monospace" fo:font-style="normal" fo:font-size="9.6pt" fo:border="0pt none"/>
    </style:style>
    <style:style style:name="PluginODTAutoStyle_span_323" style:family="text">
      <style:text-properties fo:color="#2a8b6c" fo:font-family="monospace" fo:font-style="normal" fo:font-size="9.6pt" fo:border="0pt none"/>
    </style:style>
    <style:style style:name="PluginODTAutoStyle_span_324" style:family="text">
      <style:text-properties fo:color="#df1717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2a8b6c" fo:font-family="monospace" fo:font-style="normal" fo:font-size="9.6pt" fo:border="0pt none"/>
    </style:style>
    <style:style style:name="PluginODTAutoStyle_span_327" style:family="text">
      <style:text-properties fo:color="#df1717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2a8b6c" fo:font-family="monospace" fo:font-style="normal" fo:font-size="9.6pt" fo:border="0pt none"/>
    </style:style>
    <style:style style:name="PluginODTAutoStyle_span_330" style:family="text">
      <style:text-properties fo:color="#df1717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171793" fo:font-family="monospace" fo:font-style="normal" fo:font-size="9.6pt" fo:border="0pt none"/>
    </style:style>
    <style:style style:name="PluginODTAutoStyle_span_333" style:family="text">
      <style:text-properties fo:color="#2a8b6c" fo:font-family="monospace" fo:font-style="normal" fo:font-size="9.6pt" fo:border="0pt none"/>
    </style:style>
    <style:style style:name="PluginODTAutoStyle_span_334" style:family="text">
      <style:text-properties fo:color="#df1717" fo:font-family="monospace" fo:font-style="normal" fo:font-size="9.6pt" fo:border="0pt none"/>
    </style:style>
    <style:style style:name="PluginODTAutoStyle_span_335" style:family="text">
      <style:text-properties fo:color="#171793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2a8b6c" fo:font-family="monospace" fo:font-style="normal" fo:font-size="9.6pt" fo:border="0pt none"/>
    </style:style>
    <style:style style:name="PluginODTAutoStyle_span_344" style:family="text">
      <style:text-properties fo:color="#df1717" fo:font-family="monospace" fo:font-style="normal" fo:font-size="9.6pt" fo:border="0pt none"/>
    </style:style>
    <style:style style:name="PluginODTAutoStyle_span_345" style:family="text">
      <style:text-properties fo:color="#2a8b6c" fo:font-family="monospace" fo:font-style="normal" fo:font-size="9.6pt" fo:border="0pt none"/>
    </style:style>
    <style:style style:name="PluginODTAutoStyle_span_346" style:family="text">
      <style:text-properties fo:color="#df1717" fo:font-family="monospace" fo:font-style="normal" fo:font-size="9.6pt" fo:border="0pt none"/>
    </style:style>
    <style:style style:name="PluginODTAutoStyle_span_347" style:family="text">
      <style:text-properties fo:color="#2a8b6c" fo:font-family="monospace" fo:font-style="normal" fo:font-size="9.6pt" fo:border="0pt none"/>
    </style:style>
    <style:style style:name="PluginODTAutoStyle_span_34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10</meta:creation-date>
    <dc:creator>Generated</dc:creator>
    <dc:date>2026-09-08T12::21:10</dc:date>
    <dc:language>en-US</dc:language>
    <meta:editing-cycles>1</meta:editing-cycles>
    <meta:editing-duration>PT0S</meta:editing-duration>
    <dc:title>tutoriel:disque:raid:start</dc:title>
  </office:meta>
</office:document-meta>
</file>