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bdfcf39a509fadeb0e9e0df554fc10.svg"/>
  <manifest:file-entry manifest:media-type="image/png" manifest:full-path="Pictures/ab5d3064135fc83c84e6a5c3082100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pcduino:start"/><text:bookmark-start text:name="__RefHeading___le_pcduinoun_mini-pc_1"/><text:bookmark-start text:name="le_pcduinoun_mini-pc"/>Le pcDuino : un mini-PC<text:bookmark-end text:name="__RefHeading___le_pcduinoun_mini-pc_1"/><text:bookmark-end text:name="le_pcduinoun_mini-pc"/></text:h>
      <text:h text:style-name="Heading_20_2" text:outline-level="2"><text:bookmark-start text:name="__RefHeading___references_2"/><text:bookmark-start text:name="references"/>Références<text:bookmark-end text:name="__RefHeading___references_2"/><text:bookmark-end text:name="references"/></text:h>
      <text:a xlink:type="simple" xlink:href="http://www.pcduino.com/" text:style-name="Internet_20_link" text:visited-style-name="Visited_20_Internet_20_Link">site officiel pcduino</text:a>
      <text:p text:style-name="Text_20_body">, en particulier les tutoriels :<text:a xlink:type="simple" xlink:href="http://www.pcduino.com/?p=587" text:style-name="Internet_20_link" text:visited-style-name="Visited_20_Internet_20_Link">Chapter 1: Bring-up</text:a><text:a xlink:type="simple" xlink:href="http://www.pcduino.com/?p=609" text:style-name="Internet_20_link" text:visited-style-name="Visited_20_Internet_20_Link">Chapter 2: Serial Debug Port</text:a><text:a xlink:type="simple" xlink:href="http://www.pcduino.com/?p=629" text:style-name="Internet_20_link" text:visited-style-name="Visited_20_Internet_20_Link">Chapter 3: Benchmark pcDuino</text:a><text:a xlink:type="simple" xlink:href="http://www.pcduino.com/?p=653" text:style-name="Internet_20_link" text:visited-style-name="Visited_20_Internet_20_Link">Chapter 4: Bootable microSD with Ubuntu OS</text:a><text:a xlink:type="simple" xlink:href="http://www.pcduino.com/?p=1095" text:style-name="Internet_20_link" text:visited-style-name="Visited_20_Internet_20_Link">Get Sarted with pcDuino: Introduction to pcDuino</text:a><text:a xlink:type="simple" xlink:href="http://www.pcduino.com/?p=1100" text:style-name="Internet_20_link" text:visited-style-name="Visited_20_Internet_20_Link">Chapter 1: Hardware and Software Introductions of pcDuino</text:a><text:a xlink:type="simple" xlink:href="http://www.pcduino.com/?p=1134" text:style-name="Internet_20_link" text:visited-style-name="Visited_20_Internet_20_Link">Chapter 2 Introduction of Ubuntu for pcDuino</text:a><text:a xlink:type="simple" xlink:href="http://www.pcduino.com/?p=1155" text:style-name="Internet_20_link" text:visited-style-name="Visited_20_Internet_20_Link">Chapter 3: C Language and Arduino type IDE for pcDuino</text:a><text:a xlink:type="simple" xlink:href="http://www.pcduino.com/?p=1185" text:style-name="Internet_20_link" text:visited-style-name="Visited_20_Internet_20_Link">Chapter 4: Introduction of python on pcDuino</text:a>un site parfait : <text:a xlink:type="simple" xlink:href="http://www.mon-club-elec.fr/pmwiki_mon_club_elec/pmwiki.php?n=MAIN.PCDUINO" text:style-name="Internet_20_link" text:visited-style-name="Visited_20_Internet_20_Link">Le pcDuino : le meilleur mini-PC du moment !</text:a><text:a xlink:type="simple" xlink:href="http://www.element14.com/community/message/96459?tstart=0" text:style-name="Internet_20_link" text:visited-style-name="Visited_20_Internet_20_Link">Quick Start of pcDuino without a HDMI Monitor and Serial Debug Cable</text:a><text:a xlink:type="simple" xlink:href="http://doc.ubuntu-fr.org/utilisateurs/claudiux/pcduino" text:style-name="Internet_20_link" text:visited-style-name="Visited_20_Internet_20_Link">pcduino sur doc.ubuntu.fr</text:a><text:a xlink:type="simple" xlink:href="http://deadbird.fr/index.php?p=729" text:style-name="Internet_20_link" text:visited-style-name="Visited_20_Internet_20_Link">Premiers pas avec le pcDuino</text:a>démarrage sans écran depuis un PC :<text:a xlink:type="simple" xlink:href="http://www.element14.com/community/message/96459?tstart=0" text:style-name="Internet_20_link" text:visited-style-name="Visited_20_Internet_20_Link">Quick Start of pcDuino without a HDMI Monitor and Serial Debug Cable</text:a><text:a xlink:type="simple" xlink:href="http://pcduino.com/forum/index.php?topic=3733.15" text:style-name="Internet_20_link" text:visited-style-name="Visited_20_Internet_20_Link">accéder à un pcDuino depuis un PC (vnc)</text:a>connexion :<text:a xlink:type="simple" xlink:href="http://learn.linksprite.com/?p=856" text:style-name="Internet_20_link" text:visited-style-name="Visited_20_Internet_20_Link">VNC sur pcDuino par son port USB-OTG (depuis un PC sous Windows)</text:a><text:a xlink:type="simple" xlink:href="http://www.pobot.org/Connexion-au-robot-sur-pcDuino.html?lang=fr" text:style-name="Internet_20_link" text:visited-style-name="Visited_20_Internet_20_Link">Connexion à un robot piloté par pcDuino (ssh, avahi)</text:a>vendeurs :<text:a xlink:type="simple" xlink:href="http://www.zartronic.fr/pcduino-c-56.html" text:style-name="Internet_20_link" text:visited-style-name="Visited_20_Internet_20_Link">zartronic</text:a><text:a xlink:type="simple" xlink:href="http://www.gotronic.fr/art-carte-pcduino-20021.htm" text:style-name="Internet_20_link" text:visited-style-name="Visited_20_Internet_20_Link">gotronic</text:a><text:a xlink:type="simple" xlink:href="http://www.selectronic.fr/c/robotique-moteurs-accessoires/modules-controleurs/pcduino.html" text:style-name="Internet_20_link" text:visited-style-name="Visited_20_Internet_20_Link">selectronic</text:a></text:p>
      <text:h text:style-name="Heading_20_2" text:outline-level="2"><text:bookmark-start text:name="__RefHeading___disposition_3"/><text:bookmark-start text:name="disposition"/>Disposition<text:bookmark-end text:name="__RefHeading___disposition_3"/><text:bookmark-end text:name="disposition"/></text:h>
      <text:p text:style-name="Text_20_body"><draw:a xlink:type="simple" xlink:href="http://learn.linksprite.com/wp-content/uploads/2013/12/pcduino_header.jpg"><draw:frame draw:style-name="media" draw:name="0" text:anchor-type="as-char" draw:z-index="0" svg:width="7.9375cm" style:rel-width="100%" svg:height="7.9375cm" style:rel-height="scale"><draw:image xlink:href="http://learn.linksprite.com/wp-content/uploads/2013/12/pcduino_header.jpg" xlink:type="simple" xlink:show="embed" xlink:actuate="onLoad"/></draw:frame></draw:a></text:p>
      <text:h text:style-name="Heading_20_2" text:outline-level="2"><text:bookmark-start text:name="__RefHeading___premier_allumage_4"/><text:bookmark-start text:name="premier_allumage"/>Premier allumage !<text:bookmark-end text:name="__RefHeading___premier_allumage_4"/><text:bookmark-end text:name="premier_allumage"/></text:h>
      <text:p text:style-name="Text_20_body">Branchez le cable LAN et l'alimentation. Le pcduino démarre.</text:p>
      <text:p text:style-name="Text_20_body">Installez-vous sur un PC du réseau.</text:p>
      <text:p text:style-name="Text_20_body">Cherchez l'adresse IP du pcduino sur le réseau avec <text:span text:style-name="Strong_20_Emphasis">nmap</text:span> (sous Windows, utilisez <text:span text:style-name="Strong_20_Emphasis">zenmap</text:span>) :
</text:p>
      <text:p text:style-name="Command Line Interface"><text:span text:style-name="PluginODTAutoStyle_span_1">$ </text:span><text:span text:style-name="PluginODTAutoStyle_span_2">sudo nmap 192.168.0/24</text:span><text:line-break/><text:span text:style-name="PluginODTAutoStyle_span_3">Nmap scan report for 192.168.0.8</text:span><text:line-break/><text:span text:style-name="PluginODTAutoStyle_span_4">Host is up (0.000078s latency).</text:span><text:line-break/><text:span text:style-name="PluginODTAutoStyle_span_5">Not shown: 998 closed ports</text:span><text:line-break/><text:span text:style-name="PluginODTAutoStyle_span_6">PORT<text:s text:c="5"/>STATE SERVICE</text:span><text:line-break/><text:span text:style-name="PluginODTAutoStyle_span_7">22/tcp<text:s text:c="3"/>open<text:s text:c="2"/>ssh</text:span><text:line-break/><text:span text:style-name="PluginODTAutoStyle_span_8">5900/tcp open<text:s text:c="2"/>vnc</text:span><text:line-break/><text:span text:style-name="PluginODTAutoStyle_span_9">MAC Address: 26:E2:95:25:F2:45 (Unknown)</text:span></text:p>
      <text:p text:style-name="Text_20_body"><draw:frame draw:style-name="PluginODTAutoStyle_Frame_10_text_frame" draw:name="Frame1" text:anchor-type="paragraph" svg:width="289.134pt" draw:z-index="0" svg:min-height="1cm"><draw:text-box><table:table table:style-name="PluginODTAutoStyle_Table_11"><table:table-column table:style-name="odt_auto_style_table_column_1_1"/><table:table-row><table:table-cell office:value-type="string" table:style-name="PluginODTAutoStyle_TableCell_12"><text:p text:style-name="PluginODTAutoStyle_Paragraph_13">Vous pouvez ne ne chercher qu'un (ici le port 22 = ssh) :
</text:p><text:p text:style-name="Command Line Interface"><text:span text:style-name="PluginODTAutoStyle_span_14">$ </text:span><text:span text:style-name="PluginODTAutoStyle_span_15">sudo nmap -p 22 192.168.0/24</text:span></text:p></table:table-cell></table:table-row></table:table></draw:text-box></draw:frame>On retrouve le pcduino (ici, à l'adresse 192.168.0.8, cette adresse varie selon les attributions par la box), et <text:span text:style-name="Strong_20_Emphasis">ses ports ssh et vnc sont ouverts</text:span>.</text:p>
      <text:p text:style-name="Text_20_body"><draw:frame draw:style-name="PluginODTAutoStyle_Frame_16_text_frame" draw:name="Frame2" text:anchor-type="paragraph" svg:width="289.134pt" draw:z-index="0" svg:min-height="1cm"><draw:text-box><table:table table:style-name="PluginODTAutoStyle_Table_17"><table:table-column table:style-name="odt_auto_style_table_column_2_1"/><table:table-row><table:table-cell office:value-type="string" table:style-name="PluginODTAutoStyle_TableCell_18"><text:p text:style-name="PluginODTAutoStyle_Paragraph_19">Au premier démarrage, voici les user/mot de passe pré-réglés pour les connexions :</text:p><text:p text:style-name="Text_20_body">userubuntumot de passeubuntu</text:p></table:table-cell></table:table-row></table:table></draw:text-box></draw:frame></text:p>
      <text:h text:style-name="Heading_20_3" text:outline-level="3"><text:bookmark-start text:name="__RefHeading___connexion_via_ssh_5"/><text:bookmark-start text:name="connexion_via_ssh"/>Connexion via ssh<text:bookmark-end text:name="__RefHeading___connexion_via_ssh_5"/><text:bookmark-end text:name="connexion_via_ssh"/></text:h>
      <text:p text:style-name="Text_20_body">Sous Ubuntu, il suffit de lancer :</text:p>
      <text:p text:style-name="Preformatted_20_Text">ssh ubuntu@192.168.0.X</text:p>
      <text:p text:style-name="Text_20_body"> (adresse trouvée avec nmap). Donner le mot de passe ubuntu -&gt; on est connecté en ssh</text:p>
      <text:p text:style-name="Text_20_body"><draw:frame draw:style-name="PluginODTAutoStyle_Frame_20_text_frame" draw:name="Frame3" text:anchor-type="paragraph" svg:width="289.134pt" draw:z-index="0" svg:min-height="1cm"><draw:text-box><table:table table:style-name="PluginODTAutoStyle_Table_21"><table:table-column table:style-name="odt_auto_style_table_column_3_1"/><table:table-row><table:table-cell office:value-type="string" table:style-name="PluginODTAutoStyle_TableCell_22"><text:p text:style-name="PluginODTAutoStyle_Paragraph_23">Sous Windows, utiliser putty en renseignant :</text:p><text:p text:style-name="Text_20_body">session/hostname : 192.168.0.Xconnexion -&gt; Data/autologin username : ubuntuOuvrir la connexion et donner le mot de passe (ubuntu)</text:p></table:table-cell></table:table-row></table:table></draw:text-box></draw:frame></text:p>
      <text:h text:style-name="Heading_20_3" text:outline-level="3"><text:bookmark-start text:name="__RefHeading___connexion_via_vnc_6"/><text:bookmark-start text:name="connexion_via_vnc"/>Connexion via VNC<text:bookmark-end text:name="__RefHeading___connexion_via_vnc_6"/><text:bookmark-end text:name="connexion_via_vnc"/></text:h>
      <text:p text:style-name="Text_20_body">Sous Ubuntu, il suffit de lancer :</text:p>
      <text:p text:style-name="Preformatted_20_Text">vncviewer 192.168.0.X</text:p>
      <text:p text:style-name="Text_20_body">Donner le mot de passe (ubuntu)</text:p>
      <text:p text:style-name="Text_20_body">L'écran du pcduino s'affiche.</text:p>
      <text:p text:style-name="Text_20_body"><draw:frame draw:style-name="PluginODTAutoStyle_Frame_24_text_frame" draw:name="Frame4" text:anchor-type="paragraph" svg:width="289.134pt" draw:z-index="0" svg:min-height="1cm"><draw:text-box><table:table table:style-name="PluginODTAutoStyle_Table_25"><table:table-column table:style-name="odt_auto_style_table_column_4_1"/><table:table-row><table:table-cell office:value-type="string" table:style-name="PluginODTAutoStyle_TableCell_26"><text:p text:style-name="PluginODTAutoStyle_Paragraph_27">Sous Windows, on peut utiliser <text:span text:style-name="Strong_20_Emphasis">Win2vnc</text:span> téléchargeable ici : <text:a xlink:type="simple" xlink:href="http://sourceforge.net/projects/win2vnc/" text:style-name="Internet_20_link" text:visited-style-name="Visited_20_Internet_20_Link">http://sourceforge.net/projects/win2vnc/</text:a></text:p></table:table-cell></table:table-row></table:table></draw:text-box></draw:frame></text:p>
      <text:h text:style-name="Heading_20_2" text:outline-level="2"><text:bookmark-start text:name="__RefHeading___reglages_7"/><text:bookmark-start text:name="reglages"/>Réglages<text:bookmark-end text:name="__RefHeading___reglages_7"/><text:bookmark-end text:name="reglages"/></text:h>
      <text:h text:style-name="Heading_20_3" text:outline-level="3"><text:bookmark-start text:name="__RefHeading___langue_8"/><text:bookmark-start text:name="langue"/>Langue<text:bookmark-end text:name="__RefHeading___langue_8"/><text:bookmark-end text:name="langue"/></text:h>
      <text:p text:style-name="Text_20_body">Pour éviter les erreurs de langue, installer :</text:p>
      <text:p text:style-name="Preformatted_20_Text">sudo locale-gen fr</text:p>
      <text:h text:style-name="Heading_20_3" text:outline-level="3"><text:bookmark-start text:name="__RefHeading___pour_faciliter_l_identification_du_pcduino_et_des_services_ouverts_9"/><text:bookmark-start text:name="pour_faciliter_l_identification_du_pcduino_et_des_services_ouverts"/>Pour faciliter l’identification du pcduino et des services ouverts<text:bookmark-end text:name="__RefHeading___pour_faciliter_l_identification_du_pcduino_et_des_services_ouverts_9"/><text:bookmark-end text:name="pour_faciliter_l_identification_du_pcduino_et_des_services_ouverts"/></text:h>
      <text:p text:style-name="Text_20_body">On va installer les outils <text:span text:style-name="Strong_20_Emphasis">avahi</text:span> qui fournissent des services <text:span text:style-name="Strong_20_Emphasis">zeroconf</text:span> :</text:p>
      <text:p text:style-name="Text_20_body">connectez-vous via ssh :</text:p>
      <text:p text:style-name="Preformatted_20_Text">ssh ubuntu@192.168.x.x</text:p>
      <text:p text:style-name="Text_20_body">installez avahi :</text:p>
      <text:p text:style-name="Preformatted_20_Text">sudo apt-get install avahi-utils</text:p>
      <text:p text:style-name="Text_20_body">Pour plus de facilité, changez le nom réseau du pcduino (par exemple.. “pcduino” <draw:frame draw:style-name="media" draw:name="1" text:anchor-type="as-char" draw:z-index="1" svg:width="" svg:rel-width="100%" svg:height="0cm"><draw:image xlink:href="Pictures/5abdfcf39a509fadeb0e9e0df554fc10.svg" xlink:type="simple" xlink:show="embed" xlink:actuate="onLoad"/></draw:frame> :</text:p>
      <text:p text:style-name="Preformatted_20_Text">sudo hostname pcduino<text:line-break/>sudo update-rc.d avahi-daemon defaults</text:p>
      <text:p text:style-name="Text_20_body">Désormais, le pcduino est accessible par <text:span text:style-name="Strong_20_Emphasis">&lt;nom&gt;.local</text:span> (ici, <text:span text:style-name="Strong_20_Emphasis">pcduino.local</text:span>).</text:p>
      <text:p text:style-name="Text_20_body">Les accès se feront donc par :</text:p>
      <text:p text:style-name="Preformatted_20_Text">ssh ubuntu@pcduino.local</text:p>
      <text:p text:style-name="Text_20_body">et</text:p>
      <text:p text:style-name="Preformatted_20_Text">vncviewer ubuntu@pcduino.local</text:p>
      <text:h text:style-name="Heading_20_3" text:outline-level="3"><text:bookmark-start text:name="__RefHeading___lancement_de_board-config_10"/><text:bookmark-start text:name="lancement_de_board-config"/>Lancement de board-config<text:bookmark-end text:name="__RefHeading___lancement_de_board-config_10"/><text:bookmark-end text:name="lancement_de_board-config"/></text:h>
      <text:p text:style-name="Text_20_body">L'utilitaire board-config se lance automatiquement au premier boot du raspberryPi avec la distro Lubuntu installée en mémoire NAND ou sur carte SD</text:p>
      <text:p text:style-name="Text_20_body">A tout moment, il est possible de lancer l'utilitaire board-config en ligne de commande avec les droits d'utilisateurs ce qui se fait avec :</text:p>
      <text:p text:style-name="Preformatted_20_Text">sudo board-config.sh</text:p>
      <text:p text:style-name="Text_20_body">L'utilitaire board-config une fois lancé se présente sous la forme d'une fenêtre minimaliste classique des systèmes Debian avec plusieurs options de paramétrage.</text:p>
      <text:p text:style-name="Text_20_body">Tous les changements faits à ce stade peuvent être modifiés ultérieurement.</text:p>
      <text:p text:style-name="Text_20_body">On se déplace à l'aide des flèches <text:span text:style-name="Plugin_Keyboard___keyboard">HAUT</text:span>/<text:span text:style-name="Plugin_Keyboard___keyboard">BAS</text:span> et <text:span text:style-name="Plugin_Keyboard___keyboard">TAB</text:span> et la validation se fait avec <text:span text:style-name="Plugin_Keyboard___keyboard">ENTREE</text:span>.
<draw:frame draw:style-name="mediacenter" draw:name="2" text:anchor-type="paragraph" draw:z-index="2" svg:width="10.583333333333cm" svg:height="6.6655499720826cm"><draw:image xlink:href="Pictures/ab5d3064135fc83c84e6a5c3082100e8.png" xlink:type="simple" xlink:show="embed" xlink:actuate="onLoad"/></draw:frame></text:p>
      <text:p text:style-name="Text_20_body"><draw:frame draw:style-name="PluginODTAutoStyle_Frame_28_text_frame" draw:name="Frame5" text:anchor-type="paragraph" svg:width="289.134pt" draw:z-index="0" svg:min-height="1cm"><draw:text-box><table:table table:style-name="PluginODTAutoStyle_Table_29"><table:table-column table:style-name="odt_auto_style_table_column_5_1"/><table:table-row><table:table-cell office:value-type="string" table:style-name="PluginODTAutoStyle_TableCell_30"><text:p text:style-name="PluginODTAutoStyle_Paragraph_31">Il est possible de modifier tout ou partie des options proposées, voire même aucune, les paramètres par défaut s'appliquant dans ce cas.</text:p><text:p text:style-name="Text_20_body">Par contre, une fois les modifications voulues apportées, il est indispensable de valider les modifications en sélectionnant <text:span text:style-name="Strong_20_Emphasis">&lt;finish&gt;</text:span> avec la touche <text:span text:style-name="Plugin_Keyboard___keyboard">TAB</text:span> et en validant avec ENTREE.</text:p></table:table-cell></table:table-row></table:table></draw:text-box></draw:frame>Voici le résumé des paramétrages disponibles :</text:p>
      <text:p text:style-name="Text_20_body">change screenchange la résolution de l'écran.<draw:frame draw:style-name="PluginODTAutoStyle_Frame_32_text_frame" draw:name="Frame6" text:anchor-type="paragraph" svg:width="289.134pt" draw:z-index="0" svg:min-height="1cm"><draw:text-box><table:table table:style-name="PluginODTAutoStyle_Table_33"><table:table-column table:style-name="odt_auto_style_table_column_6_1"/><table:table-row><table:table-cell office:value-type="string" table:style-name="PluginODTAutoStyle_TableCell_34"><text:p text:style-name="PluginODTAutoStyle_Paragraph_35">accès direct en ligne de commande seulement !</text:p></table:table-cell></table:table-row></table:table></draw:text-box></draw:frame>change_window_percentAjuste la taille de fenêtrechange_passwordmodifie le mot de passe de l'utilisateur par défaut ubuntu. Le mot de passe par défaut est ubuntu. C'est plus prudent de le modifier, mais n'oubliez pas votre mot de passe.set_localeconfigure le jeu de caractère utilisé sur le système. Activer les locales FR-fr.set_timezonemodifie le fuseau horaire : Choisir le fuseau Europe Paris si vous êtes en France.set_keyboardclavier utilisé : configurer pour l'utilisation d'un clavier françaisset_bootchoisir entre démarrage d'emblée en session graphique ou bien en session ligne de commandeexpands_rootfsPermet d'étendre le système de fichier à la taille de la carte SD utilisée. Seulement si système sur carte SDupdatemise à jour de l'utilitaire. Ne pas activer par défaut.</text:p>
      <text:h text:style-name="Heading_20_3" text:outline-level="3"><text:bookmark-start text:name="__RefHeading___premiere_mise_a_jour_et_installation_11"/><text:bookmark-start text:name="premiere_mise_a_jour_et_installation"/>Première mise à jour et installation<text:bookmark-end text:name="__RefHeading___premiere_mise_a_jour_et_installation_11"/><text:bookmark-end text:name="premiere_mise_a_jour_et_installation"/></text:h>
      <text:p text:style-name="Preformatted_20_Text">sudo apt-get update<text:line-break/>sudo apt-get upgrade</text:p>
      <text:p text:style-name="Text_20_body">Reprendre</text:p>
      <text:p text:style-name="Preformatted_20_Text">sudo board-config.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57</meta:creation-date>
    <dc:creator>Generated</dc:creator>
    <dc:date>2026-09-08T12::20:57</dc:date>
    <dc:language>en-US</dc:language>
    <meta:editing-cycles>1</meta:editing-cycles>
    <meta:editing-duration>PT0S</meta:editing-duration>
    <dc:title>materiel:nanopc:pcduino:start</dc:title>
  </office:meta>
</office:document-meta>
</file>