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4515692e1d6793e61764dc4955558d.png"/>
  <manifest:file-entry manifest:media-type="image/png" manifest:full-path="Pictures/0aeda89f70e7a895f5bcdde50a2f9e80.png"/>
  <manifest:file-entry manifest:media-type="image/png" manifest:full-path="Pictures/d259ab987022a1a5009357bb452ff1eb.png"/>
  <manifest:file-entry manifest:media-type="image/png" manifest:full-path="Pictures/2df1e494333b535d79e71a8bb015503e.png"/>
  <manifest:file-entry manifest:media-type="image/png" manifest:full-path="Pictures/691557bf707aa5ed728c44fc9d0b8869.png"/>
  <manifest:file-entry manifest:media-type="image/png" manifest:full-path="Pictures/a16722184439e68bb148cfbd7ee94855.png"/>
  <manifest:file-entry manifest:media-type="image/png" manifest:full-path="Pictures/33181b5290e6fbf78065ac3711730e61.png"/>
  <manifest:file-entry manifest:media-type="image/png" manifest:full-path="Pictures/a40a2f6dc6456d99990c5ea9924ec5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sms:start"/><text:bookmark-start text:name="__RefHeading___sms_1"/><text:bookmark-start text:name="sms"/>SMS<text:bookmark-end text:name="__RefHeading___sms_1"/><text:bookmark-end text:name="sms"/></text:h>
      <text:p text:style-name="Text_20_body">Ce chapitre explique comment utiliser les fonctions SMS pour afficher et rédiger des messages, conserver des brouillons et spécifier le numéro du centre de messagerie. Vous pouvez facilement surveiller votre utilisation des données en envoyant un message à votre opérateur.</text:p>
      <text:h text:style-name="Heading_20_2" text:outline-level="2"><text:bookmark-start text:name="__RefHeading___consulter_les_messages_2"/><text:bookmark-start text:name="consulter_les_messages"/>Consulter les messages<text:bookmark-end text:name="__RefHeading___consulter_les_messages_2"/><text:bookmark-end text:name="consulter_les_messages"/></text:h>
      <text:p text:style-name="Text_20_body"><text:span text:style-name="Strong_20_Emphasis">Connectez-vous à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Boîte de réception</text:span>.<draw:frame draw:style-name="mediacenter" draw:name="0" text:anchor-type="paragraph" draw:z-index="0" svg:width="15.875cm" svg:height="4.1822413793103cm"><draw:image xlink:href="Pictures/314515692e1d6793e61764dc4955558d.png" xlink:type="simple" xlink:show="embed" xlink:actuate="onLoad"/></draw:frame>Cliquez sur l'icône <draw:frame draw:style-name="media" draw:name="1" text:anchor-type="as-char" draw:z-index="1" svg:width="0.66145833333333cm" svg:height="0.54541301169591cm"><draw:image xlink:href="Pictures/0aeda89f70e7a895f5bcdde50a2f9e80.png" xlink:type="simple" xlink:show="embed" xlink:actuate="onLoad"/></draw:frame> ou <draw:frame draw:style-name="media" draw:name="2" text:anchor-type="as-char" draw:z-index="2" svg:width="0.66145833333333cm" svg:height="0.635cm"><draw:image xlink:href="Pictures/d259ab987022a1a5009357bb452ff1eb.png" xlink:type="simple" xlink:show="embed" xlink:actuate="onLoad"/></draw:frame> pour déplier et lire le contenu du messag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raw:frame draw:style-name="media" draw:name="3" text:anchor-type="as-char" draw:z-index="3" svg:width="0.66145833333333cm" svg:height="0.635cm"><draw:image xlink:href="Pictures/d259ab987022a1a5009357bb452ff1eb.png" xlink:type="simple" xlink:show="embed" xlink:actuate="onLoad"/></draw:frame> indique que le message est lu, tandis que <draw:frame draw:style-name="media" draw:name="4" text:anchor-type="as-char" draw:z-index="4" svg:width="0.66145833333333cm" svg:height="0.54541301169591cm"><draw:image xlink:href="Pictures/0aeda89f70e7a895f5bcdde50a2f9e80.png" xlink:type="simple" xlink:show="embed" xlink:actuate="onLoad"/></draw:frame> indique que le message n'est pas lu.</text:p></table:table-cell></table:table-row></table:table></draw:text-box></draw:frame></text:p>
      <text:h text:style-name="Heading_20_2" text:outline-level="2"><text:bookmark-start text:name="__RefHeading___editer_et_envoyer_un_nouveau_message_3"/><text:bookmark-start text:name="editer_et_envoyer_un_nouveau_message"/>Éditer et envoyer un nouveau message<text:bookmark-end text:name="__RefHeading___editer_et_envoyer_un_nouveau_message_3"/><text:bookmark-end text:name="editer_et_envoyer_un_nouveau_message"/></text:h>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Nouveau message</text:span><draw:frame draw:style-name="mediacenter" draw:name="5" text:anchor-type="paragraph" draw:z-index="5" svg:width="15.875cm" svg:height="7.6104052197802cm"><draw:image xlink:href="Pictures/2df1e494333b535d79e71a8bb015503e.png" xlink:type="simple" xlink:show="embed" xlink:actuate="onLoad"/></draw:frame><text:span text:style-name="Strong_20_Emphasis">Numéro de téléphone</text:span> : numéro de téléphone du destinataire<text:span text:style-name="Strong_20_Emphasis">Contenu</text:span>: votre message. Vous pouvez saisir jusqu'à 160 lettres ou chiffres, et tout caractère excédentaire sera envoyé dans le prochain message. Vous pouvez envoyer jusqu'à 5 messages à chaque fois.Cliquez sur <text:span text:style-name="Plugin_Keyboard___keyboard">Envoyer</text:span> pour envoyer le message ou sur <text:span text:style-name="Plugin_Keyboard___keyboard">Sauvegarder</text:span> pour enregistrer le message dans les brouillons.</text:p>
      <text:h text:style-name="Heading_20_2" text:outline-level="2"><text:bookmark-start text:name="__RefHeading___consulter_les_messages_envoyes_4"/><text:bookmark-start text:name="consulter_les_messages_envoyes"/>Consulter les messages envoyés<text:bookmark-end text:name="__RefHeading___consulter_les_messages_envoyes_4"/><text:bookmark-end text:name="consulter_les_messages_envoyes"/></text:h>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Boîte d'envoi</text:span>. Tous les messages que vous avez envoyés sont répertoriés dans le tableau Boîte d'envoi.<draw:frame draw:style-name="mediacenter" draw:name="6" text:anchor-type="paragraph" draw:z-index="6" svg:width="15.875cm" svg:height="4.6534011220196cm"><draw:image xlink:href="Pictures/691557bf707aa5ed728c44fc9d0b8869.png" xlink:type="simple" xlink:show="embed" xlink:actuate="onLoad"/></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cliquer sur <draw:frame draw:style-name="media" draw:name="7" text:anchor-type="as-char" draw:z-index="7" svg:width="0.66145833333333cm" svg:height="0.6201171875cm"><draw:image xlink:href="Pictures/a16722184439e68bb148cfbd7ee94855.png" xlink:type="simple" xlink:show="embed" xlink:actuate="onLoad"/></draw:frame>pour modifier et transférer le message.</text:p></table:table-cell></table:table-row></table:table></draw:text-box></draw:frame></text:p>
      <text:h text:style-name="Heading_20_2" text:outline-level="2"><text:bookmark-start text:name="__RefHeading___afficher_les_brouillons_5"/><text:bookmark-start text:name="afficher_les_brouillons"/>Afficher les brouillons<text:bookmark-end text:name="__RefHeading___afficher_les_brouillons_5"/><text:bookmark-end text:name="afficher_les_brouillons"/></text:h>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Brouillons</text:span>. Tous les messages non envoyés sont répertoriés dans le tableau Brouillons.<draw:frame draw:style-name="mediacenter" draw:name="8" text:anchor-type="paragraph" draw:z-index="8" svg:width="15.875cm" svg:height="4.7315459610028cm"><draw:image xlink:href="Pictures/33181b5290e6fbf78065ac3711730e61.png" xlink:type="simple" xlink:show="embed" xlink:actuate="onLoad"/></draw:frame><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Vous pouvez cliquer sur <draw:frame draw:style-name="media" draw:name="9" text:anchor-type="as-char" draw:z-index="9" svg:width="0.66145833333333cm" svg:height="0.6201171875cm"><draw:image xlink:href="Pictures/a16722184439e68bb148cfbd7ee94855.png" xlink:type="simple" xlink:show="embed" xlink:actuate="onLoad"/></draw:frame> pour modifier et transférer le message.</text:p></table:table-cell></table:table-row></table:table></draw:text-box></draw:frame></text:p>
      <text:h text:style-name="Heading_20_2" text:outline-level="2"><text:bookmark-start text:name="__RefHeading___parametres_sms_6"/><text:bookmark-start text:name="parametres_sms"/>Paramètres SMS<text:bookmark-end text:name="__RefHeading___parametres_sms_6"/><text:bookmark-end text:name="parametres_sms"/></text:h>
      <text:p text:style-name="Text_20_body">Les paramètres SMS permettent de configurer le <text:span text:style-name="Strong_20_Emphasis">Centre de messagerie</text:span>.</text:p>
      <text:p text:style-name="Text_20_body">Lorsque le centre de messages est activé, vous pouvez modifier le numéro du centre de messages via lequel les messages seront envoyés.</text:p>
      <text:p text:style-name="Text_20_body">Il n'est pas recommandé de le changer car un mauvais numéro de centre de messagerie affectera la fonction SMS du routeur.</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Paramètres SMS</text:span>, activez <text:span text:style-name="Strong_20_Emphasis">Centre de messagerie</text:span> :<draw:frame draw:style-name="mediacenter" draw:name="10" text:anchor-type="paragraph" draw:z-index="10" svg:width="15.875cm" svg:height="4.9842669432918cm"><draw:image xlink:href="Pictures/a40a2f6dc6456d99990c5ea9924ec5ec.png" xlink:type="simple" xlink:show="embed" xlink:actuate="onLoad"/></draw:frame>Le <text:span text:style-name="Strong_20_Emphasis">Numéro du centre de messagerie</text:span> est renseigné automatiquement. Modifiez-le selon vos besoins.</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1T06::51:42</meta:creation-date>
    <dc:creator>Generated</dc:creator>
    <dc:date>2026-09-11T06::51:42</dc:date>
    <dc:language>en-US</dc:language>
    <meta:editing-cycles>1</meta:editing-cycles>
    <meta:editing-duration>PT0S</meta:editing-duration>
    <dc:title>materiel:internet:routeur4g:mr400:uguide:sms:start</dc:title>
  </office:meta>
</office:document-meta>
</file>