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7978ba898c9c40d96d0970a4ca6501.png"/>
  <manifest:file-entry manifest:media-type="image/png" manifest:full-path="Pictures/b6f638909a71d8107c918765761a44fc.png"/>
  <manifest:file-entry manifest:media-type="image/png" manifest:full-path="Pictures/10f828167e3bfb724366b11e52b540f2.png"/>
  <manifest:file-entry manifest:media-type="image/png" manifest:full-path="Pictures/0c3219de47f945fb0b7228989a87bb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qos:start"/><text:bookmark-start text:name="__RefHeading___qos_1"/><text:bookmark-start text:name="qos"/>QoS<text:bookmark-end text:name="__RefHeading___qos_1"/><text:bookmark-end text:name="qos"/></text:h>
      <text:p text:style-name="Text_20_body">Ce chapitre explique comment créer une règle QoS (Quality of Service) pour spécifier la hiérarchisation du trafic et minimiser l'impact causé lorsque la connexion est sous forte charge.</text:p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Spécifier les niveaux de priorité pour certains appareils ou applications. Par exemple, j'ai plusieurs appareils connectés à mon réseau sans fil. Je souhaite définir une vitesse intermédiaire sur Internet pour mon téléphone.</text:p>
      <text:h text:style-name="Heading_20_2" text:outline-level="2"><text:bookmark-start text:name="__RefHeading___methode_3"/><text:bookmark-start text:name="methode"/>Méthode<text:bookmark-end text:name="__RefHeading___methode_3"/><text:bookmark-end text:name="methode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Onglet <text:span text:style-name="Strong_20_Emphasis">Avancée</text:span>, <text:span text:style-name="Strong_20_Emphasis">QoS &gt; Réglages</text:span> :Activez QoS et définissez l'allocation de bande passante :<draw:frame draw:style-name="mediacenter" draw:name="0" text:anchor-type="paragraph" draw:z-index="0" svg:width="15.875cm" svg:height="7.7182320441989cm"><draw:image xlink:href="Pictures/e87978ba898c9c40d96d0970a4ca6501.png" xlink:type="simple" xlink:show="embed" xlink:actuate="onLoad"/></draw:frame><text:span text:style-name="Strong_20_Emphasis">QoS</text:span> : Activer.<text:span text:style-name="Strong_20_Emphasis">Largeur de bande de téléchargement</text:span> : Saisissez la bande passante maximale de téléversement (upload) fournie par votre fournisseur de services Internet. 1Mbps équivaut à 1000Kbps.<text:span text:style-name="Strong_20_Emphasis">Télécharger la bande passante</text:span> : Saisissez la bande passante maximale de téléchargement (download) fournie par votre fournisseur de services Internet. 1Mbps équivaut à 1000Kbps.Cliquez sur <text:span text:style-name="Strong_20_Emphasis">Avancée</text:span> et faites glisser la barre de défilement pour définir le pourcentage de priorité de la bande passante.Cliquez sur <text:span text:style-name="Plugin_Keyboard___keyboard">Sauvegarder</text:span><text:span text:style-name="Strong_20_Emphasis">Ajoutez une règle QoS</text:span> de priorité moyenne pour le téléphone :Cliquez sur <text:span text:style-name="Strong_20_Emphasis">Ajouter</text:span> dans la colonne <text:span text:style-name="Strong_20_Emphasis">Priorité intermédiaire : 30 %</text:span><draw:frame draw:style-name="mediacenter" draw:name="1" text:anchor-type="paragraph" draw:z-index="1" svg:width="15.875cm" svg:height="9.9910973837209cm"><draw:image xlink:href="Pictures/b6f638909a71d8107c918765761a44fc.png" xlink:type="simple" xlink:show="embed" xlink:actuate="onLoad"/></draw:frame>Sélectionnez <text:span text:style-name="Strong_20_Emphasis">Par appareil</text:span>, puis cliquez sur <text:span text:style-name="Strong_20_Emphasis">Scan</text:span> :<draw:frame draw:style-name="mediacenter" draw:name="2" text:anchor-type="paragraph" draw:z-index="2" svg:width="15.875cm" svg:height="6.4753289473684cm"><draw:image xlink:href="Pictures/10f828167e3bfb724366b11e52b540f2.png" xlink:type="simple" xlink:show="embed" xlink:actuate="onLoad"/></draw:frame>Choisissez l'appareil correspondant dans la listeCliquez sur <text:span text:style-name="Strong_20_Emphasis"><text:span text:style-name="Plugin_Keyboard___keyboard">Sauvegarder</text:span></text:span>.Pour supprimer une règle QoS, cliquez sur <draw:frame draw:style-name="media" draw:name="3" text:anchor-type="as-char" draw:z-index="3" svg:width="0.396875cm" svg:height="0.49976851851852cm"><draw:image xlink:href="Pictures/0c3219de47f945fb0b7228989a87bb00.png" xlink:type="simple" xlink:show="embed" xlink:actuate="onLoad"/></draw:frame> pour supprimer la règle de la liste.Terminé!</text:p>
      <text:p text:style-name="Text_20_body">Maintenant, la QoS est implémentée pour prioriser le trafic Internet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12:35</meta:creation-date>
    <dc:creator>Generated</dc:creator>
    <dc:date>2026-09-08T14::12:35</dc:date>
    <dc:language>en-US</dc:language>
    <meta:editing-cycles>1</meta:editing-cycles>
    <meta:editing-duration>PT0S</meta:editing-duration>
    <dc:title>materiel:internet:routeur4g:mr400:uguide:qos:start</dc:title>
  </office:meta>
</office:document-meta>
</file>