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66149d4a434de6ff1a33134759c6b3.png"/>
  <manifest:file-entry manifest:media-type="image/png" manifest:full-path="Pictures/07fed264ca090f84a68c3ef06d7e48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uest:start"/><text:bookmark-start text:name="__RefHeading___reseau_d_invites_1"/><text:bookmark-start text:name="reseau_d_invites"/>Réseau d'invités<text:bookmark-end text:name="__RefHeading___reseau_d_invites_1"/><text:bookmark-end text:name="reseau_d_invites"/></text:h>
      <text:p text:style-name="Text_20_body">Cette fonction fournit un accès Wi-Fi aux invités sans divulguer votre réseau principal.</text:p>
      <text:p text:style-name="Text_20_body">Lorsque vous avez des invités dans votre maison, appartement ou lieu de travail, vous pouvez créer un réseau d'invités pour eux.</text:p>
      <text:p text:style-name="Text_20_body">Vous pouvez personnaliser les options du réseau invité pour garantir la sécurité, la confidentialité et la fluidité du réseau.</text:p>
      <text:h text:style-name="Heading_20_2" text:outline-level="2"><text:bookmark-start text:name="__RefHeading___creer_un_reseau_pour_les_invites_2"/><text:bookmark-start text:name="creer_un_reseau_pour_les_invites"/>Créer un réseau pour les invités<text:bookmark-end text:name="__RefHeading___creer_un_reseau_pour_les_invites_2"/><text:bookmark-end text:name="creer_un_reseau_pour_les_invites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invité</text:span>. Localisez la section <text:span text:style-name="Strong_20_Emphasis">WiFi</text:span>.Créez un réseau invité 2,4 GHz ou 5 GHz selon vos besoins :<text:span text:style-name="Strong_20_Emphasis">Activez le réseau invité</text:span> WiFi 2,4 GHz, 5 GHz ou les deux.Personnalisez le SSID. Ne cochez paz <text:span text:style-name="Strong_20_Emphasis">Masquer le SSID</text:span> sauf si vous souhaitez que vos invités saisissent manuellement le SSID pour l'accès au réseau invité.<text:span text:style-name="Strong_20_Emphasis">Sécurité</text:span> : cochez WPA / WPA2 Personnel, conservez les valeurs de version et de cryptage par défaut et personnalisez votre propre mot de passe.<draw:frame draw:style-name="mediacenter" draw:name="0" text:anchor-type="paragraph" draw:z-index="0" svg:width="15.875cm" svg:height="9.2623038516405cm"><draw:image xlink:href="Pictures/0666149d4a434de6ff1a33134759c6b3.png" xlink:type="simple" xlink:show="embed" xlink:actuate="onLoad"/></draw:frame>Cliquez sur <text:span text:style-name="Plugin_Keyboard___keyboard">Sauvegarder</text:span>. Vos invités peuvent désormais accéder à votre réseau invité en utilisant le SSID et le mot de passe que vous avez définis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afficher les informations du réseau invité : onglet <text:span text:style-name="Strong_20_Emphasis">Avancée</text:span>, <text:span text:style-name="Strong_20_Emphasis">Statut</text:span> et localisez la section <text:span text:style-name="Strong_20_Emphasis">Réseau d'invités</text:span>.</text:p></table:table-cell></table:table-row></table:table></draw:text-box></draw:frame></text:p>
      <text:h text:style-name="Heading_20_2" text:outline-level="2"><text:bookmark-start text:name="__RefHeading___personnaliser_les_options_de_reseau_d_invites_3"/><text:bookmark-start text:name="personnaliser_les_options_de_reseau_d_invites"/>Personnaliser les options de réseau d'invités<text:bookmark-end text:name="__RefHeading___personnaliser_les_options_de_reseau_d_invites_3"/><text:bookmark-end text:name="personnaliser_les_options_de_reseau_d_invites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d'invités</text:span> : Localisez la section <text:span text:style-name="Strong_20_Emphasis">Réglages</text:span>.Personnalisez les options du réseau d'invités en fonction de vos besoins.<draw:frame draw:style-name="mediacenter" draw:name="1" text:anchor-type="paragraph" draw:z-index="1" svg:width="15.875cm" svg:height="4.877914951989cm"><draw:image xlink:href="Pictures/07fed264ca090f84a68c3ef06d7e481f.png" xlink:type="simple" xlink:show="embed" xlink:actuate="onLoad"/></draw:frame><text:span text:style-name="Strong_20_Emphasis">Autoriser les invités à se connecter</text:span> : cochez cette case si vous souhaitez autoriser les clients sans fil de votre réseau invité à communiquer entre eux via des méthodes telles que les voisins du réseau, Samba, Ping et FTP.<text:span text:style-name="Strong_20_Emphasis">Autoriser les invités à accéder à mon réseau local</text:span> : cochez cette case si vous souhaitez autoriser les clients WiFi de votre réseau d'invités à communiquer avec les appareils connectés aux ports LAN de votre routeur ou au réseau principal via des méthodes telles que les voisins du réseau, Samba , Ping et FTP.<text:span text:style-name="Strong_20_Emphasis">Activer la QoS pour le réseau invité</text:span> : cochez cette case si vous souhaitez attribuer les bandes passantes montante et descendante pour le réseau invité. Cette option n'est disponible que si <text:span text:style-name="Strong_20_Emphasis">Contrôle de la bande passante</text:span> est activé sur la page <text:span text:style-name="Strong_20_Emphasis">Avancée &gt; QoS</text:span>.Cliquez sur <text:span text:style-name="Plugin_Keyboard___keyboard">Sauvegarder</text:span>. Vous pouvez désormais garantir la sécurité, la confidentialité et la fluidité du réseau !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afficher les informations sur le réseau invité, accédez à <text:span text:style-name="Strong_20_Emphasis">Avancée &gt; État</text:span> et recherchez la section <text:span text:style-name="Strong_20_Emphasis">Réseau invité</text:span>.</text:p></table:table-cell></table:table-row></table:table></draw:text-box></draw:frame>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0::26:22</meta:creation-date>
    <dc:creator>Generated</dc:creator>
    <dc:date>2026-09-08T20::26:22</dc:date>
    <dc:language>en-US</dc:language>
    <meta:editing-cycles>1</meta:editing-cycles>
    <meta:editing-duration>PT0S</meta:editing-duration>
    <dc:title>materiel:internet:routeur4g:mr400:uguide:guest:start</dc:title>
  </office:meta>
</office:document-meta>
</file>