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db0bc283cf13cef05ca654ee419b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greseau:testreseau:start"/><text:bookmark-start text:name="__RefHeading___tester_la_connectivite_reseau_1"/><text:bookmark-start text:name="tester_la_connectivite_reseau"/>Tester la connectivité réseau<text:bookmark-end text:name="__RefHeading___tester_la_connectivite_reseau_1"/><text:bookmark-end text:name="tester_la_connectivite_reseau"/></text:h>
      <text:p text:style-name="Text_20_body">L'outil de diagnostic exécute un test pour aider à résoudre vos problèmes de connectivité réseau.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ouvrez <text:span text:style-name="Strong_20_Emphasis">Outils système &gt; Diagnostics</text:span>.Cliquez sur le bouton <text:span text:style-name="Plugin_Keyboard___keyboard">Début</text:span> pour tester la connexion Internet du routeur :<draw:frame draw:style-name="mediacenter" draw:name="0" text:anchor-type="paragraph" draw:z-index="0" svg:width="15.875cm" svg:height="2.4205013736264cm"><draw:image xlink:href="Pictures/5ddb0bc283cf13cef05ca654ee419b11.png" xlink:type="simple" xlink:show="embed" xlink:actuate="onLoad"/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47:46</meta:creation-date>
    <dc:creator>Generated</dc:creator>
    <dc:date>2026-09-08T13::47:46</dc:date>
    <dc:language>en-US</dc:language>
    <meta:editing-cycles>1</meta:editing-cycles>
    <meta:editing-duration>PT0S</meta:editing-duration>
    <dc:title>materiel:internet:routeur4g:mr400:uguide:greseau:testreseau:start</dc:title>
  </office:meta>
</office:document-meta>
</file>