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f956323a481ed6bef7962c7c7c0ab5.png"/>
  <manifest:file-entry manifest:media-type="image/png" manifest:full-path="Pictures/04cf2aa305cb5fb902b92b390d05130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syslog:start"/><text:bookmark-start text:name="__RefHeading___journal_systeme_1"/><text:bookmark-start text:name="journal_systeme"/>Journal système<text:bookmark-end text:name="__RefHeading___journal_systeme_1"/><text:bookmark-end text:name="journal_systeme"/></text:h>
      <text:p text:style-name="Text_20_body">Le journal système peut vous aider à localiser des dysfonctionnements.</text:p>
      <text:p text:style-name="Text_20_body">Par exemple, si votre routeur ne fonctionne pas correctement, enregistrez le journal système et envoyez_le au support technique pour le dépannage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Journal du système</text:span> :<draw:frame draw:style-name="mediacenter" draw:name="0" text:anchor-type="paragraph" draw:z-index="0" svg:width="15.875cm" svg:height="14.48978531856cm"><draw:image xlink:href="Pictures/3af956323a481ed6bef7962c7c7c0ab5.png" xlink:type="simple" xlink:show="embed" xlink:actuate="onLoad"/></draw:frame></text:p>
      <text:h text:style-name="Heading_20_2" text:outline-level="2"><text:bookmark-start text:name="__RefHeading___afficher_les_journaux_systeme_2"/><text:bookmark-start text:name="afficher_les_journaux_systeme"/>Afficher les journaux système<text:bookmark-end text:name="__RefHeading___afficher_les_journaux_systeme_2"/><text:bookmark-end text:name="afficher_les_journaux_systeme"/></text:h>
      <text:p text:style-name="Text_20_body"><text:span text:style-name="Strong_20_Emphasis">Type</text:span> : Sélectionnez <text:span text:style-name="Strong_20_Emphasis">TOUT</text:span> pour afficher tous les types de journaux, ou sélectionnez <text:span text:style-name="Strong_20_Emphasis">DHCPD</text:span> ou <text:span text:style-name="Strong_20_Emphasis">IGMP</text:span>, etc. pour afficher les journaux spécifiques.<text:span text:style-name="Strong_20_Emphasis">Niveau</text:span> : afficher les journaux de ce niveau ou des niveaux supérieurs.Cliquez sur <text:span text:style-name="Strong_20_Emphasis">Rafraîchir</text:span> pour actualiser la liste des journaux.</text:p>
      <text:h text:style-name="Heading_20_2" text:outline-level="2"><text:bookmark-start text:name="__RefHeading___enregistrer_les_journaux_systeme_3"/><text:bookmark-start text:name="enregistrer_les_journaux_systeme"/>Enregistrer les journaux système<text:bookmark-end text:name="__RefHeading___enregistrer_les_journaux_systeme_3"/><text:bookmark-end text:name="enregistrer_les_journaux_systeme"/></text:h>
      <text:p text:style-name="Text_20_body">Vous pouvez choisir d'enregistrer les journaux système sur votre ordinateur local ou sur un serveur distant</text:p>
      <text:p text:style-name="Text_20_body"><text:span text:style-name="Strong_20_Emphasis">Cliquez sur <text:span text:style-name="Plugin_Keyboard___keyboard">Enregistrer le journal</text:span></text:span> pour enregistrer les journaux dans un fichier txt sur votre ordinateur.<text:span text:style-name="Strong_20_Emphasis">Cliquez sur <text:span text:style-name="Plugin_Keyboard___keyboard">Paramètres du journal</text:span></text:span> pour définir le chemin d'enregistrement des journaux :<draw:frame draw:style-name="mediacenter" draw:name="1" text:anchor-type="paragraph" draw:z-index="1" svg:width="15.875cm" svg:height="7.8281680440771cm"><draw:image xlink:href="Pictures/04cf2aa305cb5fb902b92b390d051308.png" xlink:type="simple" xlink:show="embed" xlink:actuate="onLoad"/></draw:frame><text:span text:style-name="Strong_20_Emphasis">Enregistrer localement</text:span> : cochez pour mettre en cache le journal système dans la mémoire locale du routeur<text:span text:style-name="Strong_20_Emphasis">Niveau minimum</text:span> : niveau minimum de journal système à enregistrer.Les journaux s'affichent dans le tableau sur la page Journal système, par ordre décroissant<text:span text:style-name="Strong_20_Emphasis">Enregistrer à distance</text:span> : cochez pour envoyer le journal système à un serveur distant<text:span text:style-name="Strong_20_Emphasis">Niveau minimum</text:span> : niveau minimum de journal système à enregistreret entrez les informations du serveur distant. <text:span text:style-name="Strong_20_Emphasis">IP du serveur</text:span> : IP du serveur distant<text:span text:style-name="Strong_20_Emphasis">Port de serveur</text:span> : port du serveur distant<text:span text:style-name="Strong_20_Emphasis">Nom de l'installation locale</text:span>Si le serveur distant dispose d'un client de visualisation de journaux ou d'un outil spécialisé, vous pouvez afficher et analyser le journal système à distance en temps réel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50</meta:creation-date>
    <dc:creator>Generated</dc:creator>
    <dc:date>2026-09-08T12::24:50</dc:date>
    <dc:language>en-US</dc:language>
    <meta:editing-cycles>1</meta:editing-cycles>
    <meta:editing-duration>PT0S</meta:editing-duration>
    <dc:title>materiel:internet:routeur4g:mr400:uguide:greseau:syslog:start</dc:title>
  </office:meta>
</office:document-meta>
</file>