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72734a8349d3c29b0ce6c9933ab2b7.png"/>
  <manifest:file-entry manifest:media-type="image/png" manifest:full-path="Pictures/d650673fe09bcfbe9acaca0b363a284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svgcfg:start"/><text:bookmark-start text:name="__RefHeading___sauvegarder_et_restaurer_les_parametres_de_configuration_1"/><text:bookmark-start text:name="sauvegarder_et_restaurer_les_parametres_de_configuration"/>Sauvegarder et restaurer les paramètres de configuration<text:bookmark-end text:name="__RefHeading___sauvegarder_et_restaurer_les_parametres_de_configuration_1"/><text:bookmark-end text:name="sauvegarder_et_restaurer_les_parametres_de_configuration"/></text:h>
      <text:p text:style-name="Text_20_body">Les paramètres de configuration sont stockés dans un fichier de configuration dans le routeur.</text:p>
      <text:p text:style-name="Text_20_body">Vous pouvez sauvegarder le fichier de configuration sur votre ordinateur pour une utilisation future et restaurer les paramètres précédents du routeur à partir du fichier de sauvegarde si nécessaire.</text:p>
      <text:p text:style-name="Text_20_body">Si nécessaire, vous pouvez aussi effacer les paramètres actuels et réinitialiser le routeur aux paramètres d'usine par défaut.</text:p>
      <text:p text:style-name="Text_20_body"><text:span text:style-name="Strong_20_Emphasis">Pour sauvegarder</text:span> les paramètres de configuration :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ouvrez <text:span text:style-name="Strong_20_Emphasis">Outils système &gt; Restauration de sauvegarde</text:span>.Cliquez sur <text:span text:style-name="Plugin_Keyboard___keyboard">Sauvegarde</text:span> pour enregistrer une copie des paramètres actuels sur votre ordinateur local. Un fichier conf.bin sera stocké sur votre ordinateur.<text:span text:style-name="Strong_20_Emphasis">Pour restaurer</text:span> les paramètres de configuration :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ouvrez <text:span text:style-name="Strong_20_Emphasis">Outils système &gt; Restauration de sauvegarde</text:span>.<draw:frame draw:style-name="mediacenter" draw:name="0" text:anchor-type="paragraph" draw:z-index="0" svg:width="15.875cm" svg:height="3.4392037302726cm"><draw:image xlink:href="Pictures/b472734a8349d3c29b0ce6c9933ab2b7.png" xlink:type="simple" xlink:show="embed" xlink:actuate="onLoad"/></draw:frame>Cliquez sur <text:span text:style-name="Plugin_Keyboard___keyboard">Feuilleter</text:span> pour localiser le fichier de configuration de sauvegarde précédent, puis cliquez sur <text:span text:style-name="Plugin_Keyboard___keyboard">Restaurer</text:span>.Attendez la restauration, puis le routeur redémarrera automatiquement.Pour réinitialiser le routeur aux paramètres d'usine par défaut :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ouvrez <text:span text:style-name="Strong_20_Emphasis">Outils système &gt; Restauration de sauvegarde</text:span> :<draw:frame draw:style-name="mediacenter" draw:name="1" text:anchor-type="paragraph" draw:z-index="1" svg:width="15.875cm" svg:height="2.398381294964cm"><draw:image xlink:href="Pictures/d650673fe09bcfbe9acaca0b363a2847.png" xlink:type="simple" xlink:show="embed" xlink:actuate="onLoad"/></draw:frame>Cliquez sur <text:span text:style-name="Plugin_Keyboard___keyboard">Restauration d'usine</text:span> pour réinitialiser le routeur.Attendez la réinitialisation, puis le routeur redémarrera automatiquement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'interrompez pas ou n'éteignez pas le routeur pendant le processus de réinitialisation.Nous vous conseillons vivement de sauvegarder les paramètres de configuration actuels avant de réinitialiser le routeur.</text:p></table:table-cell></table:table-row></table:table></draw:text-box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4:52</meta:creation-date>
    <dc:creator>Generated</dc:creator>
    <dc:date>2026-09-08T12::24:52</dc:date>
    <dc:language>en-US</dc:language>
    <meta:editing-cycles>1</meta:editing-cycles>
    <meta:editing-duration>PT0S</meta:editing-duration>
    <dc:title>materiel:internet:routeur4g:mr400:uguide:greseau:svgcfg:start</dc:title>
  </office:meta>
</office:document-meta>
</file>