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0ea79e82ca3afd3712f92421e24b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leds:start"/><text:bookmark-start text:name="__RefHeading___controle_des_leds_1"/><text:bookmark-start text:name="controle_des_leds"/>Contrôle des LEDs<text:bookmark-end text:name="__RefHeading___controle_des_leds_1"/><text:bookmark-end text:name="controle_des_leds"/></text:h>
      <text:p text:style-name="Text_20_body">Les LEDs du routeur indiquent l'activité et l'état du routeur.</text:p>
      <text:p text:style-name="Text_20_body">Vous pouvez allumer ou éteindre les LED selon vos besoins.</text:p>
      <text:p text:style-name="Text_20_body">Pour éteindre les voyants :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</text:span>, cliquez sur <text:span text:style-name="Strong_20_Emphasis">Outils système &gt; Contrôle LED</text:span>Désactivez <text:span text:style-name="Strong_20_Emphasis">Statut de la LED</text:span>.Pour éteindre les voyants pendant la période spécifiée :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</text:span>, cliquez sur <text:span text:style-name="Strong_20_Emphasis">Outils système &gt; Contrôle LED</text:span>Cochez la case <text:span text:style-name="Strong_20_Emphasis">Mode nuit:</text:span>.<text:span text:style-name="Strong_20_Emphasis">DEL éteinte</text:span> : Spécifiez une période de temps, les LED seront éteintes pendant cette période. <text:span text:style-name="Strong_20_Emphasis">Remarque</text:span> :Une fois le mode nuit activé, les voyants s'éteignent tous les jours pendant la période spécifiée sans affecter les performances du routeur.<draw:frame draw:style-name="mediacenter" draw:name="0" text:anchor-type="paragraph" draw:z-index="0" svg:width="15.875cm" svg:height="8.7631761442441cm"><draw:image xlink:href="Pictures/e80ea79e82ca3afd3712f92421e24bd4.png" xlink:type="simple" xlink:show="embed" xlink:actuate="onLoad"/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46</meta:creation-date>
    <dc:creator>Generated</dc:creator>
    <dc:date>2026-09-08T12::24:46</dc:date>
    <dc:language>en-US</dc:language>
    <meta:editing-cycles>1</meta:editing-cycles>
    <meta:editing-duration>PT0S</meta:editing-duration>
    <dc:title>materiel:internet:routeur4g:mr400:uguide:greseau:leds:start</dc:title>
  </office:meta>
</office:document-meta>
</file>