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eb681d7be282b32915c7bc3ed26e98f.png"/>
  <manifest:file-entry manifest:media-type="image/png" manifest:full-path="Pictures/44e437a3e1d7e6db972c26bcc5e402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heure:start"/><text:bookmark-start text:name="__RefHeading___definir_l_heure_du_systeme_1"/><text:bookmark-start text:name="definir_l_heure_du_systeme"/>Définir l'heure du système<text:bookmark-end text:name="__RefHeading___definir_l_heure_du_systeme_1"/><text:bookmark-end text:name="definir_l_heure_du_systeme"/></text:h>
      <text:p text:style-name="Text_20_body">L'heure système est l'heure affichée pendant que le routeur fonctionne.</text:p>
      <text:p text:style-name="Text_20_body">L'heure système configurée ici sera utilisée pour d'autres fonctions basées sur l'heure comme le contrôle parental et la planification du WiFi.</text:p>
      <text:p text:style-name="Text_20_body">Vous pouvez définir manuellement la manière d'obtenir l'heure du système.</text:p>
      <text:p text:style-name="Text_20_body">Pour régler l'heure de votre système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Cliquez sur l'onglet <text:span text:style-name="Strong_20_Emphasis">Avancé</text:span>, <text:span text:style-name="Strong_20_Emphasis">Outils système &gt; Paramètres de temps</text:span> :<draw:frame draw:style-name="mediacenter" draw:name="0" text:anchor-type="paragraph" draw:z-index="0" svg:width="15.875cm" svg:height="7.9926981919332cm"><draw:image xlink:href="Pictures/1eb681d7be282b32915c7bc3ed26e98f.png" xlink:type="simple" xlink:show="embed" xlink:actuate="onLoad"/></draw:frame>Configurez l'heure système en utilisant les méthodes suivantes :<text:span text:style-name="Strong_20_Emphasis">Manuellement</text:span> : Sélectionnez votre fuseau horaire et entrez votre heure locale.<text:span text:style-name="Plugin_Keyboard___keyboard">Obtenir du PC</text:span> : Cliquez sur ce bouton pour utiliser l'heure actuelle du PC de gestion.<text:span text:style-name="Plugin_Keyboard___keyboard">Obtenez de l'Internet</text:span> : Cliquez sur ce bouton pour obtenir l'heure à partir d'Internet. Assurez-vous que votre routeur peut accéder à Internet avant de sélectionner cette méthode pour obtenir l'heure système.Cliquez sur <text:span text:style-name="Plugin_Keyboard___keyboard">Sauvegarder</text:span> pour valider vos paramètres.Après avoir réglé l'heure du système, vous pouvez régler l'heure <text:span text:style-name="Strong_20_Emphasis">Heure d'été</text:span> en fonction de vos besoins :<draw:frame draw:style-name="mediacenter" draw:name="1" text:anchor-type="paragraph" draw:z-index="1" svg:width="15.875cm" svg:height="5.3296269727403cm"><draw:image xlink:href="Pictures/44e437a3e1d7e6db972c26bcc5e402ec.png" xlink:type="simple" xlink:show="embed" xlink:actuate="onLoad"/></draw:frame>.Cochez <text:span text:style-name="Strong_20_Emphasis">Activer l'heure d'été</text:span>définissez l'heure de début et de fincliquez sur <text:span text:style-name="Plugin_Keyboard___keyboard">Sauvegarder</text:span> pour que les paramètres prennent effet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46</meta:creation-date>
    <dc:creator>Generated</dc:creator>
    <dc:date>2026-09-08T12::24:46</dc:date>
    <dc:language>en-US</dc:language>
    <meta:editing-cycles>1</meta:editing-cycles>
    <meta:editing-duration>PT0S</meta:editing-duration>
    <dc:title>materiel:internet:routeur4g:mr400:uguide:greseau:heure:start</dc:title>
  </office:meta>
</office:document-meta>
</file>