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3196bfb009e30a3f3cfc0b96d0552d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internet:routeur4g:mr400:uguide:greseau:gremote:start"/><text:bookmark-start text:name="__RefHeading___gestion_a_distance_1"/><text:bookmark-start text:name="gestion_a_distance"/>Gestion à distance<text:bookmark-end text:name="__RefHeading___gestion_a_distance_1"/><text:bookmark-end text:name="gestion_a_distance"/></text:h>
      <text:p text:style-name="Text_20_body">Par défaut, les appareils distants ne sont pas autorisés à gérer le routeur depuis Internet.</text:p>
      <text:p text:style-name="Text_20_body">Pour permettre aux périphériques distants de gérer le routeur :</text:p>
      <text:p text:style-name="Text_20_body"><text:span text:style-name="Strong_20_Emphasis">Connectez-vous sur <text:a xlink:type="simple" xlink:href="http://tplinkmodem.net" text:style-name="Internet_20_link" text:visited-style-name="Visited_20_Internet_20_Link">http://tplinkmodem.net</text:a></text:span> avec le mot de passe du routeur.Onglet <text:span text:style-name="Strong_20_Emphasis">Avancée</text:span>, ouvrez <text:span text:style-name="Strong_20_Emphasis">Outils système &gt; Administration</text:span>. Allez à la section <text:span text:style-name="Strong_20_Emphasis">Gestion à distance</text:span> :<draw:frame draw:style-name="mediacenter" draw:name="0" text:anchor-type="paragraph" draw:z-index="0" svg:width="15.875cm" svg:height="10.895503597122cm"><draw:image xlink:href="Pictures/53196bfb009e30a3f3cfc0b96d0552d8.png" xlink:type="simple" xlink:show="embed" xlink:actuate="onLoad"/></draw:frame><text:span text:style-name="Strong_20_Emphasis">Gestion à distance</text:span> activez pour autoriser la gestion à distance<text:span text:style-name="Strong_20_Emphasis">Gestion à distance via HTTPS</text:span> : activez pour autoriser la gestion à distance via HTTPS<text:span text:style-name="Strong_20_Emphasis">Port</text:span> : Conservez la valeur par défaut.<text:span text:style-name="Strong_20_Emphasis">appareil client autorisé pour la gestion à distance</text:span> :<text:span text:style-name="Strong_20_Emphasis">Seulement l'adresse IP / MAC suivante</text:span> : Adresse IP ou Adresse MAC de l'appareil autorisé à gérer le routeur<text:span text:style-name="Strong_20_Emphasis">TOUT</text:span> : pour autoriser tous les appareils distants à gérer le routeur Cliquez sur <text:span text:style-name="Plugin_Keyboard___keyboard">Suavegarder</text:span> pour valider les paramètres.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Vous pouvez trouver l'adresse IP WAN du routeur dans l'onglet <text:span text:style-name="Strong_20_Emphasis">De base</text:span>, <text:span text:style-name="Strong_20_Emphasis">Carte du réseau &gt; Internet</text:span>L'IP WAN du routeur est généralement une IP dynamique. Voir le chapitre correspondant.</text:p></table:table-cell></table:table-row></table:table></draw:text-box></draw:frame></text:p>
      <text:h text:style-name="Heading_20_2" text:outline-level="2"><text:bookmark-start text:name="__RefHeading___voir_aussi_2"/><text:bookmark-start text:name="voir_aussi"/>Voir aussi<text:bookmark-end text:name="__RefHeading___voir_aussi_2"/><text:bookmark-end text:name="voir_aussi"/></text:h>
      <text:p text:style-name="Text_20_body"><text:span text:style-name="Strong_20_Emphasis">(en)</text:span> <text:a xlink:type="simple" xlink:href="https://www.nfrappe.fr/doc/doku.php?id=https:https:www.tp-link.com_us_user-guides_archer-mr400_v3" text:style-name="Internet_20_link" text:visited-style-name="Visited_20_Internet_20_Link">//www.tp-link.com/us/user-guides/Archer-MR400_V3/</text:a></text:p>
      <text:p text:style-name="Horizontal_20_Line"/>
      <text:p text:style-name="Text_20_body"><text:span text:style-name="Emphasis">Basé sur &lt;&lt; <text:a xlink:type="simple" xlink:href="https://www.tp-link.com/us/user-guides/Archer-MR400_V3/" text:style-name="Internet_20_link" text:visited-style-name="Visited_20_Internet_20_Link">Archer MR400 V3 User Guide</text:a> &gt;&gt; par tp-link.com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4:39</meta:creation-date>
    <dc:creator>Generated</dc:creator>
    <dc:date>2026-09-08T12::24:39</dc:date>
    <dc:language>en-US</dc:language>
    <meta:editing-cycles>1</meta:editing-cycles>
    <meta:editing-duration>PT0S</meta:editing-duration>
    <dc:title>materiel:internet:routeur4g:mr400:uguide:greseau:gremote:start</dc:title>
  </office:meta>
</office:document-meta>
</file>