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74738c7ec0be5c548c53a15ce2ded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glocal:start"/><text:bookmark-start text:name="__RefHeading___gestion_locale_1"/><text:bookmark-start text:name="gestion_locale"/>Gestion locale<text:bookmark-end text:name="__RefHeading___gestion_locale_1"/><text:bookmark-end text:name="gestion_locale"/></text:h>
      <text:p text:style-name="Text_20_body">La gestion locale permet de définir les périphériques locaux autorisés à gérer le routeur.</text:p>
      <text:p text:style-name="Text_20_body">Par défaut, tous les appareils connectés locaux sont autorisés à gérer le routeur.</text:p>
      <text:p text:style-name="Text_20_body">Vous pouvez également n'autoriser qu'un seul appareil à gérer le routeur.</text:p>
      <text:p text:style-name="Text_20_body">Pour cela :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Administration</text:span>. Allez à la section <text:span text:style-name="Strong_20_Emphasis">La gestion locale</text:span> :<draw:frame draw:style-name="mediacenter" draw:name="0" text:anchor-type="paragraph" draw:z-index="0" svg:width="15.875cm" svg:height="5.2916666666667cm"><draw:image xlink:href="Pictures/7474738c7ec0be5c548c53a15ce2dedc.png" xlink:type="simple" xlink:show="embed" xlink:actuate="onLoad"/></draw:frame><text:span text:style-name="Strong_20_Emphasis">Port pour HTTP</text:span> : Conservez la valeur par défautActivez <text:span text:style-name="Strong_20_Emphasis">Gestion locale via HTTPS</text:span> si vous souhaitez accéder au routeur via HTTPS et HTTP, ou laissez-le désactivé si vous souhaitez uniquement accéder au routeur via HTTP.<text:span text:style-name="Strong_20_Emphasis">Port pour HTTPs</text:span> : Conservez la valeur par défaut<text:span text:style-name="Strong_20_Emphasis">Autoriser uniquement les adresses IP / MAC suivantes</text:span> activez pour n'autoriser qu'un appareil spécifique à gérer le routeur,  <text:span text:style-name="Strong_20_Emphasis">Adresse IP / MAC</text:span> : saisissez l'Adresse IP ou MAC de l'appareilCliquez sur <text:span text:style-name="Plugin_Keyboard___keyboard">Sauvegarder</text:span> pour valider les paramètr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46</meta:creation-date>
    <dc:creator>Generated</dc:creator>
    <dc:date>2026-09-08T12::24:46</dc:date>
    <dc:language>en-US</dc:language>
    <meta:editing-cycles>1</meta:editing-cycles>
    <meta:editing-duration>PT0S</meta:editing-duration>
    <dc:title>materiel:internet:routeur4g:mr400:uguide:greseau:glocal:start</dc:title>
  </office:meta>
</office:document-meta>
</file>