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0b4d4f66dcf8bee807601f080c1ea6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internet:routeur4g:mr400:uguide:greseau:cwmp:start"/><text:bookmark-start text:name="__RefHeading___parametres_cwmp_1"/><text:bookmark-start text:name="parametres_cwmp"/>Paramètres CWMP<text:bookmark-end text:name="__RefHeading___parametres_cwmp_1"/><text:bookmark-end text:name="parametres_cwmp"/></text:h>
      <text:p text:style-name="Text_20_body">Le routeur offre la fonctionnalité CWMP.</text:p>
      <text:p text:style-name="Text_20_body">La fonction prend en charge le protocole TR-069 qui collecte des informations, diagnostique les appareils et configure les appareils automatiquement via ACS (Auto-Configuration Server).</text:p>
      <text:p text:style-name="Text_20_body"><text:span text:style-name="Strong_20_Emphasis">Connectez-vous sur <text:a xlink:type="simple" xlink:href="http://tplinkmodem.net" text:style-name="Internet_20_link" text:visited-style-name="Visited_20_Internet_20_Link">http://tplinkmodem.net</text:a></text:span> avec le mot de passe du routeur.Onglet <text:span text:style-name="Strong_20_Emphasis">Avancée</text:span>, ouvrez <text:span text:style-name="Strong_20_Emphasis">Outils système &gt; Paramètres CWMP</text:span> :<draw:frame draw:style-name="mediacenter" draw:name="0" text:anchor-type="paragraph" draw:z-index="0" svg:width="15.875cm" svg:height="15.035987482615cm"><draw:image xlink:href="Pictures/f0b4d4f66dcf8bee807601f080c1ea62.png" xlink:type="simple" xlink:show="embed" xlink:actuate="onLoad"/></draw:frame><text:span text:style-name="Strong_20_Emphasis">CWMP</text:span> : Activez pour activer CWMP (CPE WAN Management Protocol).<text:span text:style-name="Strong_20_Emphasis">Informer</text:span> : Activez pour envoyer périodiquement un message Inform à l'ACS (Auto Configuration Server).<text:span text:style-name="Strong_20_Emphasis">Inform Interval</text:span> : intervalle de temps (s) entre les envois de message Inform à l'ACS.<text:span text:style-name="Strong_20_Emphasis">URL ACS</text:span> : adresse Web de l'ACS fournie par votre FAI.<text:span text:style-name="Strong_20_Emphasis">Nom d'utilisateur ACS</text:span> : nom d'utilisateur pour la connexion au serveur ACS<text:span text:style-name="Strong_20_Emphasis">Mot de passe ACS</text:span> : mot de passe pour la connexion au serveur ACS<text:span text:style-name="Strong_20_Emphasis">Interface utilisée par le client TR-069</text:span> : interface à utiliser par le client TR-069.<text:span text:style-name="Strong_20_Emphasis">Afficher les messages SOAP sur la console série</text:span> : Activez ou désactivez<text:span text:style-name="Strong_20_Emphasis">Authentification de demande de connexion</text:span> : Cochez cette case pour activer l'authentification pour les demandes de connexion<text:span text:style-name="Strong_20_Emphasis">Nom d'utilisateur</text:span> : nom d'utilisateur pour la connexion du serveur ACS au routeur.<text:span text:style-name="Strong_20_Emphasis">Mot de passe</text:span> : mot de passe pour la connexion du serveur ACS au routeur<text:span text:style-name="Strong_20_Emphasis">Chemin</text:span> : chemin d'accès pour la connexion du serveur ACS au routeur<text:span text:style-name="Strong_20_Emphasis">Port</text:span> : port connecté au serveur ACS.<text:span text:style-name="Strong_20_Emphasis">URL</text:span> : URL de connexion au serveur ACS<text:span text:style-name="Plugin_Keyboard___keyboard">Obtenir les méthodes RPC</text:span> : Cliquez pour obtenir les méthodes pour prendre en charge CWMPCliquez sur <text:span text:style-name="Plugin_Keyboard___keyboard">Sauvegarder</text:span> pour valider les paramètres.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en)</text:span> <text:a xlink:type="simple" xlink:href="https://www.nfrappe.fr/doc/doku.php?id=https:https:www.tp-link.com_us_user-guides_archer-mr400_v3" text:style-name="Internet_20_link" text:visited-style-name="Visited_20_Internet_20_Link">//www.tp-link.com/us/user-guides/Archer-MR400_V3/</text:a></text:p>
      <text:p text:style-name="Horizontal_20_Line"/>
      <text:p text:style-name="Text_20_body"><text:span text:style-name="Emphasis">Basé sur &lt;&lt; <text:a xlink:type="simple" xlink:href="https://www.tp-link.com/us/user-guides/Archer-MR400_V3/" text:style-name="Internet_20_link" text:visited-style-name="Visited_20_Internet_20_Link">Archer MR400 V3 User Guide</text:a> &gt;&gt; par tp-link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4:48</meta:creation-date>
    <dc:creator>Generated</dc:creator>
    <dc:date>2026-09-08T12::24:48</dc:date>
    <dc:language>en-US</dc:language>
    <meta:editing-cycles>1</meta:editing-cycles>
    <meta:editing-duration>PT0S</meta:editing-duration>
    <dc:title>materiel:internet:routeur4g:mr400:uguide:greseau:cwmp:start</dc:title>
  </office:meta>
</office:document-meta>
</file>