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882c0cc16c71babe0510e11b1ec8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admin:start"/><text:bookmark-start text:name="__RefHeading___modifier_le_compte_administrateur_1"/><text:bookmark-start text:name="modifier_le_compte_administrateur"/>Modifier le compte administrateur<text:bookmark-end text:name="__RefHeading___modifier_le_compte_administrateur_1"/><text:bookmark-end text:name="modifier_le_compte_administrateur"/></text:h>
      <text:p text:style-name="Text_20_body">Le compte administrateur permet de se connecter à la page Web de gestion du routeur.</text:p>
      <text:p text:style-name="Text_20_body">Vous devez définir le compte administrateur à la première connexion.</text:p>
      <text:p text:style-name="Text_20_body">Vous pouvez le modifier sur la page Web de gestion du routeur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Administration</text:span>. Allez à la section <text:span text:style-name="Strong_20_Emphasis">Gestion de compte</text:span> :<draw:frame draw:style-name="mediacenter" draw:name="0" text:anchor-type="paragraph" draw:z-index="0" svg:width="15.875cm" svg:height="6.1908077994429cm"><draw:image xlink:href="Pictures/61882c0cc16c71babe0510e11b1ec825.png" xlink:type="simple" xlink:show="embed" xlink:actuate="onLoad"/></draw:frame><text:span text:style-name="Strong_20_Emphasis">Ancien mot de passe</text:span> : Entrez l'ancien mot de passe.<text:span text:style-name="Strong_20_Emphasis">Nouveau mot de passe</text:span> : Entrez le nouveau mot de passe<text:span text:style-name="Strong_20_Emphasis">Confirmer le nouveau mot de passe</text:span> : entrez-le à nouveau pour confirmer.Cliquez sur <text:span text:style-name="Plugin_Keyboard___keyboard">Sauvegarder</text:span> pour valid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12:32</meta:creation-date>
    <dc:creator>Generated</dc:creator>
    <dc:date>2026-09-08T14::12:32</dc:date>
    <dc:language>en-US</dc:language>
    <meta:editing-cycles>1</meta:editing-cycles>
    <meta:editing-duration>PT0S</meta:editing-duration>
    <dc:title>materiel:internet:routeur4g:mr400:uguide:greseau:admin:start</dc:title>
  </office:meta>
</office:document-meta>
</file>