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171793" fo:font-family="monospace" fo:font-style="normal" fo:font-size="9.6pt" fo:border="0pt none"/>
    </style:style>
    <style:style style:name="PluginODTAutoStyle_span_6" style:family="text">
      <style:text-properties fo:color="#2a8b6c" fo:font-family="monospace" fo:font-style="normal" fo:font-size="9.6pt" fo:border="0pt none"/>
    </style:style>
    <style:style style:name="PluginODTAutoStyle_span_7" style:family="text">
      <style:text-properties fo:color="#df1717" fo:font-family="monospace" fo:font-style="normal" fo:font-size="9.6pt" fo:border="0pt none"/>
    </style:style>
    <style:style style:name="PluginODTAutoStyle_span_8" style:family="text">
      <style:text-properties fo:color="#171793" fo:font-family="monospace" fo:font-style="normal" fo:font-size="9.6pt" fo:border="0pt none"/>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9" style:family="table-cell">
      <style:table-cell-properties fo:border="0.06pt solid #8cacbb" fo:padding="0.049cm" fo:background-color="#f7f9fa"/>
    </style:style>
    <style:style style:name="PluginODTAutoStyle_Paragraph_10" style:family="paragraph">
      <style:paragraph-properties fo:padding="0.049cm"/>
    </style:style>
    <style:style style:name="odt_auto_style_table_column_1_1" style:family="table-column">
      <style:table-column-properties style:column-width="481.89pt"/>
    </style:style>
    <style:style style:name="highlight_co1" style:family="text">
      <style:text-properties fo:color="#808080" fo:font-style="italic" fo:font-family="monospace" fo:font-size="9.6pt" fo:border="0pt none"/>
    </style:style>
    <style:style style:name="highlight_co3" style:family="text">
      <style:text-properties fo:color="#008080" fo:font-family="monospace" fo:font-style="normal" fo:font-size="9.6pt" fo:border="0pt none"/>
    </style:style>
    <style:style style:name="highlight_sy2" style:family="text">
      <style:text-properties fo:color="#000066" fo:font-family="monospace" fo:font-style="normal" fo:font-size="9.6pt" fo:border="0pt none"/>
    </style:style>
    <style:style style:name="PluginODTAutoStyle_TableCell_11" style:family="table-cell">
      <style:table-cell-properties fo:border="0.06pt solid #8cacbb" fo:padding="0.049cm" fo:background-color="#f7f9fa"/>
    </style:style>
    <style:style style:name="PluginODTAutoStyle_Paragraph_12" style:family="paragraph">
      <style:paragraph-properties fo:padding="0.049cm"/>
    </style:style>
    <style:style style:name="odt_auto_style_table_column_2_1" style:family="table-column">
      <style:table-column-properties style:column-width="481.89pt"/>
    </style:style>
    <style:style style:name="PluginODTAutoStyle_TableCell_13" style:family="table-cell">
      <style:table-cell-properties fo:border="0.06pt solid #8cacbb" fo:padding="0.049cm" fo:background-color="#f7f9fa"/>
    </style:style>
    <style:style style:name="PluginODTAutoStyle_Paragraph_14" style:family="paragraph">
      <style:paragraph-properties fo:padding="0.049cm"/>
    </style:style>
    <style:style style:name="odt_auto_style_table_column_3_1" style:family="table-column">
      <style:table-column-properties style:column-width="481.89pt"/>
    </style:style>
    <style:style style:name="highlight_br0" style:family="text">
      <style:text-properties fo:color="#66cc66" fo:font-family="monospace" fo:font-style="normal" fo:font-size="9.6pt" fo:border="0pt none"/>
    </style:style>
    <style:style style:name="PluginODTAutoStyle_TableCell_15" style:family="table-cell">
      <style:table-cell-properties fo:border="0.06pt solid #8cacbb" fo:padding="0.049cm" fo:background-color="#f7f9fa"/>
    </style:style>
    <style:style style:name="PluginODTAutoStyle_Paragraph_16" style:family="paragraph">
      <style:paragraph-properties fo:padding="0.049cm"/>
    </style:style>
    <style:style style:name="odt_auto_style_table_column_4_1" style:family="table-column">
      <style:table-column-properties style:column-width="481.89pt"/>
    </style:style>
    <style:style style:name="PluginODTAutoStyle_TableCell_17" style:family="table-cell">
      <style:table-cell-properties fo:border="0.06pt solid #8cacbb" fo:padding="0.049cm" fo:background-color="#f7f9fa"/>
    </style:style>
    <style:style style:name="PluginODTAutoStyle_Paragraph_18" style:family="paragraph">
      <style:paragraph-properties fo:padding="0.049cm"/>
    </style:style>
    <style:style style:name="odt_auto_style_table_column_5_1" style:family="table-column">
      <style:table-column-properties style:column-width="481.89pt"/>
    </style:style>
    <style:style style:name="PluginODTAutoStyle_TableCell_19" style:family="table-cell">
      <style:table-cell-properties fo:border="0.06pt solid #8cacbb" fo:padding="0.049cm" fo:background-color="#f7f9fa"/>
    </style:style>
    <style:style style:name="PluginODTAutoStyle_Paragraph_20" style:family="paragraph">
      <style:paragraph-properties fo:padding="0.049cm"/>
    </style:style>
    <style:style style:name="odt_auto_style_table_column_6_1" style:family="table-column">
      <style:table-column-properties style:column-width="481.89pt"/>
    </style:style>
    <style:style style:name="PluginODTAutoStyle_TableCell_21" style:family="table-cell">
      <style:table-cell-properties fo:border="0.06pt solid #8cacbb" fo:padding="0.049cm" fo:background-color="#f7f9fa"/>
    </style:style>
    <style:style style:name="PluginODTAutoStyle_Paragraph_22" style:family="paragraph">
      <style:paragraph-properties fo:padding="0.049cm"/>
    </style:style>
    <style:style style:name="odt_auto_style_table_column_7_1" style:family="table-column">
      <style:table-column-properties style:column-width="481.89pt"/>
    </style:style>
    <style:style style:name="PluginODTAutoStyle_TableCell_23" style:family="table-cell">
      <style:table-cell-properties fo:border="0.06pt solid #8cacbb" fo:padding="0.049cm" fo:background-color="#f7f9fa"/>
    </style:style>
    <style:style style:name="PluginODTAutoStyle_Paragraph_24" style:family="paragraph">
      <style:paragraph-properties fo:padding="0.049cm"/>
    </style:style>
    <style:style style:name="odt_auto_style_table_column_8_1" style:family="table-column">
      <style:table-column-properties style:column-width="481.89pt"/>
    </style:style>
    <style:style style:name="PluginODTAutoStyle_TableCell_25" style:family="table-cell">
      <style:table-cell-properties fo:border="0.06pt solid #8cacbb" fo:padding="0.049cm" fo:background-color="#f7f9fa"/>
    </style:style>
    <style:style style:name="PluginODTAutoStyle_Paragraph_26" style:family="paragraph">
      <style:paragraph-properties fo:padding="0.049cm"/>
    </style:style>
    <style:style style:name="odt_auto_style_table_column_9_1" style:family="table-column">
      <style:table-column-properties style:column-width="481.89pt"/>
    </style:style>
    <style:style style:name="PluginODTAutoStyle_Frame_2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8" style:family="table">
      <style:table-properties table:align="center" fo:margin-right="auto" fo:margin-bottom="18pt" fo:margin-left="auto" style:rel-width="100%" style:width="289.134pt"/>
    </style:style>
    <style:style style:name="odt_auto_style_table_column_10_1" style:family="table-column">
      <style:table-column-properties style:column-width="289.134pt"/>
    </style:style>
    <style:style style:name="PluginODTAutoStyle_TableCell_29" style:family="table-cell">
      <style:table-cell-properties style:vertical-align="middle" fo:padding="0.3cm" fo:border="none"/>
    </style:style>
    <style:style style:name="PluginODTAutoStyle_Paragraph_30" style:family="paragraph">
      <style:paragraph-properties fo:padding="0.3cm"/>
    </style:style>
    <style:style style:name="PluginODTAutoStyle_span_31" style:family="text">
      <style:text-properties fo:color="#2a8b6c" fo:font-family="monospace" fo:font-style="normal" fo:font-size="9.6pt" fo:border="0pt none"/>
    </style:style>
    <style:style style:name="PluginODTAutoStyle_span_32" style:family="text">
      <style:text-properties fo:color="#df1717" fo:font-family="monospace" fo:font-style="normal" fo:font-size="9.6pt" fo:border="0pt none"/>
    </style:style>
    <style:style style:name="PluginODTAutoStyle_span_33" style:family="text">
      <style:text-properties fo:color="#171793" fo:font-family="monospace" fo:font-style="normal" fo:font-size="9.6pt" fo:border="0pt none"/>
    </style:style>
    <style:style style:name="PluginODTAutoStyle_span_34" style:family="text">
      <style:text-properties fo:color="#171793" fo:font-family="monospace" fo:font-style="normal" fo:font-size="9.6pt" fo:border="0pt none"/>
    </style:style>
    <style:style style:name="PluginODTAutoStyle_span_35" style:family="text">
      <style:text-properties fo:color="#171793" fo:font-family="monospace" fo:font-style="normal" fo:font-size="9.6pt" fo:border="0pt none"/>
    </style:style>
    <style:style style:name="PluginODTAutoStyle_span_36" style:family="text">
      <style:text-properties fo:color="#171793" fo:font-family="monospace" fo:font-style="normal" fo:font-size="9.6pt" fo:border="0pt none"/>
    </style:style>
    <style:style style:name="PluginODTAutoStyle_span_37" style:family="text">
      <style:text-properties fo:color="#171793" fo:font-family="monospace" fo:font-style="normal" fo:font-size="9.6pt" fo:border="0pt none"/>
    </style:style>
    <style:style style:name="PluginODTAutoStyle_span_38" style:family="text">
      <style:text-properties fo:color="#2a8b6c" fo:font-family="monospace" fo:font-style="normal" fo:font-size="9.6pt" fo:border="0pt none"/>
    </style:style>
    <style:style style:name="PluginODTAutoStyle_span_39" style:family="text">
      <style:text-properties fo:color="#df1717" fo:font-family="monospace" fo:font-style="normal" fo:font-size="9.6pt" fo:border="0pt none"/>
    </style:style>
    <style:style style:name="PluginODTAutoStyle_span_40" style:family="text">
      <style:text-properties fo:color="#2a8b6c" fo:font-family="monospace" fo:font-style="normal" fo:font-size="9.6pt" fo:border="0pt none"/>
    </style:style>
    <style:style style:name="PluginODTAutoStyle_span_41" style:family="text">
      <style:text-properties fo:color="#df1717" fo:font-family="monospace" fo:font-style="normal" fo:font-size="9.6pt" fo:border="0pt none"/>
    </style:style>
    <style:style style:name="PluginODTAutoStyle_span_42" style:family="text">
      <style:text-properties fo:color="#2a8b6c" fo:font-family="monospace" fo:font-style="normal" fo:font-size="9.6pt" fo:border="0pt none"/>
    </style:style>
    <style:style style:name="PluginODTAutoStyle_span_43" style:family="text">
      <style:text-properties fo:color="#df1717" fo:font-family="monospace" fo:font-style="normal" fo:font-size="9.6pt" fo:border="0pt none"/>
    </style:style>
    <style:style style:name="PluginODTAutoStyle_Frame_44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5" style:family="table">
      <style:table-properties table:align="center" fo:margin-right="auto" fo:margin-bottom="18pt" fo:margin-left="auto" style:rel-width="100%" style:width="289.134pt"/>
    </style:style>
    <style:style style:name="odt_auto_style_table_column_11_1" style:family="table-column">
      <style:table-column-properties style:column-width="289.134pt"/>
    </style:style>
    <style:style style:name="PluginODTAutoStyle_TableCell_46" style:family="table-cell">
      <style:table-cell-properties style:vertical-align="middle" fo:padding="0.3cm" fo:border="none"/>
    </style:style>
    <style:style style:name="PluginODTAutoStyle_Paragraph_47" style:family="paragraph">
      <style:paragraph-properties fo:padding="0.3cm"/>
    </style:style>
    <style:style style:name="PluginODTAutoStyle_span_48" style:family="text">
      <style:text-properties fo:color="#2a8b6c" fo:font-family="monospace" fo:font-style="normal" fo:font-size="9.6pt" fo:border="0pt none"/>
    </style:style>
    <style:style style:name="PluginODTAutoStyle_span_49" style:family="text">
      <style:text-properties fo:color="#df1717" fo:font-family="monospace" fo:font-style="normal" fo:font-size="9.6pt" fo:border="0pt none"/>
    </style:style>
    <style:style style:name="PluginODTAutoStyle_span_50" style:family="text">
      <style:text-properties fo:color="#2a8b6c" fo:font-family="monospace" fo:font-style="normal" fo:font-size="9.6pt" fo:border="0pt none"/>
    </style:style>
    <style:style style:name="PluginODTAutoStyle_span_51" style:family="text">
      <style:text-properties fo:color="#df1717" fo:font-family="monospace" fo:font-style="normal" fo:font-size="9.6pt" fo:border="0pt none"/>
    </style:style>
    <style:style style:name="PluginODTAutoStyle_span_52" style:family="text">
      <style:text-properties fo:color="#2a8b6c" fo:font-family="monospace" fo:font-style="normal" fo:font-size="9.6pt" fo:border="0pt none"/>
    </style:style>
    <style:style style:name="PluginODTAutoStyle_span_53" style:family="text">
      <style:text-properties fo:color="#df1717" fo:font-family="monospace" fo:font-style="normal" fo:font-size="9.6pt" fo:border="0pt none"/>
    </style:style>
    <style:style style:name="PluginODTAutoStyle_span_54" style:family="text">
      <style:text-properties fo:color="#2a8b6c" fo:font-family="monospace" fo:font-style="normal" fo:font-size="9.6pt" fo:border="0pt none"/>
    </style:style>
    <style:style style:name="PluginODTAutoStyle_span_55" style:family="text">
      <style:text-properties fo:color="#df1717" fo:font-family="monospace" fo:font-style="normal" fo:font-size="9.6pt" fo:border="0pt none"/>
    </style:style>
    <style:style style:name="PluginODTAutoStyle_span_56" style:family="text">
      <style:text-properties fo:color="#2a8b6c" fo:font-family="monospace" fo:font-style="normal" fo:font-size="9.6pt" fo:border="0pt none"/>
    </style:style>
    <style:style style:name="PluginODTAutoStyle_span_57"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ysteme:msmtp:start"/><text:bookmark-start text:name="__RefHeading___msmtpenvoyer_un_courriel_par_smtp_en_ligne_de_commande_1"/><text:bookmark-start text:name="msmtpenvoyer_un_courriel_par_smtp_en_ligne_de_commande"/>Msmtp : envoyer un courriel par smtp en ligne de commande<text:bookmark-end text:name="__RefHeading___msmtpenvoyer_un_courriel_par_smtp_en_ligne_de_commande_1"/><text:bookmark-end text:name="msmtpenvoyer_un_courriel_par_smtp_en_ligne_de_commande"/></text:h>
      <text:p text:style-name="Text_20_body">Le fonctionnement du courrier électronique est basé sur l’utilisation d’une boîte à lettres électronique.</text:p>
      <text:p text:style-name="Text_20_body">Lors de l’envoi d’un email, le message est acheminé de serveur en serveur jusqu’au serveur de messagerie du destinataire.</text:p>
      <text:p text:style-name="Text_20_body">Le message est envoyé au serveur de courrier électronique chargé du transport (nommé MTA pour Mail Transport Agent), jusqu’au MTA du destinataire.</text:p>
      <text:p text:style-name="Text_20_body">Sur le web, les MTA communiquent entre-eux grâce au protocole SMTP et sont appelés serveurs SMTP (mais aussi serveur de courrier sortant).
<draw:frame draw:style-name="mediacenter" draw:name="0" text:anchor-type="paragraph" draw:z-index="0" svg:width="10.583333333333cm" svg:height="10.583333333333cm"><draw:image xlink:href="/home/frapp/www/doc/data/media/logiciel/systeme/msmtp/msmtp-01.jpg" xlink:type="simple" xlink:show="embed" xlink:actuate="onLoad"/></draw:frame>Le serveur MTA du destinataire délivre alors le courrier au serveur de courrier électronique entrant (nommé MDA pour Mail Delivery Agent), qui stocke alors le courrier en attendant que l’utilisateur vienne le relever.</text:p>
      <text:p text:style-name="Text_20_body">La relève du courrier se fait grâce à un logiciel appelé MUA (Mail User Agent). On parle de client de messagerie (par exemple Mozilla Thunderbird, Microsoft Outlook, Eudora Mail, Incredimail, …).</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text:span text:style-name="Strong_20_Emphasis">Installez msmtp,msmtp-mta,bsd-mailx</text:span> </text:p>
      <text:p text:style-name="Command Line Interface"><text:span text:style-name="PluginODTAutoStyle_span_1">...@...:~$ </text:span><text:span text:style-name="PluginODTAutoStyle_span_2">sudo apt install {msmtp,msmtp-mta,bsd-mailx}</text:span></text:p>
      <text:p text:style-name="Text_20_body"><text:span text:style-name="Strong_20_Emphasis">Vérifiez que sendmail est présent</text:span> sur votre système :</text:p>
      <text:p text:style-name="Command Line Interface"><text:span text:style-name="PluginODTAutoStyle_span_3">...@...:~$ </text:span><text:span text:style-name="PluginODTAutoStyle_span_4">sudo whereis sendmail</text:span><text:line-break/><text:span text:style-name="PluginODTAutoStyle_span_5">sendmail: /usr/sbin/sendmail /usr/lib/sendmail /usr/share/sendmail /usr/share/man/man8/sendmail.8.gz</text:span></text:p>
      <text:p text:style-name="Text_20_body"><text:span text:style-name="Strong_20_Emphasis">Vérifiez que sendmail est lié à msmtp</text:span> :</text:p>
      <text:p text:style-name="Command Line Interface"><text:span text:style-name="PluginODTAutoStyle_span_6">...@...:~$ </text:span><text:span text:style-name="PluginODTAutoStyle_span_7">sudo ls -la /usr/sbin/sendmail</text:span><text:line-break/><text:span text:style-name="PluginODTAutoStyle_span_8">lrwxrwxrwx 1 root root 12 oct.<text:s text:c="2"/>11<text:s text:c="2"/>2019 /usr/sbin/sendmail -&gt; ../bin/msmtp</text:span></text:p>
      <text:p text:style-name="Text_20_body">-&gt; Les 2 logiciels sont bien associés.</text:p>
      <text:h text:style-name="Heading_20_2" text:outline-level="2"><text:bookmark-start text:name="__RefHeading___configuration_4"/><text:bookmark-start text:name="configuration"/>Configuration<text:bookmark-end text:name="__RefHeading___configuration_4"/><text:bookmark-end text:name="configuration"/></text:h>
      <text:p text:style-name="Text_20_body">Le paramétrage des options se fait dans le fichier <text:span text:style-name="Strong_20_Emphasis">/etc/msmtprc</text:span> (pour tous les utilisateurs ou <text:span text:style-name="Strong_20_Emphasis">~/.msmtprc</text:span> (pour un utilisateur)</text:p>
      <text:p text:style-name="Text_20_body"><text:span text:style-name="Strong_20_Emphasis"><text:a xlink:type="simple" xlink:href="https://www.nfrappe.fr/doc/doku.php?id=logiciel:systeme:msmtp:config:param:start" text:style-name="Internet_20_link" text:visited-style-name="Visited_20_Internet_20_Link">Commandes du fichier msmtprc</text:a></text:span></text:p>
      <text:p text:style-name="Text_20_body"><text:span text:style-name="Strong_20_Emphasis">Exemple de fichier msmtprc</text:span> :</text:p>
      <table:table table:style-name="Table">
        <table:table-column table:style-name="odt_auto_style_table_column_1_1"/>
        <table:table-row>
          <table:table-cell office:value-type="string" table:style-name="PluginODTAutoStyle_TableCell_9">
            <text:p text:style-name="Preformatted_20_Text"><text:span text:style-name="highlight_co1"># Valeurs par défaut pour tous les comptes.</text:span><text:line-break/>defaults<text:line-break/>auth<text:s text:c="11"/>on<text:line-break/>tls<text:s text:c="12"/>on<text:line-break/>tls_starttls<text:s text:c="3"/>on<text:line-break/>tls_trust_file /etc/ssl/certs/ca-certificates.crt<text:line-break/>logfile<text:s text:c="8"/>/var/log/msmtp<text:line-break/> <text:line-break/><text:span text:style-name="highlight_co1"># Exemple pour un compte Gmail</text:span><text:line-break/>account<text:s text:c="8"/>gmail<text:line-break/>auth<text:s text:c="11"/>plain<text:line-break/>host<text:s text:c="11"/>smtp.gmail.com<text:line-break/>port<text:s text:c="11"/>587<text:line-break/>from<text:s text:c="11"/>username@gmail.com<text:line-break/>user<text:s text:c="11"/>username<text:line-break/>password<text:s text:c="7"/>XXXXXXXXXX<text:line-break/> <text:line-break/><text:span text:style-name="highlight_co1"># Exemple pour un compte GMX</text:span><text:line-break/>account<text:s text:c="8"/>gmx<text:line-break/>host<text:s text:c="11"/>mail.gmx.com<text:line-break/>port<text:s text:c="11"/>587<text:line-break/>from<text:s text:c="11"/>username@gmx.com<text:line-break/>user<text:s text:c="11"/>username@gmx.com<text:line-break/>password<text:s text:c="7"/>XXXXXXXXXX<text:line-break/>tls_nocertcheck<text:line-break/> <text:line-break/><text:span text:style-name="highlight_co1"># Exemple pour un compte OVH</text:span><text:line-break/>account<text:s text:c="8"/>ovh<text:line-break/>host<text:s text:c="11"/>XXXXXX.ovh.net<text:line-break/>port<text:s text:c="11"/>465<text:line-break/>from<text:s text:c="11"/>username@example.com<text:line-break/>user<text:s text:c="11"/>username@example.com<text:line-break/>password<text:s text:c="7"/>XXXXXXXXXX<text:line-break/> <text:line-break/><text:span text:style-name="highlight_co1"># Exemple pour un compte Infomaniak</text:span><text:line-break/>account<text:s text:c="8"/>infomaniak<text:line-break/>host<text:s text:c="11"/>mail.infomaniak.com<text:line-break/>port<text:s text:c="11"/>587<text:line-break/>from<text:s text:c="11"/>username@example.com<text:line-break/>user<text:s text:c="11"/>username@example.com<text:line-break/>password<text:s text:c="7"/>XXXXXXXXXX<text:line-break/> <text:line-break/><text:span text:style-name="highlight_co1"># Exemple pour un serveur de test MailHog</text:span><text:line-break/>account<text:s text:c="8"/>mailhog<text:line-break/>auth<text:s text:c="11"/>off<text:line-break/>tls<text:s text:c="12"/>off<text:line-break/>tls_starttls<text:s text:c="3"/>off<text:line-break/>host<text:s text:c="11"/>localhost<text:line-break/>port<text:s text:c="11"/>1024<text:line-break/>from<text:s text:c="11"/>username@example.com<text:line-break/> <text:line-break/><text:span text:style-name="highlight_co1"># Définir le compte par défaut</text:span><text:span text:style-name="highlight_co3"><text:line-break/>account default </text:span><text:span text:style-name="highlight_sy2">: </text:span>gmail</text:p>
          </table:table-cell>
        </table:table-row>
      </table:table>
      <text:p text:style-name="Text_20_body">Modèle exemple de fichier :</text:p>
      <table:table table:style-name="Table">
        <table:table-column table:style-name="odt_auto_style_table_column_2_1"/>
        <table:table-row>
          <table:table-cell office:value-type="string" table:style-name="PluginODTAutoStyle_TableCell_11">
            <text:p text:style-name="Preformatted_20_Text"><text:span text:style-name="highlight_co1"># nom du compte (le fichier de configuration accepte plusieurs configurations de serveurs SMTP)</text:span><text:line-break/>account default<text:line-break/><text:span text:style-name="highlight_co1">#<text:s text:c="3"/>serveur SMTP utilisé</text:span><text:line-break/>host smtp.monfai.fr<text:line-break/><text:span text:style-name="highlight_co1">#<text:s text:c="3"/>Adresse de l'expéditeur</text:span><text:line-break/>from prenom.nom@monfai.fr<text:line-break/><text:span text:style-name="highlight_co1">#<text:s text:c="3"/>si pas d'authentification</text:span><text:line-break/>auth off<text:line-break/><text:span text:style-name="highlight_co1">#<text:s text:c="3"/>si authentification</text:span><text:line-break/><text:span text:style-name="highlight_co1">#auth on</text:span><text:line-break/><text:span text:style-name="highlight_co1">#<text:s text:c="7"/>expéditeur du mail</text:span><text:line-break/><text:span text:style-name="highlight_co1">#user prenom.nom@fai.fr</text:span><text:line-break/><text:span text:style-name="highlight_co1">#<text:s text:c="7"/>mot de passe en clair dans le fichier de configuration</text:span><text:line-break/>password **************</text:p>
          </table:table-cell>
        </table:table-row>
      </table:table>
      <text:h text:style-name="Heading_20_3" text:outline-level="3"><text:bookmark-start text:name="__RefHeading___exemple_pour_gmail_5"/><text:bookmark-start text:name="exemple_pour_gmail"/>Exemple pour gmail<text:bookmark-end text:name="__RefHeading___exemple_pour_gmail_5"/><text:bookmark-end text:name="exemple_pour_gmail"/></text:h>
      <text:p text:style-name="Text_20_body">Exemple de fichier de configuration utilisateur ~/.msmtprc</text:p>
      <text:p text:style-name="Text_20_body">Ce fichier se concentre sur le protocole TLS et l'authentification.</text:p>
      <text:p text:style-name="Text_20_body">Les fonctionnalités non utilisées ici incluent la journalisation, les délais d'expiration, les proxy SOCKS, les paramètres TLS, les paramètres de notification d'état de livraison (DSN), etc.</text:p>
      <text:p text:style-name="Text_20_body"><text:span text:style-name="Strong_20_Emphasis">Adresse du serveur SMTP Gmail</text:span> : smtp.gmail.com.<text:span text:style-name="Strong_20_Emphasis">Nom SMTP Gmail</text:span> : Votre nom complet.<text:span text:style-name="Strong_20_Emphasis">Identifiant SMTP Gmail</text:span> : votre adresse Gmail complète (par exemple vous@gmail.com)<text:span text:style-name="Strong_20_Emphasis">Mot de passe SMTP Gmail</text:span> : le mot de passe que vous utilisez pour vous connecter à Gmail.<text:span text:style-name="Strong_20_Emphasis">Port SMTP Gmail (TLS)</text:span> : 587.<text:span text:style-name="Strong_20_Emphasis">Port SMTP Gmail (SSL)</text:span> : 465.</text:p>
      <table:table table:style-name="Table">
        <table:table-column table:style-name="odt_auto_style_table_column_3_1"/>
        <table:table-row>
          <table:table-cell office:value-type="string" table:style-name="PluginODTAutoStyle_TableCell_13">
            <text:p text:style-name="Preformatted_20_Text"><text:span text:style-name="highlight_co1"># Valeurs par défaut pour tous les comptes suivants.</text:span><text:line-break/>defaults<text:line-break/> <text:line-break/><text:span text:style-name="highlight_co1"># Utiliser le port 587 au lieu du port SMTP 25.</text:span><text:line-break/>port 587<text:line-break/> <text:line-break/><text:span text:style-name="highlight_co1"># Toujours utiliser TLS.</text:span><text:line-break/>tls on<text:line-break/> <text:line-break/><text:span text:style-name="highlight_co1"># Définir une liste d'autorités de certification de confiance pour TLS.</text:span><text:line-break/>tls_certcheck on<text:line-break/>tls_trust_file /etc/ssl/certs/ca-certificates.crt<text:line-break/> <text:line-break/><text:span text:style-name="highlight_co1"># Service Gmail</text:span><text:line-break/><text:span text:style-name="highlight_co1">###############</text:span><text:line-break/>account gmail<text:line-break/> <text:line-break/><text:span text:style-name="highlight_co1"># Serveur SMTP</text:span><text:line-break/>host smtp.gmail.com<text:line-break/> <text:line-break/><text:span text:style-name="highlight_co1"># Adresse de l'expéditeur du mail</text:span><text:line-break/>from ***********@gmail.com<text:line-break/> <text:line-break/><text:span text:style-name="highlight_co1"># Authentification. Le mot de passe est donné en utilisant l'une des cinq méthodes, voir ci-dessous.</text:span><text:line-break/>auth on<text:line-break/>user ********@gmail.com<text:line-break/> <text:line-break/><text:span text:style-name="highlight_co1"># Mot de passe, enregistré directement dans ce fichier.</text:span><text:line-break/><text:span text:style-name="highlight_co1"># Assurez-vous que ce fichier ne peut être lu que par vous-même.</text:span><text:line-break/>password **************<text:line-break/> <text:line-break/><text:span text:style-name="highlight_co1"># Fichier journal</text:span><text:line-break/>logfile /var/log/msmtp.log<text:line-break/> <text:line-break/><text:span text:style-name="highlight_co1"># Compte par défaut</text:span><text:span text:style-name="highlight_co3"><text:line-break/>account default </text:span><text:span text:style-name="highlight_sy2">: </text:span>gmail <text:span text:style-name="highlight_br0">(</text:span>10<text:span text:style-name="highlight_br0">)</text:span></text:p>
          </table:table-cell>
        </table:table-row>
      </table:table>
      <text:p text:style-name="Text_20_body">defaultsValeurs par défaut pour tous les comptes qui suivent.port 587port d’envoi pour les mails : utiliser le port 587 au lieu du port SMTP 25.tls ontls_starttls onToujours utiliser TLS (Connexion chiffrée)La connexion entre votre ordinateur et le serveur distant est chiffrée, ce qui signifie que si une personne arrive à intercepter les données, elles seront illisibles, car elles nécessitent une sorte de “mot de passe” connu de votre ordinateur et du serveur pour être lues.tls_certcheck ontls_trust_file /etc/ssl/certs/ca-certificates.crtpermettent d’indiquer ou sont situés les certificats par défaut de votre OS, ici c’est le chemin par défaut sous Debian, donc compatible Ubuntu.Définit une liste d'autorités de certification approuvées pour TLS.Par défaut, on utilise les paramètres système, mais vous pouvez sélectionner votre propre fichier.</text:p>
      <table:table table:style-name="Table">
        <table:table-column table:style-name="odt_auto_style_table_column_4_1"/>
        <table:table-row>
          <table:table-cell office:value-type="string" table:style-name="PluginODTAutoStyle_TableCell_15">
            <text:p text:style-name="Preformatted_20_Text"><text:span text:style-name="highlight_co1">#tls_trust_file /etc/ssl/certs/ca-certificates.crt</text:span></text:p>
          </table:table-cell>
        </table:table-row>
      </table:table>
      <text:p text:style-name="Text_20_body">Si vous sélectionnez votre propre fichier, vous devez également utiliser la commande <text:span text:style-name="Strong_20_Emphasis">tls_crl_file</text:span> pour vérifier les certificats révoqués, mais malheureusement, obtenir des listes de révocation et les tenir à jour n'est pas simple.</text:p>
      <table:table table:style-name="Table">
        <table:table-column table:style-name="odt_auto_style_table_column_5_1"/>
        <table:table-row>
          <table:table-cell office:value-type="string" table:style-name="PluginODTAutoStyle_TableCell_17">
            <text:p text:style-name="Preformatted_20_Text"><text:span text:style-name="highlight_co1">#tls_crl_file ~/.tls-crls</text:span></text:p>
          </table:table-cell>
        </table:table-row>
      </table:table>
      <text:p text:style-name="Text_20_body">account gmailCompte Gmail que vous utiliserez pour envoyer vos mails. Le fichier de configuration accepte plusieurs configurations de serveurs SMTP.host smtp.gmail.comNom d'hôte du serveur SMTPAu lieu de tls_trust_file/tls_crl_file,vous pouvez utiliser tls_fingerprint pour épingler un seul certificat.Vous devez mettre à jour l'empreinte digitale lorsque le certificat du serveur change, mais un attaquant ne peut pas vous inciter à accepter un certificat frauduleux.Obtenez l'empreinte digitale avec </text:p>
      <table:table table:style-name="Table">
        <table:table-column table:style-name="odt_auto_style_table_column_6_1"/>
        <table:table-row>
          <table:table-cell office:value-type="string" table:style-name="PluginODTAutoStyle_TableCell_19">
            <text:p text:style-name="Preformatted_20_Text"><text:span text:style-name="highlight_co1"># $ msmtp --serverinfo --tls --tls-certcheck=off --host=smtp.freemail.example</text:span><text:line-break/><text:span text:style-name="highlight_co1">#tls_fingerprint 00:11:22:33:44:55:66:77:88:99:AA:BB:CC:DD:EE:FF:00:11:22:33</text:span></text:p>
          </table:table-cell>
        </table:table-row>
      </table:table>
      <text:p text:style-name="Text_20_body">from prenom.nom@gmail.comorigine du message, adresse de l'expéditeurAuthentification</text:p>
      <text:p text:style-name="Text_20_body">auth onuser prenom.nom@gmail.comces 2 paramètres activent l’authentification de l’expéditeur du mail. Absolument nécessaire pour sécuriser l’envoi de mails.Le mot de passe est fourni en utilisant l'une de ces cinq méthodes :</text:p>
      <text:p text:style-name="Text_20_body">Ajoutez le mot de passe au trousseau de clés du système et laissez msmtp l'obtenir automatiquement. Pour définir le mot de passe du trousseau de clés à l'aide de libsecret de Gnome :</text:p>
      <table:table table:style-name="Table">
        <table:table-column table:style-name="odt_auto_style_table_column_7_1"/>
        <table:table-row>
          <table:table-cell office:value-type="string" table:style-name="PluginODTAutoStyle_TableCell_21">
            <text:p text:style-name="Preformatted_20_Text"><text:span text:style-name="highlight_co1"># $ secret-tool store --label=msmtp \</text:span><text:line-break/><text:span text:style-name="highlight_co1"># host smtp.freemail.example \</text:span><text:line-break/><text:span text:style-name="highlight_co1"># service smtp \</text:span><text:line-break/><text:span text:style-name="highlight_co1"># user joe.smith</text:span></text:p>
          </table:table-cell>
        </table:table-row>
      </table:table>
      <text:p text:style-name="Text_20_body">Stockez le mot de passe dans un fichier chiffré et indiquez à msmtp la commande à utiliser pour le déchiffrer. Ceci se fait généralement avec GnuPG, comme dans cet exemple. Habituellement, gpg-agent demande une fois le mot de passe de décryptage.</text:p>
      <table:table table:style-name="Table">
        <table:table-column table:style-name="odt_auto_style_table_column_8_1"/>
        <table:table-row>
          <table:table-cell office:value-type="string" table:style-name="PluginODTAutoStyle_TableCell_23">
            <text:p text:style-name="Preformatted_20_Text"><text:span text:style-name="highlight_co1">#passwordeval gpg2 --no-tty -q -d ~/.msmtp-password.gpg</text:span></text:p>
          </table:table-cell>
        </table:table-row>
      </table:table>
      <text:p text:style-name="Text_20_body">Stocker le mot de passe directement dans ce fichier. En général, ce n'est pas une bonne idée de stocker les mots de passe dans des fichiers texte. Si vous le faites quand même, assurez-vous au moins que ce fichier ne peut être lu que par vous-même.</text:p>
      <table:table table:style-name="Table">
        <table:table-column table:style-name="odt_auto_style_table_column_9_1"/>
        <table:table-row>
          <table:table-cell office:value-type="string" table:style-name="PluginODTAutoStyle_TableCell_25">
            <text:p text:style-name="Preformatted_20_Text">password **************</text:p>
          </table:table-cell>
        </table:table-row>
      </table:table>
      <text:p text:style-name="Text_20_body">Stocker le mot de passe dans ~/.netrc. Cette méthode n'est sans doute plus d'actualité.Ne pas spécifier de mot de passe. Msmtp vous le demandera alors. Cela signifie que vous devez pouvoir taper dans un terminal lorsque msmtp s'exécute.Pour ce tutoriel, j’ai choisi la plus facile mais la moins sécurisée, c’est-à-dire la saisie directe du mot de passe en clair dans le fichier de configuration. Je vous conseillerai plutôt une autre méthode, la 1 où la 2 qui cache le mot de passe.</text:p>
      <text:p text:style-name="Text_20_body">password **************méthode 3 : mot de passe en clair dans le fichier de configurationlogfile /var/log/msmtp.logFichier journal. Cette ligne permet de créer un fichier de log spécifique pour l’application msmtp.account default : gmailDéfinir un compte par défautmsmtp permet d’utiliser plusieurs comptes smtp. Vous devez en choisir un par défaut.<draw:frame draw:style-name="PluginODTAutoStyle_Frame_27_text_frame" draw:name="Frame1" text:anchor-type="paragraph" svg:width="289.134pt" draw:z-index="0" svg:min-height="1cm"><draw:text-box><table:table table:style-name="PluginODTAutoStyle_Table_28"><table:table-column table:style-name="odt_auto_style_table_column_10_1"/><table:table-row><table:table-cell office:value-type="string" table:style-name="PluginODTAutoStyle_TableCell_29"><text:p text:style-name="PluginODTAutoStyle_Paragraph_30">Si vous voulez configurer l’envoi de courriels au niveau d’un utilisateur seulement, créez le fichier <text:span text:style-name="Strong_20_Emphasis">~/.msmtprc</text:span> dans le dossier personnel de l’utilisateur concerné pour y écrire le même contenu.</text:p></table:table-cell></table:table-row></table:table></draw:text-box></draw:frame><text:span text:style-name="Strong_20_Emphasis">exemple pour smtp.free.fr</text:span> :</text:p>
      <text:p text:style-name="Preformatted_20_Text"># exemple de compte avec free<text:line-break/>account free<text:line-break/><text:line-break/>host smtp.free.fr<text:line-break/><text:line-break/>from prenom.nom@monfai.fr<text:line-break/><text:line-break/>auth off<text:line-break/><text:line-break/>user prenom.nom</text:p>
      <text:h text:style-name="Heading_20_3" text:outline-level="3"><text:bookmark-start text:name="__RefHeading___configurations_particulieres_6"/><text:bookmark-start text:name="configurations_particulieres"/>Configurations particulières<text:bookmark-end text:name="__RefHeading___configurations_particulieres_6"/><text:bookmark-end text:name="configurations_particulieres"/></text:h>
      <text:p text:style-name="Text_20_body"><text:span text:style-name="Strong_20_Emphasis">gmail</text:span> : gmail impose l'utilisation d'une couche TLS :</text:p>
      <text:p text:style-name="Preformatted_20_Text">account default<text:line-break/>tls on<text:line-break/>host smtp.gmail.com<text:line-break/>port 587<text:line-break/>from nom_user@gmail.com<text:line-break/>auth on<text:line-break/>user nom_user<text:line-break/>password password_user<text:line-break/>tls_starttls on<text:line-break/>tls_certcheck on<text:line-break/>tls_trust_file /etc/ssl/certs/ca-certificates.crt</text:p>
      <text:p text:style-name="Text_20_body">La dernière ligne est spécifique aux systèmes basés sur debian. Elle pointe vers le fichier où sont stockés l'ensemble des certificats racine de confiance du système</text:p>
      <text:p text:style-name="Text_20_body"><text:span text:style-name="Strong_20_Emphasis">gmail non sécurisé</text:span>, Il est possible de ne pas vérifier le certificat serveur est désactivant tls_certcheck. Ce n'est pas recommandé car sensible à une attaque de type MiM :</text:p>
      <text:p text:style-name="Preformatted_20_Text">account default<text:line-break/>tls on<text:line-break/>host smtp.gmail.com<text:line-break/>port 587<text:line-break/>from nom_user@gmail.com<text:line-break/>auth on<text:line-break/>user nom_user<text:line-break/>password password_user<text:line-break/>tls_starttls off<text:line-break/>tls_certcheck off</text:p>
      <text:p text:style-name="Text_20_body"><text:span text:style-name="Strong_20_Emphasis">Orange sécurisé</text:span>, fonctionne avec TLS :</text:p>
      <text:p text:style-name="Preformatted_20_Text">account default<text:line-break/>host smtp.orange.fr<text:line-break/>protocol smtp<text:line-break/>auth login<text:line-break/>tls on<text:line-break/>tls_starttls off<text:line-break/>tls_certcheck on <text:line-break/>tls_trust_file /etc/ssl/certs/ca-certificates.crt<text:line-break/>from mon-adresse@orange.fr<text:line-break/>maildomain orange.fr<text:line-break/>port 465<text:line-break/>user mon-adresse<text:line-break/>password mon-motdepasse</text:p>
      <text:p text:style-name="Text_20_body"><text:span text:style-name="Strong_20_Emphasis">gandi.net</text:span> (nom de domaine acheté) :</text:p>
      <text:p text:style-name="Preformatted_20_Text">account default<text:line-break/>host mail.gandi.net<text:line-break/>from &lt;adresse de l'émetteur&gt;<text:line-break/>tls on<text:line-break/>tls_certcheck off<text:line-break/>tls_starttls off<text:line-break/>auth on<text:line-break/>user &lt;adresse Gandi/nom d'utilisateur utilisé pour se connecter à la boîte aux lettres électronique Gandi&gt;<text:line-break/>password &lt;mot de passe boîte aux lettres électronique&gt;</text:p>
      <text:h text:style-name="Heading_20_2" text:outline-level="2"><text:bookmark-start text:name="__RefHeading___utilisation_7"/><text:bookmark-start text:name="utilisation"/>Utilisation<text:bookmark-end text:name="__RefHeading___utilisation_7"/><text:bookmark-end text:name="utilisation"/></text:h>
      <text:p text:style-name="Text_20_body"><text:span text:style-name="Strong_20_Emphasis">Test de fonctionnement</text:span> : Pour valider le bon fonctionnement de votre configuration, essayez d’envoyer un message en ligne de commande :<text:span text:style-name="underline">en mode interactif</text:span> :</text:p>
      <text:p text:style-name="Command Line Interface"><text:span text:style-name="PluginODTAutoStyle_span_31">...@...:~$ </text:span><text:span text:style-name="PluginODTAutoStyle_span_32">mail destinataire@domaine.fr</text:span><text:line-break/><text:span text:style-name="PluginODTAutoStyle_span_33">Subject: ......</text:span><text:line-break/><text:span text:style-name="PluginODTAutoStyle_span_34">.... (corps du message)</text:span><text:line-break/><text:span text:style-name="PluginODTAutoStyle_span_35">a moi</text:span><text:line-break/><text:span text:style-name="PluginODTAutoStyle_span_36">. (un point suivi de &lt;key&gt;Entrée&lt;/key&gt; pour terminer)</text:span><text:line-break/><text:span text:style-name="PluginODTAutoStyle_span_37">Cc: </text:span></text:p>
      <text:p text:style-name="Text_20_body">Suivre les indications en mode intéractif. Pour terminer le mail, tapez un point en début de ligne “.” <text:span text:style-name="underline">ou en mode non interactif</text:span> :</text:p>
      <text:p text:style-name="Command Line Interface"><text:span text:style-name="PluginODTAutoStyle_span_38">...@...:~$ </text:span><text:span text:style-name="PluginODTAutoStyle_span_39">printf "Un message\nde test" | mail -s "sujet de test" destinataire@domaine.fr</text:span></text:p>
      <text:p text:style-name="Text_20_body"><text:span text:style-name="Strong_20_Emphasis">envoyer le contenu d'un fichier texte</text:span> :</text:p>
      <text:p text:style-name="Command Line Interface"><text:span text:style-name="PluginODTAutoStyle_span_40">...@...:~$ </text:span><text:span text:style-name="PluginODTAutoStyle_span_41">cat readme.txt | mail johnny@liday.ch</text:span></text:p>
      <text:p text:style-name="Text_20_body"><text:span text:style-name="Strong_20_Emphasis">envoyer un fichier</text:span> binaire ou compressé en pièce jointe :</text:p>
      <text:p text:style-name="Command Line Interface"><text:span text:style-name="PluginODTAutoStyle_span_42">...@...:~$ </text:span><text:span text:style-name="PluginODTAutoStyle_span_43">uuencode application.zip | mail johnny@liday.ch</text:span></text:p>
      <text:p text:style-name="Text_20_body">le sujet du mail est une ligne en tête de message :<text:span text:style-name="Strong_20_Emphasis">Subject:DeQuoiOnParle</text:span> -&gt; si on envoie un fichier readme.txt, il n'aura de sujet que s'il commence par Subject:... <draw:frame draw:style-name="PluginODTAutoStyle_Frame_44_text_frame" draw:name="Frame2" text:anchor-type="paragraph" svg:width="289.134pt" draw:z-index="0" svg:min-height="1cm"><draw:text-box><table:table table:style-name="PluginODTAutoStyle_Table_45"><table:table-column table:style-name="odt_auto_style_table_column_11_1"/><table:table-row><table:table-cell office:value-type="string" table:style-name="PluginODTAutoStyle_TableCell_46"><text:p text:style-name="PluginODTAutoStyle_Paragraph_47">Attention: il faut alors un saut de ligne : utilisez printf plutôt que echo. Exemple:</text:p><text:p text:style-name="Command Line Interface"><text:span text:style-name="PluginODTAutoStyle_span_48">...@...:~$ </text:span><text:span text:style-name="PluginODTAutoStyle_span_49">printf "Subject:De Quoi On Parle\nLeCorpsDuMessage" | mail johnny@liday.ch</text:span></text:p></table:table-cell></table:table-row></table:table></draw:text-box></draw:frame>Vérifier que les mails sont bien partis en regardant le contenu de la file d'attente :</text:p>
      <text:p text:style-name="Text_20_body"> le fichier est à renommer et à créer avec les droits pertinents : modifier dans .msmtprc la ligne  :</text:p>
      <text:p text:style-name="Preformatted_20_Text">logfile /var/log/msmtp</text:p>
      <text:p text:style-name="Text_20_body">il est nécessaire de créer le fichier de log , accessible par msmtp :</text:p>
      <text:p text:style-name="Command Line Interface"><text:span text:style-name="PluginODTAutoStyle_span_50">...@...:~ $ </text:span><text:span text:style-name="PluginODTAutoStyle_span_51">sudo groups msmtp</text:span><text:line-break/><text:span text:style-name="PluginODTAutoStyle_span_52">...@...:/var/log $ </text:span><text:span text:style-name="PluginODTAutoStyle_span_53">sudo touch /var/log/msmtp</text:span><text:line-break/><text:span text:style-name="PluginODTAutoStyle_span_54">...@...:/var/log $ </text:span><text:span text:style-name="PluginODTAutoStyle_span_55">sudo chown msmtp:msmtp /var/log/msmtp </text:span><text:line-break/><text:span text:style-name="PluginODTAutoStyle_span_56">...@...:/var/log $ </text:span><text:span text:style-name="PluginODTAutoStyle_span_57">sudo chmod 660 /var/log/msmtp</text:span></text:p>
      <text:h text:style-name="Heading_20_2" text:outline-level="2"><text:bookmark-start text:name="__RefHeading___desinstallation_8"/><text:bookmark-start text:name="desinstallation"/>Désinstallation<text:bookmark-end text:name="__RefHeading___desinstallation_8"/><text:bookmark-end text:name="desinstallation"/></text:h>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fr)</text:span> <text:a xlink:type="simple" xlink:href="https://doc.ubuntu-fr.org/msmtp" text:style-name="Internet_20_link" text:visited-style-name="Visited_20_Internet_20_Link">https://doc.ubuntu-fr.org/msmtp</text:a><text:span text:style-name="Strong_20_Emphasis">(fr)</text:span> <text:a xlink:type="simple" xlink:href="https://doc.ubuntu-fr.org/tutoriel/comment_envoyer_un_mail_par_smtp_en_ligne_de_commande" text:style-name="Internet_20_link" text:visited-style-name="Visited_20_Internet_20_Link">https://doc.ubuntu-fr.org/tutoriel/comment_envoyer_un_mail_par_smtp_en_ligne_de_commande</text:a><text:span text:style-name="Strong_20_Emphasis">(fr)</text:span> <text:a xlink:type="simple" xlink:href="https://quick-tutoriel.com/installer-un-client-smtp-sous-linux/" text:style-name="Internet_20_link" text:visited-style-name="Visited_20_Internet_20_Link">https://quick-tutoriel.com/installer-un-client-smtp-sous-linux/</text:a><text:span text:style-name="Strong_20_Emphasis">(en)</text:span> <text:a xlink:type="simple" xlink:href="http://msmtp.sourceforge.net/" text:style-name="Internet_20_link" text:visited-style-name="Visited_20_Internet_20_Link">http://msmtp.sourceforge.net/</text:a><text:span text:style-name="Strong_20_Emphasis">(en)</text:span> <text:a xlink:type="simple" xlink:href="https://marlam.de/msmtp/msmtp.pdf" text:style-name="Internet_20_link" text:visited-style-name="Visited_20_Internet_20_Link">https://marlam.de/msmtp/msmtp.pdf</text:a><text:span text:style-name="Strong_20_Emphasis">(fr)</text:span> <text:a xlink:type="simple" xlink:href="http://blogettrux.free.fr/index.php?2020/11/23/22/00/09-config-msmtp" text:style-name="Internet_20_link" text:visited-style-name="Visited_20_Internet_20_Link">http://blogettrux.free.fr/index.php?2020/11/23/22/00/09-config-msmtp</text:a></text:p>
      <text:p text:style-name="Horizontal_20_Line"/>
      <text:p text:style-name="Text_20_body"><text:span text:style-name="Emphasis">Basé sur &lt;&lt; <text:a xlink:type="simple" xlink:href="https://doc.ubuntu-fr.org/tutoriel/comment_envoyer_un_mail_par_smtp_en_ligne_de_commande" text:style-name="Internet_20_link" text:visited-style-name="Visited_20_Internet_20_Link">Comment envoyer un courriel par smtp en ligne de commande</text:a> &gt;&gt; par doc.ubuntu-fr.org.</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171793" fo:font-family="monospace" fo:font-style="normal" fo:font-size="9.6pt" fo:border="0pt none"/>
    </style:style>
    <style:style style:name="PluginODTAutoStyle_span_6" style:family="text">
      <style:text-properties fo:color="#2a8b6c" fo:font-family="monospace" fo:font-style="normal" fo:font-size="9.6pt" fo:border="0pt none"/>
    </style:style>
    <style:style style:name="PluginODTAutoStyle_span_7" style:family="text">
      <style:text-properties fo:color="#df1717" fo:font-family="monospace" fo:font-style="normal" fo:font-size="9.6pt" fo:border="0pt none"/>
    </style:style>
    <style:style style:name="PluginODTAutoStyle_span_8" style:family="text">
      <style:text-properties fo:color="#171793" fo:font-family="monospace" fo:font-style="normal" fo:font-size="9.6pt" fo:border="0pt none"/>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9" style:family="table-cell">
      <style:table-cell-properties fo:border="0.06pt solid #8cacbb" fo:padding="0.049cm" fo:background-color="#f7f9fa"/>
    </style:style>
    <style:style style:name="PluginODTAutoStyle_Paragraph_10" style:family="paragraph">
      <style:paragraph-properties fo:padding="0.049cm"/>
    </style:style>
    <style:style style:name="odt_auto_style_table_column_1_1" style:family="table-column">
      <style:table-column-properties style:column-width="481.89pt"/>
    </style:style>
    <style:style style:name="highlight_co1" style:family="text">
      <style:text-properties fo:color="#808080" fo:font-style="italic" fo:font-family="monospace" fo:font-size="9.6pt" fo:border="0pt none"/>
    </style:style>
    <style:style style:name="highlight_co3" style:family="text">
      <style:text-properties fo:color="#008080" fo:font-family="monospace" fo:font-style="normal" fo:font-size="9.6pt" fo:border="0pt none"/>
    </style:style>
    <style:style style:name="highlight_sy2" style:family="text">
      <style:text-properties fo:color="#000066" fo:font-family="monospace" fo:font-style="normal" fo:font-size="9.6pt" fo:border="0pt none"/>
    </style:style>
    <style:style style:name="PluginODTAutoStyle_TableCell_11" style:family="table-cell">
      <style:table-cell-properties fo:border="0.06pt solid #8cacbb" fo:padding="0.049cm" fo:background-color="#f7f9fa"/>
    </style:style>
    <style:style style:name="PluginODTAutoStyle_Paragraph_12" style:family="paragraph">
      <style:paragraph-properties fo:padding="0.049cm"/>
    </style:style>
    <style:style style:name="odt_auto_style_table_column_2_1" style:family="table-column">
      <style:table-column-properties style:column-width="481.89pt"/>
    </style:style>
    <style:style style:name="PluginODTAutoStyle_TableCell_13" style:family="table-cell">
      <style:table-cell-properties fo:border="0.06pt solid #8cacbb" fo:padding="0.049cm" fo:background-color="#f7f9fa"/>
    </style:style>
    <style:style style:name="PluginODTAutoStyle_Paragraph_14" style:family="paragraph">
      <style:paragraph-properties fo:padding="0.049cm"/>
    </style:style>
    <style:style style:name="odt_auto_style_table_column_3_1" style:family="table-column">
      <style:table-column-properties style:column-width="481.89pt"/>
    </style:style>
    <style:style style:name="highlight_br0" style:family="text">
      <style:text-properties fo:color="#66cc66" fo:font-family="monospace" fo:font-style="normal" fo:font-size="9.6pt" fo:border="0pt none"/>
    </style:style>
    <style:style style:name="PluginODTAutoStyle_TableCell_15" style:family="table-cell">
      <style:table-cell-properties fo:border="0.06pt solid #8cacbb" fo:padding="0.049cm" fo:background-color="#f7f9fa"/>
    </style:style>
    <style:style style:name="PluginODTAutoStyle_Paragraph_16" style:family="paragraph">
      <style:paragraph-properties fo:padding="0.049cm"/>
    </style:style>
    <style:style style:name="odt_auto_style_table_column_4_1" style:family="table-column">
      <style:table-column-properties style:column-width="481.89pt"/>
    </style:style>
    <style:style style:name="PluginODTAutoStyle_TableCell_17" style:family="table-cell">
      <style:table-cell-properties fo:border="0.06pt solid #8cacbb" fo:padding="0.049cm" fo:background-color="#f7f9fa"/>
    </style:style>
    <style:style style:name="PluginODTAutoStyle_Paragraph_18" style:family="paragraph">
      <style:paragraph-properties fo:padding="0.049cm"/>
    </style:style>
    <style:style style:name="odt_auto_style_table_column_5_1" style:family="table-column">
      <style:table-column-properties style:column-width="481.89pt"/>
    </style:style>
    <style:style style:name="PluginODTAutoStyle_TableCell_19" style:family="table-cell">
      <style:table-cell-properties fo:border="0.06pt solid #8cacbb" fo:padding="0.049cm" fo:background-color="#f7f9fa"/>
    </style:style>
    <style:style style:name="PluginODTAutoStyle_Paragraph_20" style:family="paragraph">
      <style:paragraph-properties fo:padding="0.049cm"/>
    </style:style>
    <style:style style:name="odt_auto_style_table_column_6_1" style:family="table-column">
      <style:table-column-properties style:column-width="481.89pt"/>
    </style:style>
    <style:style style:name="PluginODTAutoStyle_TableCell_21" style:family="table-cell">
      <style:table-cell-properties fo:border="0.06pt solid #8cacbb" fo:padding="0.049cm" fo:background-color="#f7f9fa"/>
    </style:style>
    <style:style style:name="PluginODTAutoStyle_Paragraph_22" style:family="paragraph">
      <style:paragraph-properties fo:padding="0.049cm"/>
    </style:style>
    <style:style style:name="odt_auto_style_table_column_7_1" style:family="table-column">
      <style:table-column-properties style:column-width="481.89pt"/>
    </style:style>
    <style:style style:name="PluginODTAutoStyle_TableCell_23" style:family="table-cell">
      <style:table-cell-properties fo:border="0.06pt solid #8cacbb" fo:padding="0.049cm" fo:background-color="#f7f9fa"/>
    </style:style>
    <style:style style:name="PluginODTAutoStyle_Paragraph_24" style:family="paragraph">
      <style:paragraph-properties fo:padding="0.049cm"/>
    </style:style>
    <style:style style:name="odt_auto_style_table_column_8_1" style:family="table-column">
      <style:table-column-properties style:column-width="481.89pt"/>
    </style:style>
    <style:style style:name="PluginODTAutoStyle_TableCell_25" style:family="table-cell">
      <style:table-cell-properties fo:border="0.06pt solid #8cacbb" fo:padding="0.049cm" fo:background-color="#f7f9fa"/>
    </style:style>
    <style:style style:name="PluginODTAutoStyle_Paragraph_26" style:family="paragraph">
      <style:paragraph-properties fo:padding="0.049cm"/>
    </style:style>
    <style:style style:name="odt_auto_style_table_column_9_1" style:family="table-column">
      <style:table-column-properties style:column-width="481.89pt"/>
    </style:style>
    <style:style style:name="PluginODTAutoStyle_Frame_2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8" style:family="table">
      <style:table-properties table:align="center" fo:margin-right="auto" fo:margin-bottom="18pt" fo:margin-left="auto" style:rel-width="100%" style:width="289.134pt"/>
    </style:style>
    <style:style style:name="odt_auto_style_table_column_10_1" style:family="table-column">
      <style:table-column-properties style:column-width="289.134pt"/>
    </style:style>
    <style:style style:name="PluginODTAutoStyle_TableCell_29" style:family="table-cell">
      <style:table-cell-properties style:vertical-align="middle" fo:padding="0.3cm" fo:border="none"/>
    </style:style>
    <style:style style:name="PluginODTAutoStyle_Paragraph_30" style:family="paragraph">
      <style:paragraph-properties fo:padding="0.3cm"/>
    </style:style>
    <style:style style:name="PluginODTAutoStyle_span_31" style:family="text">
      <style:text-properties fo:color="#2a8b6c" fo:font-family="monospace" fo:font-style="normal" fo:font-size="9.6pt" fo:border="0pt none"/>
    </style:style>
    <style:style style:name="PluginODTAutoStyle_span_32" style:family="text">
      <style:text-properties fo:color="#df1717" fo:font-family="monospace" fo:font-style="normal" fo:font-size="9.6pt" fo:border="0pt none"/>
    </style:style>
    <style:style style:name="PluginODTAutoStyle_span_33" style:family="text">
      <style:text-properties fo:color="#171793" fo:font-family="monospace" fo:font-style="normal" fo:font-size="9.6pt" fo:border="0pt none"/>
    </style:style>
    <style:style style:name="PluginODTAutoStyle_span_34" style:family="text">
      <style:text-properties fo:color="#171793" fo:font-family="monospace" fo:font-style="normal" fo:font-size="9.6pt" fo:border="0pt none"/>
    </style:style>
    <style:style style:name="PluginODTAutoStyle_span_35" style:family="text">
      <style:text-properties fo:color="#171793" fo:font-family="monospace" fo:font-style="normal" fo:font-size="9.6pt" fo:border="0pt none"/>
    </style:style>
    <style:style style:name="PluginODTAutoStyle_span_36" style:family="text">
      <style:text-properties fo:color="#171793" fo:font-family="monospace" fo:font-style="normal" fo:font-size="9.6pt" fo:border="0pt none"/>
    </style:style>
    <style:style style:name="PluginODTAutoStyle_span_37" style:family="text">
      <style:text-properties fo:color="#171793" fo:font-family="monospace" fo:font-style="normal" fo:font-size="9.6pt" fo:border="0pt none"/>
    </style:style>
    <style:style style:name="PluginODTAutoStyle_span_38" style:family="text">
      <style:text-properties fo:color="#2a8b6c" fo:font-family="monospace" fo:font-style="normal" fo:font-size="9.6pt" fo:border="0pt none"/>
    </style:style>
    <style:style style:name="PluginODTAutoStyle_span_39" style:family="text">
      <style:text-properties fo:color="#df1717" fo:font-family="monospace" fo:font-style="normal" fo:font-size="9.6pt" fo:border="0pt none"/>
    </style:style>
    <style:style style:name="PluginODTAutoStyle_span_40" style:family="text">
      <style:text-properties fo:color="#2a8b6c" fo:font-family="monospace" fo:font-style="normal" fo:font-size="9.6pt" fo:border="0pt none"/>
    </style:style>
    <style:style style:name="PluginODTAutoStyle_span_41" style:family="text">
      <style:text-properties fo:color="#df1717" fo:font-family="monospace" fo:font-style="normal" fo:font-size="9.6pt" fo:border="0pt none"/>
    </style:style>
    <style:style style:name="PluginODTAutoStyle_span_42" style:family="text">
      <style:text-properties fo:color="#2a8b6c" fo:font-family="monospace" fo:font-style="normal" fo:font-size="9.6pt" fo:border="0pt none"/>
    </style:style>
    <style:style style:name="PluginODTAutoStyle_span_43" style:family="text">
      <style:text-properties fo:color="#df1717" fo:font-family="monospace" fo:font-style="normal" fo:font-size="9.6pt" fo:border="0pt none"/>
    </style:style>
    <style:style style:name="PluginODTAutoStyle_Frame_44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5" style:family="table">
      <style:table-properties table:align="center" fo:margin-right="auto" fo:margin-bottom="18pt" fo:margin-left="auto" style:rel-width="100%" style:width="289.134pt"/>
    </style:style>
    <style:style style:name="odt_auto_style_table_column_11_1" style:family="table-column">
      <style:table-column-properties style:column-width="289.134pt"/>
    </style:style>
    <style:style style:name="PluginODTAutoStyle_TableCell_46" style:family="table-cell">
      <style:table-cell-properties style:vertical-align="middle" fo:padding="0.3cm" fo:border="none"/>
    </style:style>
    <style:style style:name="PluginODTAutoStyle_Paragraph_47" style:family="paragraph">
      <style:paragraph-properties fo:padding="0.3cm"/>
    </style:style>
    <style:style style:name="PluginODTAutoStyle_span_48" style:family="text">
      <style:text-properties fo:color="#2a8b6c" fo:font-family="monospace" fo:font-style="normal" fo:font-size="9.6pt" fo:border="0pt none"/>
    </style:style>
    <style:style style:name="PluginODTAutoStyle_span_49" style:family="text">
      <style:text-properties fo:color="#df1717" fo:font-family="monospace" fo:font-style="normal" fo:font-size="9.6pt" fo:border="0pt none"/>
    </style:style>
    <style:style style:name="PluginODTAutoStyle_span_50" style:family="text">
      <style:text-properties fo:color="#2a8b6c" fo:font-family="monospace" fo:font-style="normal" fo:font-size="9.6pt" fo:border="0pt none"/>
    </style:style>
    <style:style style:name="PluginODTAutoStyle_span_51" style:family="text">
      <style:text-properties fo:color="#df1717" fo:font-family="monospace" fo:font-style="normal" fo:font-size="9.6pt" fo:border="0pt none"/>
    </style:style>
    <style:style style:name="PluginODTAutoStyle_span_52" style:family="text">
      <style:text-properties fo:color="#2a8b6c" fo:font-family="monospace" fo:font-style="normal" fo:font-size="9.6pt" fo:border="0pt none"/>
    </style:style>
    <style:style style:name="PluginODTAutoStyle_span_53" style:family="text">
      <style:text-properties fo:color="#df1717" fo:font-family="monospace" fo:font-style="normal" fo:font-size="9.6pt" fo:border="0pt none"/>
    </style:style>
    <style:style style:name="PluginODTAutoStyle_span_54" style:family="text">
      <style:text-properties fo:color="#2a8b6c" fo:font-family="monospace" fo:font-style="normal" fo:font-size="9.6pt" fo:border="0pt none"/>
    </style:style>
    <style:style style:name="PluginODTAutoStyle_span_55" style:family="text">
      <style:text-properties fo:color="#df1717" fo:font-family="monospace" fo:font-style="normal" fo:font-size="9.6pt" fo:border="0pt none"/>
    </style:style>
    <style:style style:name="PluginODTAutoStyle_span_56" style:family="text">
      <style:text-properties fo:color="#2a8b6c" fo:font-family="monospace" fo:font-style="normal" fo:font-size="9.6pt" fo:border="0pt none"/>
    </style:style>
    <style:style style:name="PluginODTAutoStyle_span_57"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59:03</meta:creation-date>
    <dc:creator>Generated</dc:creator>
    <dc:date>2026-09-08T12::59:03</dc:date>
    <dc:language>en-US</dc:language>
    <meta:editing-cycles>1</meta:editing-cycles>
    <meta:editing-duration>PT0S</meta:editing-duration>
    <dc:title>logiciel:systeme:msmtp:start</dc:title>
  </office:meta>
</office:document-meta>
</file>