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3c37eade65de4b32a01e5a1d5afb64c.png"/>
  <manifest:file-entry manifest:media-type="image/png" manifest:full-path="Pictures/53757f80e7fbf8b89ff1b7d0a393a5d8.png"/>
  <manifest:file-entry manifest:media-type="image/png" manifest:full-path="Pictures/ad76026bd3247931dd2d13bcad9ffd07.png"/>
  <manifest:file-entry manifest:media-type="image/png" manifest:full-path="Pictures/377da6987de5e8d3fcf8ecd3c4e5b94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reseau:ssh:putty:start"/><text:bookmark-start text:name="__RefHeading___putty_1"/><text:bookmark-start text:name="putty"/>Putty<text:bookmark-end text:name="__RefHeading___putty_1"/><text:bookmark-end text:name="putty"/></text:h>
      <text:p text:style-name="Text_20_body">Il s'agit d'accéder via SSH à un PC ou un Raspberry Pi sur le réseau local ou sur internet.</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Sous Linux, installez le paquet <text:span text:style-name="Strong_20_Emphasis">putty</text:span>, ou en ligne de commande :</text:p>
      <text:p text:style-name="Preformatted_20_Text">sudo apt-get install putty</text:p>
      <text:p text:style-name="Text_20_body">Sous Windows, téléchargez et installez <text:span text:style-name="Strong_20_Emphasis">putty</text:span> disponible ici : <text:a xlink:type="simple" xlink:href="http://www.chiark.greenend.org.uk/~sgtatham/putty/download.html" text:style-name="Internet_20_link" text:visited-style-name="Visited_20_Internet_20_Link">http://www.chiark.greenend.org.uk/~sgtatham/putty/download.html</text:a> (prendre l'installateur &lt;&lt; A Windows installer for everything except PuTTYtel &gt;&gt;)</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3" text:outline-level="3"><text:bookmark-start text:name="__RefHeading___connexion_ssh_automatique_sans_mot_de_passe_5"/><text:bookmark-start text:name="connexion_ssh_automatique_sans_mot_de_passe"/>Connexion SSH automatique sans mot de passe<text:bookmark-end text:name="__RefHeading___connexion_ssh_automatique_sans_mot_de_passe_5"/><text:bookmark-end text:name="connexion_ssh_automatique_sans_mot_de_passe"/></text:h>
      <text:p text:style-name="Text_20_body">Lancez <text:span text:style-name="Strong_20_Emphasis">puttygen.exe</text:span>.</text:p>
      <text:p text:style-name="Text_20_body">Choisissez <text:span text:style-name="Strong_20_Emphasis">SSH-2 DSA en 1024 bits</text:span>,</text:p>
      <text:p text:style-name="Text_20_body">puis <text:span text:style-name="Strong_20_Emphasis">GENERATE</text:span> (bouger la souris pour créer la clé)</text:p>
      <text:p text:style-name="Text_20_body">Dans &lt;&lt; key comment &gt;&gt;, mettez ce que vous voulez, par ex. toto@&lt;nom du serveur&gt;</text:p>
      <text:p text:style-name="Text_20_body">Mettez une passphrase</text:p>
      <text:p text:style-name="Text_20_body">Copiez la clé publique (sélectionnez dans la fenêtre puis copier). Collez-la sur le serveur SSH dans le fichier (à créer) <text:span text:style-name="Strong_20_Emphasis">~/.ssh/autorized_keys</text:span></text:p>
      <text:p text:style-name="Text_20_body">Toujours dans puttygen, cliquez sur :</text:p>
      <text:p text:style-name="Text_20_body">Save public keySave private keyet sauvez les deux fichiers dans le même dossier que les exécutables de PuTTy. Fermez puttygen</text:p>
      <text:p text:style-name="Text_20_body">Sur le serveur, sous debian, modifiez le fichier de config du serveur :</text:p>
      <text:p text:style-name="Preformatted_20_Text">sudo nano /etc/ssh/sshd_config</text:p>
      <text:p text:style-name="Text_20_body">Décommentez la ligne</text:p>
      <text:p text:style-name="Preformatted_20_Text">AuthorizedKeysFile %h/.ssh/authorized_keys</text:p>
      <text:p text:style-name="Text_20_body">Redémarrez ssh :</text:p>
      <text:p text:style-name="Preformatted_20_Text">/etc/init.d/sshd restart</text:p>
      <text:p text:style-name="Text_20_body"> cf. <text:a xlink:type="simple" xlink:href="https://cs.uwaterloo.ca/cscf/howto/ssh/public_key/#putty" text:style-name="Internet_20_link" text:visited-style-name="Visited_20_Internet_20_Link">https://cs.uwaterloo.ca/cscf/howto/ssh/public_key/#putty</text:a></text:p>
      <text:p text:style-name="Text_20_body">Exécutez pagent.exe</text:p>
      <text:p text:style-name="Text_20_body">Clic droit dans la systray sur la nouvelle icône bleue -&gt; View keys</text:p>
      <text:p text:style-name="Text_20_body">Ajoutez votre clé privée sauvegardée plus haut, puis tapez sa passphrase.</text:p>
      <text:p text:style-name="Text_20_body">Ajoutez ce soft au démarrage de Windows pour qu'il tourne toujours.</text:p>
      <text:p text:style-name="Text_20_body">Lancez putty, renseignez le login utilisateur dans Connection -&gt; Data, sauvez la session et connectez-vous</text:p>
      <text:h text:style-name="Heading_20_2" text:outline-level="2"><text:bookmark-start text:name="__RefHeading___utilisation_6"/><text:bookmark-start text:name="utilisation"/>Utilisation<text:bookmark-end text:name="__RefHeading___utilisation_6"/><text:bookmark-end text:name="utilisation"/></text:h>
      <text:p text:style-name="Text_20_body">Lancez <text:span text:style-name="Strong_20_Emphasis">putty</text:span> et entrez les réglages suivants :</text:p>
      <text:p text:style-name="Text_20_body"><draw:frame draw:style-name="media" draw:name="catégorie Session Legend" text:anchor-type="as-char" draw:z-index="0" svg:width="13.705416666667cm"><draw:text-box><text:p text:style-name="legendcenter"><draw:frame draw:style-name="media" draw:name="catégorie Session" text:anchor-type="as-char" draw:z-index="0" svg:width="13.705416666667cm" svg:height="14.366875cm"><draw:image xlink:href="Pictures/23c37eade65de4b32a01e5a1d5afb64c.png" xlink:type="simple" xlink:show="embed" xlink:actuate="onLoad"/></draw:frame>catégorie Session</text:p></draw:text-box></draw:frame></text:p>
      <text:p text:style-name="Text_20_body"><draw:frame draw:style-name="media" draw:name="catégorie Connection/Data Legend" text:anchor-type="as-char" draw:z-index="0" svg:width="13.705416666667cm"><draw:text-box><text:p text:style-name="legendcenter"><draw:frame draw:style-name="media" draw:name="catégorie Connection/Data" text:anchor-type="as-char" draw:z-index="1" svg:width="13.705416666667cm" svg:height="14.366875cm"><draw:image xlink:href="Pictures/53757f80e7fbf8b89ff1b7d0a393a5d8.png" xlink:type="simple" xlink:show="embed" xlink:actuate="onLoad"/></draw:frame>catégorie Connection/Data</text:p></draw:text-box></draw:frame></text:p>
      <text:p text:style-name="Text_20_body">Session, host name (or IP address)adresse IP ou nom DNSauto-login usernamenom d'utilisateur (pi pour un Raspberry Pi)La fenêtre de <text:span text:style-name="Strong_20_Emphasis">putty</text:span> affiche une console <text:span text:style-name="Strong_20_Emphasis">ssh</text:span> :</text:p>
      <text:p text:style-name="Text_20_body"><draw:frame draw:style-name="media" draw:name="2" text:anchor-type="as-char" draw:z-index="2" svg:width="21.11375cm" style:rel-width="100%" svg:height="20.584583333333cm" style:rel-height="scale"><draw:image xlink:href="Pictures/ad76026bd3247931dd2d13bcad9ffd07.png" xlink:type="simple" xlink:show="embed" xlink:actuate="onLoad"/></draw:frame></text:p>
      <text:p text:style-name="Text_20_body">Acceptez le message qui s'affiche.</text:p>
      <text:p text:style-name="Text_20_body">Renseignez le mot de passe : (<text:span text:style-name="Strong_20_Emphasis">raspberry</text:span> pour un Raspberry Pi)</text:p>
      <text:p text:style-name="Text_20_body">On se retrouve au prompt du serveur (un Raspberry Pi dans cet exemple) :</text:p>
      <text:p text:style-name="Text_20_body"><draw:frame draw:style-name="media" draw:name="3" text:anchor-type="as-char" draw:z-index="3" svg:width="4.0216666666667cm" style:rel-width="100%" svg:height="0.68791666666667cm" style:rel-height="scale"><draw:image xlink:href="Pictures/377da6987de5e8d3fcf8ecd3c4e5b946.png" xlink:type="simple" xlink:show="embed" xlink:actuate="onLoad"/></draw:frame></text:p>
      <text:h text:style-name="Heading_20_2" text:outline-level="2"><text:bookmark-start text:name="__RefHeading___desinstallation_7"/><text:bookmark-start text:name="desinstallation"/>Désinstallation<text:bookmark-end text:name="__RefHeading___desinstallation_7"/><text:bookmark-end text:name="desinstallation"/></text:h>
      <text:p text:style-name="Text_20_body">Pour supprimer cette application, il suffit de supprimer son paquet. Selon la méthode choisie, la configuration globale de l'application est conservée ou supprimée. Les journaux du système, et les fichiers de préférence des utilisateurs dans leurs dossiers personnels sont toujours conservés.</text:p>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Connexion SSH automatique sans mot de passe : <text:a xlink:type="simple" xlink:href="http://frans-web.com/?p=9" text:style-name="Internet_20_link" text:visited-style-name="Visited_20_Internet_20_Link">http://frans-web.com/?p=9</text:a></text:p>
      <text:p text:style-name="Horizontal_20_Line"/>
      <text:p text:style-name="Text_20_body"><text:span text:style-name="Emphasis">Contributeurs principaux : <text:a xlink:type="simple" xlink:href="https://www.nfrappe.fr/doc/doku.php?id=utilisateurs:jamaique" text:style-name="Internet_20_link" text:visited-style-name="Visited_20_Internet_20_Link">Jamaique</text:a>.</text:span></text:p>
      <text:p text:style-name="Text_20_body"><text:span text:style-name="Emphasis">Basé sur <text:a xlink:type="simple" xlink:href="http://www.document_source.com" text:style-name="Internet_20_link" text:visited-style-name="Visited_20_Internet_20_Link">« Titre original de l'article »</text:a> par Auteur Origin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19:51</meta:creation-date>
    <dc:creator>Generated</dc:creator>
    <dc:date>2026-09-08T12::19:51</dc:date>
    <dc:language>en-US</dc:language>
    <meta:editing-cycles>1</meta:editing-cycles>
    <meta:editing-duration>PT0S</meta:editing-duration>
    <dc:title>logiciel:reseau:ssh:putty:start</dc:title>
  </office:meta>
</office:document-meta>
</file>