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c677a4df26c54fc2bb5641f40073c2a.png"/>
  <manifest:file-entry manifest:media-type="image/png" manifest:full-path="Pictures/614abc4f761c9b2ee085507593421bf3.png"/>
  <manifest:file-entry manifest:media-type="image/png" manifest:full-path="Pictures/1bafe875c1f9bb960541911184d17407.png"/>
  <manifest:file-entry manifest:media-type="image/png" manifest:full-path="Pictures/a74ff490a837917dd75993525f3633cd.png"/>
  <manifest:file-entry manifest:media-type="image/png" manifest:full-path="Pictures/dd96eabaf5323e21307ca68cd5f9427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Frame_2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4"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5" style:family="table-cell">
      <style:table-cell-properties style:vertical-align="middle" fo:padding="0.3cm" fo:border="none"/>
    </style:style>
    <style:style style:name="PluginODTAutoStyle_Paragraph_26" style:family="paragraph">
      <style:paragraph-properties fo:padding="0.3cm"/>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Frame_3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2"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33" style:family="table-cell">
      <style:table-cell-properties style:vertical-align="middle" fo:padding="0.3cm" fo:border="none"/>
    </style:style>
    <style:style style:name="PluginODTAutoStyle_Paragraph_34" style:family="paragraph">
      <style:paragraph-properties fo:padding="0.3cm"/>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java:start"/><text:bookmark-start text:name="__RefHeading___java_un_langage_multi-plateformes_1"/><text:bookmark-start text:name="java_un_langage_multi-plateformes"/>Java, un langage multi-plateformes<text:bookmark-end text:name="__RefHeading___java_un_langage_multi-plateformes_1"/><text:bookmark-end text:name="java_un_langage_multi-plateformes"/></text:h>
      <text:p text:style-name="Text_20_body"><text:span text:style-name="Strong_20_Emphasis"><text:a xlink:type="simple" xlink:href="https://www.nfrappe.fr/doc/doku.php?id=logiciel:programmation:java:openjdk:start" text:style-name="Internet_20_link" text:visited-style-name="Visited_20_Internet_20_Link">OpenJDK, l'implémentation libre de Java</text:a></text:span></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span text:style-name="Strong_20_Emphasis">Java</text:span> est un langage de programmation orienté objet mis au point par Sun Microsystems (racheté par Oracle en 2010) qui permet de produire des logiciels indépendants de toute architecture matérielle.</text:p>
      <text:p text:style-name="Text_20_body">Un programme compilé en bytecode Java s’exécute dans un environnement d'exécution Java (<text:span text:style-name="Strong_20_Emphasis">JRE</text:span>) qui émule une machine virtuelle, dite machine virtuelle Java.</text:p>
      <text:p text:style-name="Text_20_body">La plate-forme Java correspond à la machine virtuelle Java à laquelle sont adjointes diverses spécifications d’API :</text:p>
      <text:p text:style-name="Text_20_body"><text:span text:style-name="Strong_20_Emphasis">Java Platform, Standard Edition (Java SE)</text:span> contient les API de base et est destiné aux ordinateurs de bureau,<text:span text:style-name="Strong_20_Emphasis">Java Platform, Enterprise Edition (Java EE)</text:span> contient, en plus du précédent, des API orientées entreprise et est destiné aux serveurs,<text:span text:style-name="Strong_20_Emphasis">Java Platform, Micro Edition (Java ME)</text:span> est destiné aux appareils mobiles tels que assistants personnels ou smartphones,La <text:span text:style-name="Strong_20_Emphasis">Java FX Edition (ou Java FX)</text:span> est orientée Rich Internet Application (RIA).<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Ne confondez pas <text:span text:style-name="Strong_20_Emphasis">Java</text:span> avec <text:span text:style-name="Strong_20_Emphasis">JavaScript</text:span>, un langage de programmation de scripts !</text:p></table:table-cell></table:table-row></table:table></draw:text-box></draw:frame></text:p>
      <text:h text:style-name="Heading_20_2" text:outline-level="2"><text:bookmark-start text:name="__RefHeading___pre-requis_3"/><text:bookmark-start text:name="pre-requis"/>Pré-requis<text:bookmark-end text:name="__RefHeading___pre-requis_3"/><text:bookmark-end text:name="pre-requis"/></text:h>
      <text:p text:style-name="Text_20_body">Aucun pré-requis</text:p>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3" text:outline-level="3"><text:bookmark-start text:name="__RefHeading___version_d_oracle_5"/><text:bookmark-start text:name="version_d_oracle"/>Version d'Oracle<text:bookmark-end text:name="__RefHeading___version_d_oracle_5"/><text:bookmark-end text:name="version_d_oracle"/></text:h>
      <text:p text:style-name="Text_20_body"><text:span text:style-name="Strong_20_Emphasis">Ajoutez le ppa</text:span> :</text:p>
      <text:p text:style-name="Command Line Interface"><text:span text:style-name="PluginODTAutoStyle_span_5">...@...:~ $ </text:span><text:span text:style-name="PluginODTAutoStyle_span_6">sudo add-apt-repository -u ppa:linuxuprising/java</text:span><text:line-break/><text:span text:style-name="PluginODTAutoStyle_span_7"> Oracle Java 11 (LTS) and 17 (LTS) installer for Ubuntu (21.10, 21.04, 20.04, 18.04, 16.04 and 14.04), Pop!_OS, Linux Mint and Debian.</text:span><text:line-break/><text:span text:style-name="PluginODTAutoStyle_span_8">...</text:span></text:p>
      <text:p text:style-name="Text_20_body">Notez que le ppa ppa:webupd8team/java est abandonné</text:p>
      <text:p text:style-name="Text_20_body"><text:span text:style-name="Strong_20_Emphasis">Installez oracle-java17-installer et visualvm</text:span> (cela installe aussi oracle-java17-set-default) :</text:p>
      <text:p text:style-name="Command Line Interface"><text:span text:style-name="PluginODTAutoStyle_span_9">...@...:~$ </text:span><text:span text:style-name="PluginODTAutoStyle_span_10">sudo apt install {oracle-java17-installer,visualvm}</text:span></text:p>
      <text:p text:style-name="Text_20_body"><text:span text:style-name="Strong_20_Emphasis">utilisez l'autocomplétion</text:span> avec java<text:span text:style-name="Plugin_Keyboard___keyboard">Tab ⇆</text:span> pour trouver la bonne version<text:line-break/><text:span text:style-name="Strong_20_Emphasis">Acceptez la licence</text:span> (touches <text:span text:style-name="Plugin_Keyboard___keyboard">Tab ⇆</text:span> et <text:span text:style-name="Plugin_Keyboard___keyboard">↵ Entrée</text:span>)</text:p>
      <text:p text:style-name="Text_20_body"><text:span text:style-name="Strong_20_Emphasis">Supprimez les paquets inutiles</text:span> :</text:p>
      <text:p text:style-name="Command Line Interface"><text:span text:style-name="PluginODTAutoStyle_span_11">...@...:~$ </text:span><text:span text:style-name="PluginODTAutoStyle_span_12">sudo apt autoremove</text:span></text:p>
      <text:p text:style-name="Text_20_body"><text:span text:style-name="Strong_20_Emphasis">Testez</text:span> :	</text:p>
      <text:p text:style-name="Command Line Interface"><text:span text:style-name="PluginODTAutoStyle_span_13">...@...:~$ </text:span><text:span text:style-name="PluginODTAutoStyle_span_14">java -version </text:span><text:line-break/><text:span text:style-name="PluginODTAutoStyle_span_15">java version "17.0.1" 2021-10-19 LTS</text:span><text:line-break/><text:span text:style-name="PluginODTAutoStyle_span_16">Java(TM) SE Runtime Environment (build 17.0.1+12-LTS-39)</text:span><text:line-break/><text:span text:style-name="PluginODTAutoStyle_span_17">Java HotSpot(TM) 64-Bit Server VM (build 17.0.1+12-LTS-39, mixed mode, sharing)</text:span><text:line-break/><text:span text:style-name="PluginODTAutoStyle_span_18">...@...:~$ </text:span><text:span text:style-name="PluginODTAutoStyle_span_19">javac --version </text:span><text:line-break/><text:span text:style-name="PluginODTAutoStyle_span_20">javac 17.0.1</text:span></text:p>
      <text:h text:style-name="Heading_20_3" text:outline-level="3"><text:bookmark-start text:name="__RefHeading___version_openjdk_6"/><text:bookmark-start text:name="version_openjdk"/>Version Openjdk<text:bookmark-end text:name="__RefHeading___version_openjdk_6"/><text:bookmark-end text:name="version_openjdk"/></text:h>
      <text:p text:style-name="Text_20_body"><text:span text:style-name="Strong_20_Emphasis">Installez openjdk-7-jre,icedtea-7-plugin</text:span> </text:p>
      <text:p text:style-name="Command Line Interface"><text:span text:style-name="PluginODTAutoStyle_span_21">...@...:~$ </text:span><text:span text:style-name="PluginODTAutoStyle_span_22">sudo apt install {openjdk-7-jre,icedtea-7-plugin}</text:span></text:p>
      <text:h text:style-name="Heading_20_3" text:outline-level="3"><text:bookmark-start text:name="__RefHeading___sous_windows_7"/><text:bookmark-start text:name="sous_windows"/>Sous Windows<text:bookmark-end text:name="__RefHeading___sous_windows_7"/><text:bookmark-end text:name="sous_windows"/></text:h>
      <text:p text:style-name="Text_20_body">Le plus simple est d'utiliser l'installation en ligne.</text:p>
      <text:p text:style-name="Text_20_body"><draw:frame draw:style-name="PluginODTAutoStyle_Frame_23_text_frame" draw:name="Frame2" text:anchor-type="paragraph" svg:width="289.134pt" draw:z-index="0" svg:min-height="1cm"><draw:text-box><table:table table:style-name="PluginODTAutoStyle_Table_24"><table:table-column table:style-name="odt_auto_style_table_column_2_1"/><table:table-row><table:table-cell office:value-type="string" table:style-name="PluginODTAutoStyle_TableCell_25"><text:p text:style-name="PluginODTAutoStyle_Paragraph_26">Il est recommandé de désactiver votre pare-feu Internet avant de continuer l'installation en ligne.</text:p><text:p text:style-name="Text_20_body">Si le pare-feu n'est pas configuré correctement, il peut parfois bloquer l'opération de téléchargement/installation de Java.</text:p><text:p text:style-name="Text_20_body">Consultez le manuel de votre pare-feu Internet pour obtenir des instructions sur la désactivation de votre pare-feu Internet.</text:p></table:table-cell></table:table-row></table:table></draw:text-box></draw:frame>Accédez à la page de <text:a xlink:type="simple" xlink:href="http://java.com/fr/download/manual.jsp" text:style-name="Internet_20_link" text:visited-style-name="Visited_20_Internet_20_Link">téléchargement manuel</text:a>.Cliquez sur <text:span text:style-name="Strong_20_Emphasis"><text:span text:style-name="underline">Windows En ligne</text:span></text:span>.La boîte de dialogue <text:span text:style-name="Strong_20_Emphasis">Téléchargement de fichier</text:span> apparaît et vous invite à exécuter ou enregistrer le fichier de téléchargement.Pour exécuter le programme d'installation, cliquez sur <text:span text:style-name="Strong_20_Emphasis">Exécuter</text:span>.Pour enregistrer le fichier en vue d'une installation ultérieure, cliquez sur <text:span text:style-name="Strong_20_Emphasis">Enregistrer</text:span>. Choisissez l'emplacement du dossier et enregistrez le fichier sur votre système local, dans un emplacement connu de votre ordinateur, par exemple, sur le Bureau.Cliquez deux fois sur le fichier enregistré pour démarrer le processus d'installation.Le processus d'installation commence. Cliquez sur le bouton <text:span text:style-name="Plugin_Keyboard___keyboard">Installer</text:span> pour accepter les termes de la licence et poursuivre l'installation.<draw:frame draw:style-name="PluginODTAutoStyle_Frame_27_text_frame" draw:name="Frame3" text:anchor-type="paragraph" svg:width="289.134pt" draw:z-index="0" svg:min-height="1cm"><draw:text-box><table:table table:style-name="PluginODTAutoStyle_Table_28"><table:table-column table:style-name="odt_auto_style_table_column_3_1"/><table:table-row><table:table-cell office:value-type="string" table:style-name="PluginODTAutoStyle_TableCell_29"><text:p text:style-name="PluginODTAutoStyle_Paragraph_30">Le programme d'installation vous proposera peut-être d'installer des programmes. Décochez-les tous avent de cliquer sur le bouton <text:span text:style-name="Plugin_Keyboard___keyboard">Suivant</text:span></text:p></table:table-cell></table:table-row></table:table></draw:text-box></draw:frame>Quand l'installation est terminée, cliquez sur <text:span text:style-name="Plugin_Keyboard___keyboard">Fermer</text:span>Acceptez de désinstaller les anciennes versions obsolètes.<text:span text:style-name="Strong_20_Emphasis">Autre procédure</text:span></text:p>
      <text:p text:style-name="Text_20_body">Sur la page <text:a xlink:type="simple" xlink:href="https://java.com/fr/" text:style-name="Internet_20_link" text:visited-style-name="Visited_20_Internet_20_Link">https://java.com/fr/</text:a>, cliquez sur le bouton <text:span text:style-name="Plugin_Keyboard___keyboard">Téléchargement gratuit de Java</text:span> :<draw:frame draw:style-name="mediacenter" draw:name="0" text:anchor-type="paragraph" draw:z-index="0" svg:width="10.583333333333cm" svg:height="6.0359139784946cm"><draw:image xlink:href="Pictures/dc677a4df26c54fc2bb5641f40073c2a.png" xlink:type="simple" xlink:show="embed" xlink:actuate="onLoad"/></draw:frame>Cliquez sur le bouton <text:span text:style-name="Plugin_Keyboard___keyboard">Accepter et lancer le téléchargement gratuit</text:span> :<draw:frame draw:style-name="mediacenter" draw:name="1" text:anchor-type="paragraph" draw:z-index="1" svg:width="10.583333333333cm" svg:height="6.3608966108966cm"><draw:image xlink:href="Pictures/614abc4f761c9b2ee085507593421bf3.png" xlink:type="simple" xlink:show="embed" xlink:actuate="onLoad"/></draw:frame>Cliquez sur le bouton <text:span text:style-name="Plugin_Keyboard___keyboard">Enregistrer le fichier</text:span> puis cliquez sur le fichier téléchargé :<draw:frame draw:style-name="mediacenter" draw:name="2" text:anchor-type="paragraph" draw:z-index="2" svg:width="10.583333333333cm" svg:height="3.5817399617591cm"><draw:image xlink:href="Pictures/1bafe875c1f9bb960541911184d17407.png" xlink:type="simple" xlink:show="embed" xlink:actuate="onLoad"/></draw:frame>Autorisez l'application à démarrer. L'installation commence :<draw:frame draw:style-name="mediacenter" draw:name="3" text:anchor-type="paragraph" draw:z-index="3" svg:width="10.583333333333cm" svg:height="8.1131790744467cm"><draw:image xlink:href="Pictures/a74ff490a837917dd75993525f3633cd.png" xlink:type="simple" xlink:show="embed" xlink:actuate="onLoad"/></draw:frame><draw:frame draw:style-name="PluginODTAutoStyle_Frame_31_text_frame" draw:name="Frame4" text:anchor-type="paragraph" svg:width="289.134pt" draw:z-index="0" svg:min-height="1cm"><draw:text-box><table:table table:style-name="PluginODTAutoStyle_Table_32"><table:table-column table:style-name="odt_auto_style_table_column_4_1"/><table:table-row><table:table-cell office:value-type="string" table:style-name="PluginODTAutoStyle_TableCell_33"><text:p text:style-name="PluginODTAutoStyle_Paragraph_34">Oracle a des partenaires dont il essaie de vous faire installer les logiciels.</text:p><text:p text:style-name="Text_20_body">Évitez de les installer, vous risqueriez de le regretter.</text:p></table:table-cell></table:table-row></table:table></draw:text-box></draw:frame>Dé-cochez la ou les cases des logiciels partenaires :<draw:frame draw:style-name="mediacenter" draw:name="4" text:anchor-type="paragraph" draw:z-index="4" svg:width="10.583333333333cm" svg:height="8.0272787757818cm"><draw:image xlink:href="Pictures/dd96eabaf5323e21307ca68cd5f94277.png" xlink:type="simple" xlink:show="embed" xlink:actuate="onLoad"/></draw:frame>Terminez le reste de l'installation comme d'habitude.</text:p>
      <text:h text:style-name="Heading_20_2" text:outline-level="2"><text:bookmark-start text:name="__RefHeading___configuration_8"/><text:bookmark-start text:name="configuration"/>Configuration<text:bookmark-end text:name="__RefHeading___configuration_8"/><text:bookmark-end text:name="configuration"/></text:h>
      <text:p text:style-name="Text_20_body">Redémarrez votre navigateur internet (fermez-le et rouvrez-le).</text:p>
      <text:h text:style-name="Heading_20_3" text:outline-level="3"><text:bookmark-start text:name="__RefHeading___test_9"/><text:bookmark-start text:name="test"/>Test<text:bookmark-end text:name="__RefHeading___test_9"/><text:bookmark-end text:name="test"/></text:h>
      <text:p text:style-name="Text_20_body">Pour tester, allez sur : <text:a xlink:type="simple" xlink:href="http://www.java.com/fr/download/testjava.jsp" text:style-name="Internet_20_link" text:visited-style-name="Visited_20_Internet_20_Link">http://www.java.com/fr/download/testjava.jsp</text:a></text:p>
      <text:p text:style-name="Text_20_body">Si un message de mise à jour s'affiche, cocher pour ne plus revoir ce message et cliquez sur <text:span text:style-name="Plugin_Keyboard___keyboard">Later</text:span>. Fermez le message.</text:p>
      <text:p text:style-name="Text_20_body">Le test se lance et affiche une page pour considérer oracle comme une source fiable. Cliquez sur la case pour ne plus voir ce message.</text:p>
      <text:h text:style-name="Heading_20_2" text:outline-level="2"><text:bookmark-start text:name="__RefHeading___utilisation_10"/><text:bookmark-start text:name="utilisation"/>Utilisation<text:bookmark-end text:name="__RefHeading___utilisation_10"/><text:bookmark-end text:name="utilisation"/></text:h>
      <text:p text:style-name="Text_20_body">Pour lancer le panneau de contrôle, lancer dans un terminal :</text:p>
      <text:p text:style-name="Preformatted_20_Text">ControlPanel</text:p>
      <text:h text:style-name="Heading_20_2" text:outline-level="2"><text:bookmark-start text:name="__RefHeading___desinstallation_11"/><text:bookmark-start text:name="desinstallation"/>Désinstallation<text:bookmark-end text:name="__RefHeading___desinstallation_11"/><text:bookmark-end text:name="desinstallation"/></text:h>
      <text:p text:style-name="Command Line Interface"><text:span text:style-name="PluginODTAutoStyle_span_35">...@...:~$ </text:span><text:span text:style-name="PluginODTAutoStyle_span_36">sudo apt remove oracle-java17-installer </text:span><text:line-break/><text:span text:style-name="PluginODTAutoStyle_span_37">...</text:span><text:line-break/><text:span text:style-name="PluginODTAutoStyle_span_38">Les paquets suivants seront ENLEVÉS :</text:span><text:line-break/><text:span text:style-name="PluginODTAutoStyle_span_39"><text:s text:c="2"/>oracle-java17-installer oracle-java17-set-default</text:span><text:line-break/><text:span text:style-name="PluginODTAutoStyle_span_40">...</text:span></text:p>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s://doc.ubuntu-fr.org/java" text:style-name="Internet_20_link" text:visited-style-name="Visited_20_Internet_20_Link">https://doc.ubuntu-fr.org/java</text:a></text:p>
      <text:p text:style-name="Horizontal_20_Line"/>
      <text:p text:style-name="Text_20_body"><text:span text:style-name="Emphasis">Basé sur &lt;&lt; <text:a xlink:type="simple" xlink:href="https://doc.ubuntu-fr.org/java" text:style-name="Internet_20_link" text:visited-style-name="Visited_20_Internet_20_Link">Java</text:a> &gt;&gt; par doc.ubuntu-f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Frame_2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4"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5" style:family="table-cell">
      <style:table-cell-properties style:vertical-align="middle" fo:padding="0.3cm" fo:border="none"/>
    </style:style>
    <style:style style:name="PluginODTAutoStyle_Paragraph_26" style:family="paragraph">
      <style:paragraph-properties fo:padding="0.3cm"/>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Frame_3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2"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33" style:family="table-cell">
      <style:table-cell-properties style:vertical-align="middle" fo:padding="0.3cm" fo:border="none"/>
    </style:style>
    <style:style style:name="PluginODTAutoStyle_Paragraph_34" style:family="paragraph">
      <style:paragraph-properties fo:padding="0.3cm"/>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01::40:09</meta:creation-date>
    <dc:creator>Generated</dc:creator>
    <dc:date>2026-09-08T01::40:09</dc:date>
    <dc:language>en-US</dc:language>
    <meta:editing-cycles>1</meta:editing-cycles>
    <meta:editing-duration>PT0S</meta:editing-duration>
    <dc:title>logiciel:programmation:java:start</dc:title>
  </office:meta>
</office:document-meta>
</file>