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e861bf20e89789d7512ca8cb9cab4e8.png"/>
  <manifest:file-entry manifest:media-type="image/png" manifest:full-path="Pictures/fcc0cee52cfe830e0741573ab04b07fc.png"/>
  <manifest:file-entry manifest:media-type="image/png" manifest:full-path="Pictures/722bd3b389f1b6737e52371108680d71.png"/>
  <manifest:file-entry manifest:media-type="image/jpeg" manifest:full-path="Pictures/75c982f34a438c729678b40f8d5e96fe.jpg"/>
  <manifest:file-entry manifest:media-type="image/jpeg" manifest:full-path="Pictures/11d9e4551af7e72296628f00f32ce6e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windows:wsus:start"/><text:bookmark-start text:name="__RefHeading___windows_server_update_services_wsus_1"/><text:bookmark-start text:name="windows_server_update_services_wsus"/>Windows Server Update Services (WSUS)<text:bookmark-end text:name="__RefHeading___windows_server_update_services_wsus_1"/><text:bookmark-end text:name="windows_server_update_services_wsus"/></text:h>
      <text:p text:style-name="Text_20_body"><text:span text:style-name="Strong_20_Emphasis">WSUS Offline Update</text:span> permet de mettre à jour un ordinateur sous Microsoft Windows et/ou Office de manière sûre, rapide et sans avoir besoin d'une connexion Internet.</text:p>
      <text:p text:style-name="Text_20_body">Il télécharge les mises à jour depuis les serveurs Windows et permet de les déployer depuis un support amovible DVD ou USB.</text:p>
      <text:p text:style-name="Text_20_body">Pratique pour réinstaller un PC : en quelques clics, il est possible d'appliquer toutes les mises à jour bien plus rapidement que par le réseau.</text:p>
      <text:p text:style-name="Text_20_body">Ce petit logiciel évite des heures de téléchargements sur Windows Update après un reformatage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Téléchargez l’application</text:span> sur le site de WSUS Offline : <text:a xlink:type="simple" xlink:href="http://download.wsusoffline.net/" text:style-name="Internet_20_link" text:visited-style-name="Visited_20_Internet_20_Link">http://download.wsusoffline.net/</text:a> pour créer le support avec <text:span text:style-name="Strong_20_Emphasis">WSUS Offline UpdateGenerator</text:span> (sur CD, DVD ou support amovible).<text:span text:style-name="Strong_20_Emphasis">Lancez WSUS Offline UpdateGenerator</text:span> et cochez les cases selon les mises à jour à exporter sur le support.<draw:frame draw:style-name="mediacenter" draw:name="0" text:anchor-type="paragraph" draw:z-index="0" svg:width="10.583333333333cm" svg:height="8.2747875354108cm"><draw:image xlink:href="Pictures/de861bf20e89789d7512ca8cb9cab4e8.png" xlink:type="simple" xlink:show="embed" xlink:actuate="onLoad"/></draw:frame><text:span text:style-name="Strong_20_Emphasis">onglet Office</text:span> :<draw:frame draw:style-name="mediacenter" draw:name="1" text:anchor-type="paragraph" draw:z-index="1" svg:width="10.583333333333cm" svg:height="8.1983568075117cm"><draw:image xlink:href="Pictures/fcc0cee52cfe830e0741573ab04b07fc.png" xlink:type="simple" xlink:show="embed" xlink:actuate="onLoad"/></draw:frame><text:span text:style-name="Strong_20_Emphasis">onglet legacy</text:span> (systèmes plus anciens) :<draw:frame draw:style-name="mediacenter" draw:name="2" text:anchor-type="paragraph" draw:z-index="2" svg:width="10.583333333333cm" svg:height="8.2032060348892cm"><draw:image xlink:href="Pictures/722bd3b389f1b6737e52371108680d71.png" xlink:type="simple" xlink:show="embed" xlink:actuate="onLoad"/></draw:frame><text:span text:style-name="Strong_20_Emphasis">Renseignez les options</text:span> en bas de la fenêtre à inclure (services packs, .NET Framework 3.5 et 4, définitions de Virus MS Security Essentials)Choisissez aussi :<text:span text:style-name="Strong_20_Emphasis">création du DVD (iso)</text:span><text:span text:style-name="Strong_20_Emphasis">et/ou copie sur USB</text:span>.Cliquez sur <text:span text:style-name="Strong_20_Emphasis"><text:span text:style-name="Plugin_Keyboard___keyboard">Start</text:span></text:span> pour lancer le téléchargement des mises à jour sélectionnées et la création de l’ISO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<text:span text:style-name="Strong_20_Emphasis">Lancez l’exécutable UpdateGenerator.exe</text:span> en intégrant ou non quelques options :<draw:a xlink:type="simple" xlink:href="http://www.tech2tech.fr/wp-content/uploads/2010/10/wsus-offline-installer-upda.jpg"><draw:frame draw:style-name="mediacenter" draw:name="3" text:anchor-type="paragraph" draw:z-index="3" svg:width="10.583333333333cm" svg:height="7.0476457399103cm"><draw:image xlink:href="Pictures/75c982f34a438c729678b40f8d5e96fe.jpg" xlink:type="simple" xlink:show="embed" xlink:actuate="onLoad"/></draw:frame></draw:a><text:span text:style-name="Strong_20_Emphasis">Cliquez sur <text:span text:style-name="Plugin_Keyboard___keyboard">Start</text:span></text:span> pour lancer la mise à jour de votre système.<draw:a xlink:type="simple" xlink:href="http://www.tech2tech.fr/wp-content/uploads/2010/10/wsus-offline-install-600x636.jpg"><draw:frame draw:style-name="mediacenter" draw:name="4" text:anchor-type="paragraph" draw:z-index="4" svg:width="15.875cm" svg:height="16.8275cm"><draw:image xlink:href="Pictures/11d9e4551af7e72296628f00f32ce6ea.jpg" xlink:type="simple" xlink:show="embed" xlink:actuate="onLoad"/></draw:frame></draw:a>Après un scan de votre PC WSUS Offline détermine les mises à jour à installer, puis vous les installe.une fois l’installation terminée, un message vous invite à rebooter votre ordinateur pour appliquer les mises à jour :</text:p>
      <text:p text:style-name="Command Line Interface"><text:span text:style-name="PluginODTAutoStyle_span_1">Installation successful. Please reboot your system now.</text:span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www.wsusoffline.net/" text:style-name="Internet_20_link" text:visited-style-name="Visited_20_Internet_20_Link">https://www.wsusoffline.net/</text:a><text:span text:style-name="Strong_20_Emphasis">(en)</text:span> <text:a xlink:type="simple" xlink:href="http://download.wsusoffline.net/" text:style-name="Internet_20_link" text:visited-style-name="Visited_20_Internet_20_Link">http://download.wsusoffline.net/</text:a><text:span text:style-name="Strong_20_Emphasis">(fr)</text:span> <text:a xlink:type="simple" xlink:href="http://doc.framboise.parc/doku.php" text:style-name="Internet_20_link" text:visited-style-name="Visited_20_Internet_20_Link">http://doc.framboise.parc/doku.php</text:a></text:p>
      <text:p text:style-name="Horizontal_20_Line"/>
      <text:p text:style-name="Text_20_body"><text:span text:style-name="Emphasis">Contributeurs principaux : <text:a xlink:type="simple" xlink:href="https://www.nfrappe.fr/doc/doku.php?id=utilisateurs:jamaique" text:style-name="Internet_20_link" text:visited-style-name="Visited_20_Internet_20_Link">Jamaique</text:a>.</text:span></text:p>
      <text:p text:style-name="Text_20_body"><text:span text:style-name="Emphasis">Basé sur <text:a xlink:type="simple" xlink:href="http://" text:style-name="Internet_20_link" text:visited-style-name="Visited_20_Internet_20_Link">&lt;Titre original de l'article&gt;</text:a> par &lt;Auteur Original&gt;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01:28</meta:creation-date>
    <dc:creator>Generated</dc:creator>
    <dc:date>2026-09-08T13::01:28</dc:date>
    <dc:language>en-US</dc:language>
    <meta:editing-cycles>1</meta:editing-cycles>
    <meta:editing-duration>PT0S</meta:editing-duration>
    <dc:title>logiciel:os:windows:wsus:start</dc:title>
  </office:meta>
</office:document-meta>
</file>