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ee11342f912e8678c0e5742d4c5a5a.png"/>
  <manifest:file-entry manifest:media-type="image/jpeg" manifest:full-path="Pictures/960125009b1732bb1f1446a770c4d7cd.jpg"/>
  <manifest:file-entry manifest:media-type="image/png" manifest:full-path="Pictures/cb7ff010f138783ef23112ee9fb30e49.png"/>
  <manifest:file-entry manifest:media-type="image/png" manifest:full-path="Pictures/c07dfb114908f5a3329a0556e32546c0.png"/>
  <manifest:file-entry manifest:media-type="image/png" manifest:full-path="Pictures/ebb1855d89936f9cc759957df5dbdf2d.png"/>
  <manifest:file-entry manifest:media-type="image/png" manifest:full-path="Pictures/f0c1a81cb62bdef5265b19e89db77e75.png"/>
  <manifest:file-entry manifest:media-type="image/png" manifest:full-path="Pictures/b52b8d776cbcbaa73f803d20f4c6dd8d.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logiciel:os:windows:raccourcis_windows:start"/><text:bookmark-start text:name="__RefHeading___raccourcis_clavier_pour_windows_xp_7_et_8_1"/><text:bookmark-start text:name="raccourcis_clavier_pour_windows_xp_7_et_8"/>Raccourcis clavier pour Windows XP, 7 et 8<text:bookmark-end text:name="__RefHeading___raccourcis_clavier_pour_windows_xp_7_et_8_1"/><text:bookmark-end text:name="raccourcis_clavier_pour_windows_xp_7_et_8"/></text:h>
      <table:table table:style-name="Table">
        <table:table-column/>
        <table:table-column/>
        <table:table-column/>
        <table:table-column/>
        <table:table-row>
          <table:table-cell office:value-type="string" table:style-name="tableheader">
            <text:p text:style-name="Table_20_Heading"> Touche                                                                   </text:p>
          </table:table-cell>
          <table:table-cell office:value-type="string" table:style-name="tableheader">
            <text:p text:style-name="Table_20_Heading"> Windows XP                                                                                                              </text:p>
          </table:table-cell>
          <table:table-cell office:value-type="string" table:style-name="tableheader">
            <text:p text:style-name="Table_20_Heading"> Windows 7                                                                                                                                                                                          </text:p>
          </table:table-cell>
          <table:table-cell office:value-type="string" table:style-name="tableheader">
            <text:p text:style-name="Table_20_Heading"> Windows 8                                                                                                                                                                                                                                                                                                                                                                                                                                                                                                                                                                                                                                                                                                           </text:p>
          </table:table-cell>
        </table:table-row>
        <table:table-row>
          <table:table-cell office:value-type="string" table:style-name="tablecell">
            <text:p text:style-name="tablealignleft"> <text:span text:style-name="Plugin_Keyboard___keyboard">⊞ Win</text:span>                                                       </text:p>
          </table:table-cell>
          <table:table-cell office:value-type="string" table:style-name="tablecell" table:number-columns-spanned="2">
            <text:p text:style-name="tablealignleft"> Ouvrir ou fermer le menu Démarrer                                                                                                                                                                                                                                                                                           </text:p>
          </table:table-cell>
          <table:covered-table-cell/>
          <table:table-cell office:value-type="string" table:style-name="tablecell">
            <text:p text:style-name="tablealignleft"> retour au “Start Screen”<text:line-break/><draw:a xlink:type="simple" xlink:href="http://ftp-developpez.com/gordon-fowler/Windows%208/W8%20Gestes%20et%20raccourcis/Start%20Screen%20r%C3%A9el.png"><draw:frame draw:style-name="media" draw:name="Windows Legend" text:anchor-type="as-char" draw:z-index="0" svg:width="10.583333333333cm"><draw:text-box><text:p text:style-name="legendcenter"><draw:frame draw:style-name="media" draw:name="Windows" text:anchor-type="as-char" draw:z-index="0" svg:width="10.583333333333cm" svg:height="7.4936827956989cm"><draw:image xlink:href="Pictures/3cee11342f912e8678c0e5742d4c5a5a.png" xlink:type="simple" xlink:show="embed" xlink:actuate="onLoad"/></draw:frame>Windows</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Pause/Attn</text:span>                                 </text:p>
          </table:table-cell>
          <table:table-cell office:value-type="string" table:style-name="tablecell" table:number-columns-spanned="3">
            <text:p text:style-name="tablealignleft"> Afficher la boîte de dialogue Propriétés système (gestionnaire de périphérique , variables d'environnement ...)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D</text:span><text:line-break/>(D comme “Desktop”)                    </text:p>
          </table:table-cell>
          <table:table-cell office:value-type="string" table:style-name="tablecell" table:number-columns-spanned="2">
            <text:p text:style-name="tablealignleft"> Afficher le Bureau                                                                                                                                                                                                                                                                                                          </text:p>
          </table:table-cell>
          <table:covered-table-cell/>
          <table:table-cell office:value-type="string" table:style-name="tablecell">
            <text:p text:style-name="tablealignleft"> retour au Bureau classique<text:line-break/><draw:a xlink:type="simple" xlink:href="http://ftp-developpez.com/gordon-fowler/Windows%208/W8%20Gestes%20et%20raccourcis/Windows%208%20Desktop%20Bureau%20traditionnel.jpg"><draw:frame draw:style-name="media" draw:name="Windows + D Legend" text:anchor-type="as-char" draw:z-index="0" svg:width="10.583333333333cm"><draw:text-box><text:p text:style-name="legendcenter"><draw:frame draw:style-name="media" draw:name="Windows + D" text:anchor-type="as-char" draw:z-index="1" svg:width="10.583333333333cm" svg:height="5.9432524875622cm"><draw:image xlink:href="Pictures/960125009b1732bb1f1446a770c4d7cd.jpg" xlink:type="simple" xlink:show="embed" xlink:actuate="onLoad"/></draw:frame>Windows + D</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Q</text:span><text:line-break/>(Q comme “Query” (en vf : recherche))  </text:p>
          </table:table-cell>
          <table:table-cell office:value-type="string" table:style-name="tablecell"/>
          <table:table-cell office:value-type="string" table:style-name="tablecell"/>
          <table:table-cell office:value-type="string" table:style-name="tablecell">
            <text:p text:style-name="tablealignleft"> la recherche intégrée et globale.<text:line-break/>C'est LE raccourci qui fait que la disparition du menu “démarrer” est un faux débat. Avec cette fonctionnalité de recherche (également accessible via la Charm Bar, voir plus bas), il est possible de tout retrouver en moins de 10 secondes, que ce soit des applications, des fichiers, des paramètres, etc.<text:line-break/>en fait ce raccourci n'est même pas nécessaire : on peut taper directement ce qu'on cherche dans l'écran d'accueil. (exactement comme sous Windows Vista/Seven : appuyer sur la touche <text:span text:style-name="Plugin_Keyboard___keyboard">⊞ Win</text:span>, et taper la recherche...)<text:line-break/><draw:a xlink:type="simple" xlink:href="http://ftp-developpez.com/gordon-fowler/Windows%208/W8%20Gestes%20et%20raccourcis/Windows%20Q.png"><draw:frame draw:style-name="media" draw:name="Windows + Q Legend" text:anchor-type="as-char" draw:z-index="0" svg:width="10.583333333333cm"><draw:text-box><text:p text:style-name="legendcenter"><draw:frame draw:style-name="media" draw:name="Windows + Q" text:anchor-type="as-char" draw:z-index="2" svg:width="10.583333333333cm" svg:height="7.6131720430108cm"><draw:image xlink:href="Pictures/cb7ff010f138783ef23112ee9fb30e49.png" xlink:type="simple" xlink:show="embed" xlink:actuate="onLoad"/></draw:frame>Windows + Q</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F</text:span><text:line-break/>(F comme “Files” ou “Fichiers”)        </text:p>
          </table:table-cell>
          <table:table-cell office:value-type="string" table:style-name="tablecell" table:number-columns-spanned="2">
            <text:p text:style-name="tablealignleft"> Rechercher un fichier ou un dossier                                                                                                                                                                                                                                                                                         </text:p>
          </table:table-cell>
          <table:covered-table-cell/>
          <table:table-cell office:value-type="string" table:style-name="tablecell">
            <text:p text:style-name="tablealignleft"> la recherche de fichiers<text:line-break/>Comme la recherche globale avec <text:span text:style-name="Plugin_Keyboard___keyboard">⊞ Win</text:span>+<text:span text:style-name="Plugin_Keyboard___keyboard">Q</text:span> mais exclusivement sur les fichiers                                                                                                                                                                                                                                                                                                                                                                                                                                                                                                                                                                                      </text:p>
          </table:table-cell>
        </table:table-row>
        <table:table-row>
          <table:table-cell office:value-type="string" table:style-name="tablecell">
            <text:p text:style-name="tablealignleft"> <text:span text:style-name="Plugin_Keyboard___keyboard">⊞ Win</text:span>+<text:span text:style-name="Plugin_Keyboard___keyboard">Ctrl</text:span>+<text:span text:style-name="Plugin_Keyboard___keyboard">F</text:span>                          </text:p>
          </table:table-cell>
          <table:table-cell office:value-type="string" table:style-name="tablecell" table:number-columns-spanned="3">
            <text:p text:style-name="tablealignleft"> Rechercher les ordinateurs (si vous êtes sur un réseau)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Z</text:span>                                          </text:p>
          </table:table-cell>
          <table:table-cell office:value-type="string" table:style-name="tablecell"/>
          <table:table-cell office:value-type="string" table:style-name="tablecell"/>
          <table:table-cell office:value-type="string" table:style-name="tablecell">
            <text:p text:style-name="tablealignleft"> le menu d'une application<text:line-break/>Un raccourci tout aussi utile que <text:span text:style-name="Plugin_Keyboard___keyboard">⊞ Win</text:span>+<text:span text:style-name="Plugin_Keyboard___keyboard">Q</text:span> mais dans un autre domaine qui permet d'utiliser à fond toutes les fonctionnalités des applications.<text:line-break/>Ce raccourci permet par exemple d'accéder à la barre d'adresse d'Internet Explorer 10 dans sa version “Interface Windows 8”, de passer d'un onglet à un autre, d'en fermer un ou au contraire d'en ouvrir un, d'ajouter un marque-page, etc.<text:line-break/><draw:a xlink:type="simple" xlink:href="http://ftp-developpez.com/gordon-fowler/Windows%208/W8%20Gestes%20et%20raccourcis/Windows%20Z.png"><draw:frame draw:style-name="media" draw:name="Windows + Z Legend" text:anchor-type="as-char" draw:z-index="0" svg:width="10.583333333333cm"><draw:text-box><text:p text:style-name="legendcenter"><draw:frame draw:style-name="media" draw:name="Windows + Z" text:anchor-type="as-char" draw:z-index="3" svg:width="10.583333333333cm" svg:height="7.8862903225806cm"><draw:image xlink:href="Pictures/c07dfb114908f5a3329a0556e32546c0.png" xlink:type="simple" xlink:show="embed" xlink:actuate="onLoad"/></draw:frame>Windows + Z</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I</text:span><text:line-break/>(I comme “Information”)                </text:p>
          </table:table-cell>
          <table:table-cell office:value-type="string" table:style-name="tablecell"/>
          <table:table-cell office:value-type="string" table:style-name="tablecell"/>
          <table:table-cell office:value-type="string" table:style-name="tablecell">
            <text:p text:style-name="tablealignleft"> Paramètres de l’application en cours<text:line-break/><draw:a xlink:type="simple" xlink:href="http://ftp-developpez.com/gordon-fowler/Windows%208/W8%20Gestes%20et%20raccourcis/Windows%20I.png"><draw:frame draw:style-name="media" draw:name="Windows + I Legend" text:anchor-type="as-char" draw:z-index="0" svg:width="10.583333333333cm"><draw:text-box><text:p text:style-name="legendcenter"><draw:frame draw:style-name="media" draw:name="Windows + I" text:anchor-type="as-char" draw:z-index="4" svg:width="10.583333333333cm" svg:height="7.9375cm"><draw:image xlink:href="Pictures/ebb1855d89936f9cc759957df5dbdf2d.png" xlink:type="simple" xlink:show="embed" xlink:actuate="onLoad"/></draw:frame>Windows + I</text:p></draw:text-box></draw:frame></draw:a><text:line-break/>A ne pas confondre avec <text:span text:style-name="Plugin_Keyboard___keyboard">⊞ Win</text:span>+<text:span text:style-name="Plugin_Keyboard___keyboard">Z</text:span> qui permet d'influer sur l'utilisation de l'application.<text:line-break/><draw:a xlink:type="simple" xlink:href="http://ftp-developpez.com/gordon-fowler/Windows%208/W8%20Gestes%20et%20raccourcis/Windows%20I%20et%20Z.png"><draw:frame draw:style-name="media" draw:name="Windows + Z Legend" text:anchor-type="as-char" draw:z-index="0" svg:width="10.583333333333cm"><draw:text-box><text:p text:style-name="legendcenter"><draw:frame draw:style-name="media" draw:name="Windows + Z" text:anchor-type="as-char" draw:z-index="5" svg:width="10.583333333333cm" svg:height="7.9716397849462cm"><draw:image xlink:href="Pictures/f0c1a81cb62bdef5265b19e89db77e75.png" xlink:type="simple" xlink:show="embed" xlink:actuate="onLoad"/></draw:frame>Windows + Z</text:p></draw:text-box></draw:frame></draw:a><text:line-break/>ni avec la Barre de Charm                                                                                                                                                                                                                                                                        </text:p>
          </table:table-cell>
        </table:table-row>
        <table:table-row>
          <table:table-cell office:value-type="string" table:style-name="tablecell">
            <text:p text:style-name="tablealignleft"> <text:span text:style-name="Plugin_Keyboard___keyboard">⊞ Win</text:span>+<text:span text:style-name="Plugin_Keyboard___keyboard">Ctrl</text:span><text:line-break/>(<text:span text:style-name="Strong_20_Emphasis">C</text:span> comme <text:span text:style-name="Strong_20_Emphasis">Charm</text:span>)                </text:p>
          </table:table-cell>
          <table:table-cell office:value-type="string" table:style-name="tablecell"/>
          <table:table-cell office:value-type="string" table:style-name="tablecell"/>
          <table:table-cell office:value-type="string" table:style-name="tablecell">
            <text:p text:style-name="tablealignleft"> la barre de “Charm”<text:line-break/>Cette barre à tout faire (en réalité un menu) est la véritable pierre angulaire de Windows 8. Elle permet d'accéder à l'essentiel en un geste ou un raccourci, que ce soit au sein d'une application, d'un document (pour le partager) ou des bureaux (pour passer de l'un à l'autre)<text:line-break/><draw:a xlink:type="simple" xlink:href="http://ftp-developpez.com/gordon-fowler/Windows%208/W8%20Gestes%20et%20raccourcis/Windows%208%20Charm%20Barre.png"><draw:frame draw:style-name="media" draw:name="Windows + C Legend" text:anchor-type="as-char" draw:z-index="0" svg:width="2.2489583333333cm" style:rel-width="100%"><draw:text-box><text:p text:style-name="legendcenter"><draw:frame draw:style-name="media" draw:name="Windows + C" text:anchor-type="as-char" draw:z-index="6" svg:width="2.2489583333333cm" style:rel-width="100%" svg:height="12.885208333333cm" style:rel-height="scale"><draw:image xlink:href="Pictures/b52b8d776cbcbaa73f803d20f4c6dd8d.png" xlink:type="simple" xlink:show="embed" xlink:actuate="onLoad"/></draw:frame>Windows + C</text:p></draw:text-box></draw:frame></draw:a>                                                                                                                                                                                                                                                                     </text:p>
          </table:table-cell>
        </table:table-row>
        <table:table-row>
          <table:table-cell office:value-type="string" table:style-name="tablecell">
            <text:p text:style-name="tablealignleft"> <text:span text:style-name="Plugin_Keyboard___keyboard">⊞ Win</text:span>+<text:span text:style-name="Plugin_Keyboard___keyboard">Tabulation</text:span>                                 </text:p>
          </table:table-cell>
          <table:table-cell office:value-type="string" table:style-name="tablecell" table:number-columns-spanned="2">
            <text:p text:style-name="tablealignleft"> Parcourir les programmes sur la barre des tâches en utilisant la Rotation 3D Windows                                                                                                                                                                                                                                        </text:p>
          </table:table-cell>
          <table:covered-table-cell/>
          <table:table-cell office:value-type="string" table:style-name="tablecell">
            <text:p text:style-name="tablealignleft"> passer d'une application à une autre<text:line-break/>Ce raccourci permet de passer en revue - une à une - toutes les applications ouvertes notamment pour changer d'application. A noter que le bureau classique (Windows + D) est considéré comme une application toujours ouverte                                                                                                                                                                                                                                                                                                                                                                                                                                               </text:p>
          </table:table-cell>
        </table:table-row>
        <table:table-row>
          <table:table-cell office:value-type="string" table:style-name="tablecell">
            <text:p text:style-name="tablealignleft"> <text:span text:style-name="Plugin_Keyboard___keyboard">⊞ Win</text:span>+<text:span text:style-name="Plugin_Keyboard___keyboard">T</text:span>                                          </text:p>
          </table:table-cell>
          <table:table-cell office:value-type="string" table:style-name="tablecell"/>
          <table:table-cell office:value-type="string" table:style-name="tablecell">
            <text:p text:style-name="tablealignleft"> Parcourir les programmes sur la barre des tâches                                                                                                                                                   </text:p>
          </table:table-cell>
          <table:table-cell office:value-type="string" table:style-name="tablecell"/>
        </table:table-row>
        <table:table-row>
          <table:table-cell office:value-type="string" table:style-name="tablecell">
            <text:p text:style-name="tablealignleft"> <text:span text:style-name="Plugin_Keyboard___keyboard">Ctrl</text:span>+<text:span text:style-name="Plugin_Keyboard___keyboard">⊞ Win</text:span>+<text:span text:style-name="Plugin_Keyboard___keyboard">Tabulation</text:span>                 </text:p>
          </table:table-cell>
          <table:table-cell office:value-type="string" table:style-name="tablecell"/>
          <table:table-cell office:value-type="string" table:style-name="tablecell">
            <text:p text:style-name="tablealignleft"> Utiliser les touches fléchées pour parcourir les programmes sur la barre des tâches en utilisant la Rotation 3D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E</text:span><text:line-break/>(E comme... “Explorateur”)             </text:p>
          </table:table-cell>
          <table:table-cell office:value-type="string" table:style-name="tablecell">
            <text:p text:style-name="tablealignleft"> Ouvrir le Poste de travail                                                                                              </text:p>
          </table:table-cell>
          <table:table-cell office:value-type="string" table:style-name="tablecell">
            <text:p text:style-name="tablealignleft"> Démarrer l’ordinateur                                                                                                                                                                              </text:p>
          </table:table-cell>
          <table:table-cell office:value-type="string" table:style-name="tablecell">
            <text:p text:style-name="tablealignleft"> Explorateur<text:line-break/>Idéal pour naviguer “à l'ancienne” dans les arborescences du PC                                                                                                                                                                                                                                                                                                                                                                                                                                                                                                                                                                                                                                       </text:p>
          </table:table-cell>
        </table:table-row>
        <table:table-row>
          <table:table-cell office:value-type="string" table:style-name="tablecell">
            <text:p text:style-name="tablealignleft"> <text:span text:style-name="Plugin_Keyboard___keyboard">⊞ Win</text:span>+<text:span text:style-name="Plugin_Keyboard___keyboard">R</text:span>                                          </text:p>
          </table:table-cell>
          <table:table-cell office:value-type="string" table:style-name="tablecell" table:number-columns-spanned="3">
            <text:p text:style-name="tablealignleft"> Ouvrir la boîte de dialogue Exécuter<text:line-break/>Bien plus rapide que le menu démarrer pour lancer la calculette ou une console.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L</text:span><text:line-break/>(L comme “Lock”)                       </text:p>
          </table:table-cell>
          <table:table-cell office:value-type="string" table:style-name="tablecell">
            <text:p text:style-name="tablealignleft"> Verrouiller le clavier                                                                                                  </text:p>
          </table:table-cell>
          <table:table-cell office:value-type="string" table:style-name="tablecell">
            <text:p text:style-name="tablealignleft"> Verrouiller votre ordinateur ou changer d’utilisateur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M</text:span>                                          </text:p>
          </table:table-cell>
          <table:table-cell office:value-type="string" table:style-name="tablecell" table:number-columns-spanned="3">
            <text:p text:style-name="tablealignleft"> Réduire toutes les fenêtr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 Shift</text:span>+<text:span text:style-name="Plugin_Keyboard___keyboard">M</text:span>                         </text:p>
          </table:table-cell>
          <table:table-cell office:value-type="string" table:style-name="tablecell" table:number-columns-spanned="3">
            <text:p text:style-name="tablealignleft"> Restaurer les fenêtres réduite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text:span>                                          </text:p>
          </table:table-cell>
          <table:table-cell office:value-type="string" table:style-name="tablecell"/>
          <table:table-cell office:value-type="string" table:style-name="tablecell"/>
          <table:table-cell office:value-type="string" table:style-name="tablecell">
            <text:p text:style-name="tablealignleft"> permet de switcher entre le mode plein écran, 1/3 gauche et 1/3 droit                                                                                                                                                                                                                                                                                                                                                                                                                                                                                                                                                                                                                                               </text:p>
          </table:table-cell>
        </table:table-row>
        <table:table-row>
          <table:table-cell office:value-type="string" table:style-name="tablecell">
            <text:p text:style-name="tablealignleft"> <text:span text:style-name="Plugin_Keyboard___keyboard">⊞ Win</text:span>+<text:span text:style-name="Plugin_Keyboard___keyboard">X</text:span>                                          </text:p>
          </table:table-cell>
          <table:table-cell office:value-type="string" table:style-name="tablecell"/>
          <table:table-cell office:value-type="string" table:style-name="tablecell">
            <text:p text:style-name="tablealignleft"> Ouvrir le Centre de mobilité Windows                                                                                                                                                               </text:p>
          </table:table-cell>
          <table:table-cell office:value-type="string" table:style-name="tablecell">
            <text:p text:style-name="tablealignleft"> fait apparaitre le menu d'accès aux paramètres du pc (panneau de configuration)                                                                                                                                                                                                                                                                                                                                                                                                                                                                                                                                                                                                                                     </text:p>
          </table:table-cell>
        </table:table-row>
        <table:table-row>
          <table:table-cell office:value-type="string" table:style-name="tablecell">
            <text:p text:style-name="tablealignleft"> <text:span text:style-name="Plugin_Keyboard___keyboard">⊞ Win</text:span>+<text:span text:style-name="Plugin_Keyboard___keyboard">F1</text:span>                                         </text:p>
          </table:table-cell>
          <table:table-cell office:value-type="string" table:style-name="tablecell" table:number-columns-spanned="3">
            <text:p text:style-name="tablealignleft"> Afficher l'aide de Windows                                                                                                                                                                                                                                                                                                                                                                                                                                                                                                                                                                                                                                                                                                                                                                                                                                                                                                                                                                                                                       </text:p>
          </table:table-cell>
          <table:covered-table-cell/>
          <table:covered-table-cell/>
        </table:table-row>
        <table:table-row>
          <table:table-cell office:value-type="string" table:style-name="tablecell">
            <text:p text:style-name="tablealignleft"> <text:span text:style-name="Plugin_Keyboard___keyboard">⊞ Win</text:span>+<text:span text:style-name="Plugin_Keyboard___keyboard">U</text:span>                                          </text:p>
          </table:table-cell>
          <table:table-cell office:value-type="string" table:style-name="tablecell">
            <text:p text:style-name="tablealignleft"> Ouvrir le Gestionnaire d'utilitaires                                                                                    </text:p>
          </table:table-cell>
          <table:table-cell office:value-type="string" table:style-name="tablecell">
            <text:p text:style-name="tablealignleft"> Ouvrir l’Accessibilité                                                                                                                                                                             </text:p>
          </table:table-cell>
          <table:table-cell office:value-type="string" table:style-name="tablecell">
            <text:p text:style-name="tablealignleft"> Ouvrir les Options d’ergonomie                                                                                                                                                                                                                                                                                                                                                                                                                                                                                                                                                                                                                                                                                      </text:p>
          </table:table-cell>
        </table:table-row>
        <table:table-row>
          <table:table-cell office:value-type="string" table:style-name="tablecell">
            <text:p text:style-name="tablealignleft"> <text:span text:style-name="Plugin_Keyboard___keyboard">⊞ Win</text:span>+<text:span text:style-name="Plugin_Keyboard___keyboard">Espace</text:span>                                     </text:p>
          </table:table-cell>
          <table:table-cell office:value-type="string" table:style-name="tablecell"/>
          <table:table-cell office:value-type="string" table:style-name="tablecell">
            <text:p text:style-name="tablealignleft"> Amener tous les gadgets au premier plan et sélectionner le Volet Windows                                                                                                                           </text:p>
          </table:table-cell>
          <table:table-cell office:value-type="string" table:style-name="tablecell">
            <text:p text:style-name="tablealignleft"> Changer la langue d’entrée et la disposition du clavier                                                                                                                                                                                                                                                                                                                                                                                                                                                                                                                                                                                                                                                             </text:p>
          </table:table-cell>
        </table:table-row>
        <table:table-row>
          <table:table-cell office:value-type="string" table:style-name="tablecell">
            <text:p text:style-name="tablealignleft"> <text:span text:style-name="Plugin_Keyboard___keyboard">⊞ Win</text:span>+<text:span text:style-name="Plugin_Keyboard___keyboard">G</text:span>                                          </text:p>
          </table:table-cell>
          <table:table-cell office:value-type="string" table:style-name="tablecell"/>
          <table:table-cell office:value-type="string" table:style-name="tablecell">
            <text:p text:style-name="tablealignleft"> Parcourir les gadgets du Volet Windows                                                                                                                                                             </text:p>
          </table:table-cell>
          <table:table-cell office:value-type="string" table:style-name="tablecell"/>
        </table:table-row>
        <table:table-row>
          <table:table-cell office:value-type="string" table:style-name="tablecell">
            <text:p text:style-name="tablealignleft"> <text:span text:style-name="Plugin_Keyboard___keyboard">⊞ Win</text:span>+<text:span text:style-name="Plugin_Keyboard___keyboard">Touche numérique</text:span>                           </text:p>
          </table:table-cell>
          <table:table-cell office:value-type="string" table:style-name="tablecell"/>
          <table:table-cell office:value-type="string" table:style-name="tablecell">
            <text:p text:style-name="tablealignleft"> Ouvrir le raccourci Lancement rapide dont la position correspond au chiffre.<text:line-break/>Par exemple, touche WindowsImage de la touche Windows +1 lance le premier raccourci dans le menu Lancement rapide.  </text:p>
          </table:table-cell>
          <table:table-cell office:value-type="string" table:style-name="tablecell">
            <text:p text:style-name="tablealignleft"> Ouvrir le Bureau et démarrer l’application épinglée à la barre des tâches dans la position indiquée par le chiffre. Si l’application est déjà en cours d’exécution, basculer vers cette application.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Keyboard" style:name="Plugin_Keyboard" style:display-name="Plugin Keyboard" style:family="text">
</style:style>
    <style:style style:parent-style-name="Plugin_Keyboard" style:name="Plugin_Keyboard___keyboard" style:display-name="Keyboard" style:family="text">
      <style:text-properties fo:color="#333333" fo:background-color="#FFFFFF" fo:padding-left="0.8pt" fo:padding-top="0pt" fo:padding-right="1.6pt" fo:padding-bottom="0pt" style:vertical-align="top" fo:font-family="sans-serif" fo:border-top="1pt solid #cfcfcf" fo:border-right="2pt solid #666666" fo:border-bottom="2pt solid #666666" fo:border-left="1pt solid #cfcfcf"/>
    </style:style>
    <style:style style:parent-style-name="Plugin_Keyboard" style:name="Plugin_Keyboard___keyboard_keypress" style:display-name="Keypress" style:family="text">
      <style:text-properties fo:background-color="#f9f9f9" fo:background-image="linear-gradient(to bottom,#eee,#f9f9f9,#eee)" fo:padding="1.2pt 3.6pt" fo:padding-top="1.2pt" fo:padding-bottom="1.2pt" fo:padding-right="3.6pt" fo:padding-left="3.6pt" fo:font-size="10.2pt" fo:border="1pt solid #aaaaaa"/>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2-07-31a "Igor"</meta:generator>
    <meta:initial-creator>Generated</meta:initial-creator>
    <meta:creation-date>2026-09-09T01::59:21</meta:creation-date>
    <dc:creator>Generated</dc:creator>
    <dc:date>2026-09-09T01::59:21</dc:date>
    <dc:language>en-US</dc:language>
    <meta:editing-cycles>1</meta:editing-cycles>
    <meta:editing-duration>PT0S</meta:editing-duration>
    <dc:title>logiciel:os:windows:raccourcis_windows:start</dc:title>
  </office:meta>
</office:document-meta>
</file>