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c086a575a098a08c79a6db7fb7f79a.png"/>
  <manifest:file-entry manifest:media-type="image/png" manifest:full-path="Pictures/2cac96a7b98e206b4b5aed1df29abc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163.2804pt"/>
    </style:style>
    <style:style style:name="odt_auto_style_table_column_3_1" style:family="table-column">
      <style:table-column-properties style:column-width="163.280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c3" style:family="text">
      <style:text-properties fo:font-family="monospace" fo:color="#000000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59" style:family="table-cell">
      <style:table-cell-properties fo:border="0.06pt solid #8cacbb" fo:padding="0.049cm" fo:background-color="#f7f9fa"/>
    </style:style>
    <style:style style:name="PluginODTAutoStyle_Paragraph_6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PluginODTAutoStyle_TableCell_61" style:family="table-cell">
      <style:table-cell-properties fo:border="0.06pt solid #8cacbb" fo:padding="0.049cm" fo:background-color="#f7f9fa"/>
    </style:style>
    <style:style style:name="PluginODTAutoStyle_Paragraph_6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es5" style:family="text">
      <style:text-properties fo:color="#006699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PluginODTAutoStyle_TableCell_63" style:family="table-cell">
      <style:table-cell-properties fo:border="0.06pt solid #8cacbb" fo:padding="0.049cm" fo:background-color="#f7f9fa"/>
    </style:style>
    <style:style style:name="PluginODTAutoStyle_Paragraph_6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69" style:family="table-cell">
      <style:table-cell-properties fo:border="0.06pt solid #8cacbb" fo:padding="0.049cm" fo:background-color="#f7f9fa"/>
    </style:style>
    <style:style style:name="PluginODTAutoStyle_Paragraph_7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71" style:family="table-cell">
      <style:table-cell-properties fo:border="0.06pt solid #8cacbb" fo:padding="0.049cm" fo:background-color="#f7f9fa"/>
    </style:style>
    <style:style style:name="PluginODTAutoStyle_Paragraph_7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tomcat:start"/><text:bookmark-start text:name="__RefHeading___creation_d_un_serveur_tomcat_1"/><text:bookmark-start text:name="creation_d_un_serveur_tomcat"/>Création d'un serveur Tomcat<text:bookmark-end text:name="__RefHeading___creation_d_un_serveur_tomcat_1"/><text:bookmark-end text:name="creation_d_un_serveur_tomca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es droits d'administrationDisposer d'une connexion à Internet configurée et activée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Installez les paquets <text:span text:style-name="Strong_20_Emphasis">tomcat7,libapache2-mod-php5</text:span> ou en ligne de commande :</text:p>
      <text:p text:style-name="Command Line Interface"><text:span text:style-name="PluginODTAutoStyle_span_1">$ </text:span><text:span text:style-name="PluginODTAutoStyle_span_2">sudo apt install tomcat7 libapache2-mod-php5</text:span>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Autre possibilité : téléchargez Tomcat sur <text:a xlink:type="simple" xlink:href="http://tomcat.apache.org/download-70.cgi" text:style-name="Internet_20_link" text:visited-style-name="Visited_20_Internet_20_Link">http://tomcat.apache.org/download-70.cgi</text:a></text:p><text:p text:style-name="Text_20_body"><draw:frame draw:style-name="mediacenter" draw:name="0" text:anchor-type="paragraph" draw:z-index="0" svg:width="10.583333333333cm" svg:height="5.3638257575758cm"><draw:image xlink:href="Pictures/9ec086a575a098a08c79a6db7fb7f79a.png" xlink:type="simple" xlink:show="embed" xlink:actuate="onLoad"/></draw:frame></text:p><text:p text:style-name="Text_20_body">Dans <text:span text:style-name="Strong_20_Emphasis">Binary Distributions</text:span>/<text:span text:style-name="Strong_20_Emphasis">Core</text:span>, choisir le lien <text:span text:style-name="Strong_20_Emphasis">tar.gz</text:span>.</text:p><text:p text:style-name="Text_20_body">Le placer, par exemple, dans le dossier <text:span text:style-name="Strong_20_Emphasis">/home/$USER/Téléchargements</text:span>.</text:p><text:p text:style-name="Text_20_body"><draw:frame draw:style-name="PluginODTAutoStyle_Frame_7_text_frame" draw:name="Frame2" text:anchor-type="as-char" svg:width="163.2804pt" draw:z-index="1" svg:min-height="1cm"><draw:text-box><table:table table:style-name="PluginODTAutoStyle_Table_8"><table:table-column table:style-name="odt_auto_style_table_column_2_1"/><table:table-row><table:table-cell office:value-type="string" table:style-name="PluginODTAutoStyle_TableCell_9"><text:p text:style-name="PluginODTAutoStyle_Paragraph_10">Pour l'installer sur un Raspberry, le copier via scp vers un répertoire du Raspberry Pi :</text:p><text:p text:style-name="Command Line Interface"><text:span text:style-name="PluginODTAutoStyle_span_11">$ </text:span><text:span text:style-name="PluginODTAutoStyle_span_12">scp ~/Téléchargements/apache-tomcat-[version].tar.gz pi@framboise:/home/pi</text:span></text:p></table:table-cell></table:table-row></table:table></draw:text-box></draw:frame>Allez dans le répertoire de téléchargement et décompressez l’archive téléchargée vers le répertoire <text:span text:style-name="Strong_20_Emphasis">/usr/local</text:span> :</text:p><text:p text:style-name="Command Line Interface"><text:span text:style-name="PluginODTAutoStyle_span_13">$ </text:span><text:span text:style-name="PluginODTAutoStyle_span_14">cd /home/$USER/Téléchargements</text:span><text:line-break/><text:span text:style-name="PluginODTAutoStyle_span_15">$ </text:span><text:span text:style-name="PluginODTAutoStyle_span_16">sudo tar -zxvf apache-tomcat-v.x.y.tar.gz</text:span></text:p><text:p text:style-name="Text_20_body">Cela y fait apparaître un répertoire <text:span text:style-name="Strong_20_Emphasis">apache-tomcat-v.x.y/</text:span>.</text:p><text:p text:style-name="Text_20_body">Déplacez ce répertoire et créez le lien <text:span text:style-name="Strong_20_Emphasis">tomcat</text:span> :</text:p><text:p text:style-name="Command Line Interface"><text:span text:style-name="PluginODTAutoStyle_span_17">$ </text:span><text:span text:style-name="PluginODTAutoStyle_span_18">sudo mv apache-tomcat-v.x.y/ /usr/local/</text:span><text:line-break/><text:span text:style-name="PluginODTAutoStyle_span_19">$ </text:span><text:span text:style-name="PluginODTAutoStyle_span_20">sudo ln -s /usr/local/apache-tomcat-v.x.y /usr/local/tomcat</text:span></text:p><text:p text:style-name="Text_20_body">Créez l'utilisateur <text:span text:style-name="Strong_20_Emphasis">tomcat</text:span> avec le mot de passe <text:span text:style-name="Strong_20_Emphasis">tomcat</text:span> :</text:p><text:p text:style-name="Command Line Interface"><text:span text:style-name="PluginODTAutoStyle_span_21">$ </text:span><text:span text:style-name="PluginODTAutoStyle_span_22">sudo adduser tomcat</text:span><text:line-break/><text:span text:style-name="PluginODTAutoStyle_span_23">...</text:span><text:line-break/><text:span text:style-name="PluginODTAutoStyle_span_24">Ajout de l'utilisateur « tomcat » ...</text:span><text:line-break/><text:span text:style-name="PluginODTAutoStyle_span_25">Ajout du nouveau groupe « tomcat » (1001) ...</text:span><text:line-break/><text:span text:style-name="PluginODTAutoStyle_span_26">Ajout du nouvel utilisateur « tomcat » (1001) avec le groupe « tomcat » ...</text:span><text:line-break/><text:span text:style-name="PluginODTAutoStyle_span_27">Le répertoire personnel « /home/tomcat » existe déjà.<text:s text:c="2"/>Rien n'est copié depuis « /etc/skel ».</text:span><text:line-break/><text:span text:style-name="PluginODTAutoStyle_span_28">...</text:span><text:line-break/><text:span text:style-name="PluginODTAutoStyle_span_29">Entrez le nouveau mot de passe UNIX : </text:span><text:line-break/><text:span text:style-name="PluginODTAutoStyle_span_30">Retapez le nouveau mot de passe UNIX : </text:span><text:line-break/><text:span text:style-name="PluginODTAutoStyle_span_31">passwd : le mot de passe a été mis à jour avec succès</text:span><text:line-break/><text:span text:style-name="PluginODTAutoStyle_span_32">Modification des informations relatives à l'utilisateur tomcat</text:span><text:line-break/><text:span text:style-name="PluginODTAutoStyle_span_33">Entrez la nouvelle valeur ou « Entrée » pour conserver la valeur proposée</text:span><text:line-break/><text:span text:style-name="PluginODTAutoStyle_span_34"><text:tab/>Nom complet []: </text:span><text:line-break/><text:span text:style-name="PluginODTAutoStyle_span_35"><text:tab/>N° de bureau []: </text:span><text:line-break/><text:span text:style-name="PluginODTAutoStyle_span_36"><text:tab/>Téléphone professionnel []: </text:span><text:line-break/><text:span text:style-name="PluginODTAutoStyle_span_37"><text:tab/>Téléphone personnel []: </text:span><text:line-break/><text:span text:style-name="PluginODTAutoStyle_span_38"><text:tab/>Autre []: </text:span><text:line-break/><text:span text:style-name="PluginODTAutoStyle_span_39">Ces informations sont-elles correctes ? [O/n] </text:span><text:line-break/><text:span text:style-name="PluginODTAutoStyle_span_40">$ </text:span></text:p><text:p text:style-name="Text_20_body">Et rendez-le propriétaire des répertoires de tomcat :</text:p><text:p text:style-name="Command Line Interface"><text:span text:style-name="PluginODTAutoStyle_span_41">$ </text:span><text:span text:style-name="PluginODTAutoStyle_span_42">cd /usr/local/tomcat</text:span><text:line-break/><text:span text:style-name="PluginODTAutoStyle_span_43">$ </text:span><text:span text:style-name="PluginODTAutoStyle_span_44">sudo chown -R tomcat:tomcat .</text:span><text:line-break/><text:span text:style-name="PluginODTAutoStyle_span_45">$ </text:span><text:span text:style-name="PluginODTAutoStyle_span_46">sudo chmod -R 6770 .</text:span></text:p><text:p text:style-name="Text_20_body">Pour pouvoir intervenir sans être root, rendre l'utilisateur <text:span text:style-name="Strong_20_Emphasis">$USER</text:span> membre du groupe <text:span text:style-name="Strong_20_Emphasis">tomcat</text:span> :</text:p><text:p text:style-name="Command Line Interface"><text:span text:style-name="PluginODTAutoStyle_span_47">$ </text:span><text:span text:style-name="PluginODTAutoStyle_span_48">sudo usermod -aG tomcat $USER</text:span></text:p><text:p text:style-name="Text_20_body"><draw:frame draw:style-name="PluginODTAutoStyle_Frame_49_text_frame" draw:name="Frame3" text:anchor-type="as-char" svg:width="163.2804pt" draw:z-index="1" svg:min-height="1cm"><draw:text-box><table:table table:style-name="PluginODTAutoStyle_Table_50"><table:table-column table:style-name="odt_auto_style_table_column_3_1"/><table:table-row><table:table-cell office:value-type="string" table:style-name="PluginODTAutoStyle_TableCell_51"><text:p text:style-name="PluginODTAutoStyle_Paragraph_52">Attention à mettre le <text:span text:style-name="Strong_20_Emphasis">-a</text:span> : sinon, $USER changera de groupe au lieu d'ajouter tomcat</text:p></table:table-cell></table:table-row></table:table></draw:text-box></draw:frame></text:p></table:table-cell></table:table-row></table:table></draw:text-box></draw:frame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sauvegarde_du_site_5"/><text:bookmark-start text:name="sauvegarde_du_site"/>Sauvegarde du site<text:bookmark-end text:name="__RefHeading___sauvegarde_du_site_5"/><text:bookmark-end text:name="sauvegarde_du_site"/></text:h>
      <text:p text:style-name="Command Line Interface"><text:span text:style-name="PluginODTAutoStyle_span_53">$ </text:span><text:span text:style-name="PluginODTAutoStyle_span_54">sudo mkdir /usr/local/tomcat/oldwebapps</text:span><text:line-break/><text:span text:style-name="PluginODTAutoStyle_span_55">$ </text:span><text:span text:style-name="PluginODTAutoStyle_span_56">sudo mv /usr/local/tomcat/webapps/* /usr/local/tomcat/oldwebapps/</text:span></text:p>
      <text:h text:style-name="Heading_20_3" text:outline-level="3"><text:bookmark-start text:name="__RefHeading___utilisateurs_et_mots_de_passe_6"/><text:bookmark-start text:name="utilisateurs_et_mots_de_passe"/>Utilisateurs et mots de passe<text:bookmark-end text:name="__RefHeading___utilisateurs_et_mots_de_passe_6"/><text:bookmark-end text:name="utilisateurs_et_mots_de_passe"/></text:h>
      <text:p text:style-name="Text_20_body">L'installation a créé un utilisateur tomcat7 sans droit.</text:p>
      <text:p text:style-name="Text_20_body">Pour gérer <text:span text:style-name="Strong_20_Emphasis">tomcat</text:span>, nous allons créer un utilisateur <text:span text:style-name="Strong_20_Emphasis">tomcat</text:span>.</text:p>
      <text:p text:style-name="Text_20_body">Pour cela, éditez avec les droits d'administration le fichier <text:span text:style-name="Strong_20_Emphasis">/etc/tomcat7/tomcat-users.xml</text:span> pour ajouter entre les balises <text:span text:style-name="Strong_20_Emphasis">tomcat-users</text:span> les lignes suivantes :</text:p>
      <table:table table:style-name="Table">
        <table:table-column table:style-name="odt_auto_style_table_column_4_1"/>
        <table:table-row>
          <table:table-cell office:value-type="string" table:style-name="PluginODTAutoStyle_TableCell_57">
            <text:p text:style-name="Preformatted_20_Text">...<text:line-break/><text:span text:style-name="highlight_sc3"><text:span text:style-name="highlight_re1">&lt;tomcat-users<text:span text:style-name="highlight_re2">&gt;</text:span></text:span></text:span><text:line-break/><text:s text:c="2"/># ...<text:line-break/><text:s text:c="2"/><text:span text:style-name="highlight_sc3"><text:span text:style-name="highlight_re1">&lt;role</text:span> <text:span text:style-name="highlight_re0">rolename</text:span>=<text:span text:style-name="highlight_st0">"tomcat"</text:span><text:span text:style-name="highlight_re2">/&gt;</text:span></text:span><text:line-break/><text:s text:c="2"/><text:span text:style-name="highlight_sc3"><text:span text:style-name="highlight_re1">&lt;role</text:span> <text:span text:style-name="highlight_re0">rolename</text:span>=<text:span text:style-name="highlight_st0">"admin-gui"</text:span><text:span text:style-name="highlight_re2">/&gt;</text:span></text:span><text:line-break/><text:s text:c="2"/><text:span text:style-name="highlight_sc3"><text:span text:style-name="highlight_re1">&lt;role</text:span> <text:span text:style-name="highlight_re0">rolename</text:span>=<text:span text:style-name="highlight_st0">"manager-gui"</text:span><text:span text:style-name="highlight_re2">/&gt;</text:span></text:span><text:line-break/><text:s text:c="2"/><text:span text:style-name="highlight_sc3"><text:span text:style-name="highlight_re1">&lt;user</text:span> <text:span text:style-name="highlight_re0">username</text:span>=<text:span text:style-name="highlight_st0">"tomcat"</text:span> <text:span text:style-name="highlight_re0">password</text:span>=<text:span text:style-name="highlight_st0">"XXXXXX"</text:span> <text:span text:style-name="highlight_re0">roles</text:span>=<text:span text:style-name="highlight_st0">"tomcat,admin-gui,manager-gui"</text:span><text:span text:style-name="highlight_re2">/&gt;</text:span></text:span><text:line-break/><text:span text:style-name="highlight_sc3"><text:span text:style-name="highlight_re1">&lt;/tomcat-users<text:span text:style-name="highlight_re2">&gt;</text:span></text:span></text:span><text:line-break/>...</text:p>
          </table:table-cell>
        </table:table-row>
      </table:table>
      <text:p text:style-name="Text_20_body">-&gt; L'utilisateur <text:span text:style-name="Strong_20_Emphasis">tomcat</text:span> a pour mot de passe <text:span text:style-name="Strong_20_Emphasis">XXXXXX</text:span>, ses rôles sont <text:span text:style-name="Strong_20_Emphasis">tomcat</text:span>, <text:span text:style-name="Strong_20_Emphasis">admin-gui</text:span> et <text:span text:style-name="Strong_20_Emphasis">manager-gui</text:span>.</text:p>
      <text:h text:style-name="Heading_20_3" text:outline-level="3"><text:bookmark-start text:name="__RefHeading___fichiers_7"/><text:bookmark-start text:name="fichiers"/>Fichiers<text:bookmark-end text:name="__RefHeading___fichiers_7"/><text:bookmark-end text:name="fichiers"/></text:h>
      <table:table table:style-name="Table">
        <table:table-column table:style-name="odt_auto_style_table_column_5_1"/>
        <table:table-row>
          <table:table-cell office:value-type="string" table:style-name="PluginODTAutoStyle_TableCell_59">
            <text:p text:style-name="Preformatted_20_Text">&lt;<text:span text:style-name="highlight_kw3">VirtualHost</text:span> *:<text:span text:style-name="highlight_nu0">80</text:span>&gt;<text:line-break/><text:tab/><text:span text:style-name="highlight_kw1">ServerAdmin</text:span> webmaster@localhost<text:line-break/> <text:line-break/><text:tab/><text:span text:style-name="highlight_kw1">DocumentRoot</text:span> /var/www<text:line-break/><text:tab/>&lt;<text:span text:style-name="highlight_kw3">Directory</text:span> /&gt;<text:line-break/><text:tab/><text:tab/><text:span text:style-name="highlight_kw1">Options</text:span> <text:span text:style-name="highlight_kw2">FollowSymLinks</text:span><text:line-break/><text:tab/><text:tab/><text:span text:style-name="highlight_kw1">AllowOverride</text:span> <text:span text:style-name="highlight_kw2">None</text:span><text:line-break/><text:tab/>&lt;/<text:span text:style-name="highlight_kw3">Directory</text:span>&gt;<text:line-break/><text:tab/>&lt;<text:span text:style-name="highlight_kw3">Directory</text:span> /var/www/&gt;<text:line-break/><text:tab/><text:tab/><text:span text:style-name="highlight_kw1">Options</text:span> <text:span text:style-name="highlight_kw2">Indexes</text:span> <text:span text:style-name="highlight_kw2">FollowSymLinks</text:span> MultiViews<text:line-break/><text:tab/><text:tab/><text:span text:style-name="highlight_kw1">AllowOverride</text:span> <text:span text:style-name="highlight_kw2">None</text:span><text:line-break/><text:tab/><text:tab/><text:span text:style-name="highlight_kw1">Order</text:span> <text:span text:style-name="highlight_kw1">allow</text:span>,<text:span text:style-name="highlight_kw1">deny</text:span><text:line-break/><text:tab/><text:tab/><text:span text:style-name="highlight_kw1">allow</text:span> from <text:span text:style-name="highlight_kw2">all</text:span><text:line-break/><text:tab/>&lt;/<text:span text:style-name="highlight_kw3">Directory</text:span>&gt;<text:line-break/> <text:line-break/><text:tab/><text:span text:style-name="highlight_kw1">ScriptAlias</text:span> /cgi-bin/ /usr/lib/cgi-bin/<text:line-break/><text:tab/>&lt;<text:span text:style-name="highlight_kw3">Directory</text:span> <text:span text:style-name="highlight_st0">"/usr/lib/cgi-bin"</text:span>&gt;<text:line-break/><text:tab/><text:tab/><text:span text:style-name="highlight_kw1">AllowOverride</text:span> <text:span text:style-name="highlight_kw2">None</text:span><text:line-break/><text:tab/><text:tab/><text:span text:style-name="highlight_kw1">Options</text:span> +ExecCGI -MultiViews +SymLinksIfOwnerMatch<text:line-break/><text:tab/><text:tab/><text:span text:style-name="highlight_kw1">Order</text:span> <text:span text:style-name="highlight_kw1">allow</text:span>,<text:span text:style-name="highlight_kw1">deny</text:span><text:line-break/><text:tab/><text:tab/><text:span text:style-name="highlight_kw1">Allow</text:span> from <text:span text:style-name="highlight_kw2">all</text:span><text:line-break/><text:tab/>&lt;/<text:span text:style-name="highlight_kw3">Directory</text:span>&gt;<text:line-break/><text:tab/><text:span text:style-name="highlight_kw1">Alias</text:span> /phppgadmin /usr/share/phppgadmin<text:line-break/> <text:line-break/><text:tab/><text:span text:style-name="highlight_kw1">ErrorLog</text:span> ${APACHE_LOG_DIR}/error.log<text:line-break/> <text:line-break/><text:tab/><text:span text:style-name="highlight_co1"># Possible values include: debug, info, notice, warn, error, crit,</text:span><text:line-break/><text:tab/><text:span text:style-name="highlight_co1"># alert, emerg.</text:span><text:line-break/><text:tab/><text:span text:style-name="highlight_kw1">LogLevel</text:span> warn<text:line-break/> <text:line-break/><text:tab/><text:span text:style-name="highlight_kw1">CustomLog</text:span> ${APACHE_LOG_DIR}/access.log combined<text:line-break/>&lt;/<text:span text:style-name="highlight_kw3">VirtualHost</text:span>&gt;</text:p>
          </table:table-cell>
        </table:table-row>
      </table:table>
      <text:p text:style-name="Preformatted_20_Text">...<text:line-break/>127.0.0.1<text:tab/>localhost.localdomain<text:tab/>localhost<text:tab/>framboise<text:tab/>framboise.local</text:p>
      <text:p text:style-name="Text_20_body">Fichier de démarrage du serveur Catalina pour Tomcat :</text:p>
      <table:table table:style-name="Table">
        <table:table-column table:style-name="odt_auto_style_table_column_6_1"/>
        <table:table-row>
          <table:table-cell office:value-type="string" table:style-name="PluginODTAutoStyle_TableCell_61">
            <text:p text:style-name="Preformatted_20_Text"><text:span text:style-name="highlight_co0">#!/bin/sh</text:span><text:line-break/> <text:line-break/><text:span text:style-name="highlight_co0"># Licensed to the Apache Software Foundation (ASF) under one or more</text:span><text:line-break/><text:span text:style-name="highlight_co0"># contributor license agreements.<text:s text:c="2"/>See the NOTICE file distributed with</text:span><text:line-break/><text:span text:style-name="highlight_co0"># this work for additional information regarding copyright ownership.</text:span><text:line-break/><text:span text:style-name="highlight_co0"># The ASF licenses this file to You under the Apache License, Version 2.0</text:span><text:line-break/><text:span text:style-name="highlight_co0"># (the "License"); you may not use this file except in compliance with</text:span><text:line-break/><text:span text:style-name="highlight_co0"># the License.<text:s text:c="2"/>You may obtain a copy of the License at</text:span><text:line-break/><text:span text:style-name="highlight_co0">#</text:span><text:line-break/><text:span text:style-name="highlight_co0">#<text:s text:c="5"/>http://www.apache.org/licenses/LICENSE-2.0</text:span><text:line-break/><text:span text:style-name="highlight_co0">#</text:span><text:line-break/><text:span text:style-name="highlight_co0"># Unless required by applicable law or agreed to in writing, software</text:span><text:line-break/><text:span text:style-name="highlight_co0"># distributed under the License is distributed on an "AS IS" BASIS,</text:span><text:line-break/><text:span text:style-name="highlight_co0"># WITHOUT WARRANTIES OR CONDITIONS OF ANY KIND, either express or implied.</text:span><text:line-break/><text:span text:style-name="highlight_co0"># See the License for the specific language governing permissions and</text:span><text:line-break/><text:span text:style-name="highlight_co0"># limitations under the License.</text:span><text:line-break/> <text:line-break/><text:span text:style-name="highlight_co0"># -----------------------------------------------------------------------------</text:span><text:line-break/><text:span text:style-name="highlight_co0"># Start Script for the CATALINA Server</text:span><text:line-break/><text:span text:style-name="highlight_co0"># -----------------------------------------------------------------------------</text:span><text:line-break/> <text:line-break/><text:span text:style-name="highlight_co0"># Better OS/400 detection: see Bugzilla 31132</text:span><text:line-break/><text:span text:style-name="highlight_re2">os400</text:span>=<text:span text:style-name="highlight_kw2">false</text:span><text:line-break/><text:span text:style-name="highlight_kw1">case</text:span> <text:span text:style-name="highlight_st0">"<text:span text:style-name="highlight_es5">`uname`</text:span>"</text:span> <text:span text:style-name="highlight_kw1">in</text:span><text:line-break/>OS400<text:span text:style-name="highlight_sy0">*</text:span><text:span text:style-name="highlight_br0">)</text:span> <text:span text:style-name="highlight_re2">os400</text:span>=<text:span text:style-name="highlight_kw2">true</text:span><text:span text:style-name="highlight_sy0">;;</text:span><text:line-break/><text:span text:style-name="highlight_kw1">esac</text:span><text:line-break/> <text:line-break/><text:span text:style-name="highlight_co0"># resolve links - $0 may be a softlink</text:span><text:line-break/><text:span text:style-name="highlight_re2">PRG</text:span>=<text:span text:style-name="highlight_st0">"$0"</text:span><text:line-break/> <text:line-break/><text:span text:style-name="highlight_kw1">while</text:span> <text:span text:style-name="highlight_br0">[</text:span> <text:span text:style-name="highlight_re5">-h</text:span> <text:span text:style-name="highlight_st0">"<text:span text:style-name="highlight_es2">$PRG</text:span>"</text:span> <text:span text:style-name="highlight_br0">]</text:span> ; <text:span text:style-name="highlight_kw1">do</text:span><text:line-break/><text:s text:c="2"/><text:span text:style-name="highlight_re2">ls</text:span>=<text:span text:style-name="highlight_sy0">`</text:span><text:span text:style-name="highlight_kw2">ls</text:span> <text:span text:style-name="highlight_re5">-ld</text:span> <text:span text:style-name="highlight_st0">"<text:span text:style-name="highlight_es2">$PRG</text:span>"</text:span><text:span text:style-name="highlight_sy0">`</text:span><text:line-break/><text:s text:c="2"/><text:span text:style-name="highlight_re2">link</text:span>=<text:span text:style-name="highlight_sy0">`</text:span><text:span text:style-name="highlight_kw2">expr</text:span> <text:span text:style-name="highlight_st0">"<text:span text:style-name="highlight_es2">$ls</text:span>"</text:span> : <text:span text:style-name="highlight_st_h">'.*-&gt; \(.*\)$'</text:span><text:span text:style-name="highlight_sy0">`</text:span><text:line-break/><text:s text:c="2"/><text:span text:style-name="highlight_kw1">if</text:span> <text:span text:style-name="highlight_kw2">expr</text:span> <text:span text:style-name="highlight_st0">"<text:span text:style-name="highlight_es2">$link</text:span>"</text:span> : <text:span text:style-name="highlight_st_h">'/.*'</text:span> <text:span text:style-name="highlight_sy0">&gt;</text:span> <text:span text:style-name="highlight_sy0">/</text:span>dev<text:span text:style-name="highlight_sy0">/</text:span>null; <text:span text:style-name="highlight_kw1">then</text:span><text:line-break/><text:s text:c="4"/><text:span text:style-name="highlight_re2">PRG</text:span>=<text:span text:style-name="highlight_st0">"<text:span text:style-name="highlight_es2">$link</text:span>"</text:span><text:line-break/><text:s text:c="2"/><text:span text:style-name="highlight_kw1">else</text:span><text:line-break/><text:s text:c="4"/><text:span text:style-name="highlight_re2">PRG</text:span>=<text:span text:style-name="highlight_sy0">`</text:span><text:span text:style-name="highlight_kw2">dirname</text:span> <text:span text:style-name="highlight_st0">"<text:span text:style-name="highlight_es2">$PRG</text:span>"</text:span><text:span text:style-name="highlight_sy0">`/</text:span><text:span text:style-name="highlight_st0">"<text:span text:style-name="highlight_es2">$link</text:span>"</text:span><text:line-break/><text:s text:c="2"/><text:span text:style-name="highlight_kw1">fi</text:span><text:line-break/><text:span text:style-name="highlight_kw1">done</text:span><text:line-break/> <text:line-break/><text:span text:style-name="highlight_re2">PRGDIR</text:span>=<text:span text:style-name="highlight_sy0">`</text:span><text:span text:style-name="highlight_kw2">dirname</text:span> <text:span text:style-name="highlight_st0">"<text:span text:style-name="highlight_es2">$PRG</text:span>"</text:span><text:span text:style-name="highlight_sy0">`</text:span><text:line-break/><text:span text:style-name="highlight_re2">EXECUTABLE</text:span>=catalina.sh<text:line-break/> <text:line-break/><text:span text:style-name="highlight_co0"># Check that target executable exists</text:span><text:line-break/><text:span text:style-name="highlight_kw1">if</text:span> <text:span text:style-name="highlight_re1">$os400</text:span>; <text:span text:style-name="highlight_kw1">then</text:span><text:line-break/><text:s text:c="2"/><text:span text:style-name="highlight_co0"># -x will Only work on the os400 if the files are:</text:span><text:line-break/><text:s text:c="2"/><text:span text:style-name="highlight_co0"># 1. owned by the user</text:span><text:line-break/><text:s text:c="2"/><text:span text:style-name="highlight_co0"># 2. owned by the PRIMARY group of the user</text:span><text:line-break/><text:s text:c="2"/><text:span text:style-name="highlight_co0"># this will not work if the user belongs in secondary groups</text:span><text:line-break/><text:s text:c="2"/><text:span text:style-name="highlight_kw3">eval</text:span><text:line-break/><text:span text:style-name="highlight_kw1">else</text:span><text:line-break/><text:s text:c="2"/><text:span text:style-name="highlight_kw1">if</text:span> <text:span text:style-name="highlight_br0">[</text:span> <text:span text:style-name="highlight_sy0">!</text:span> <text:span text:style-name="highlight_re5">-x</text:span> <text:span text:style-name="highlight_st0">"<text:span text:style-name="highlight_es2">$PRGDIR</text:span>"</text:span><text:span text:style-name="highlight_sy0">/</text:span><text:span text:style-name="highlight_st0">"<text:span text:style-name="highlight_es2">$EXECUTABLE</text:span>"</text:span> <text:span text:style-name="highlight_br0">]</text:span>; <text:span text:style-name="highlight_kw1">then</text:span><text:line-break/><text:s text:c="4"/><text:span text:style-name="highlight_kw3">echo</text:span> <text:span text:style-name="highlight_st0">"Cannot find <text:span text:style-name="highlight_es2">$PRGDIR</text:span>/<text:span text:style-name="highlight_es2">$EXECUTABLE</text:span>"</text:span><text:line-break/><text:s text:c="4"/><text:span text:style-name="highlight_kw3">echo</text:span> <text:span text:style-name="highlight_st0">"The file is absent or does not have execute permission"</text:span><text:line-break/><text:s text:c="4"/><text:span text:style-name="highlight_kw3">echo</text:span> <text:span text:style-name="highlight_st0">"This file is needed to run this program"</text:span><text:line-break/><text:s text:c="4"/><text:span text:style-name="highlight_kw3">exit</text:span> <text:span text:style-name="highlight_nu0">1</text:span><text:line-break/><text:s text:c="2"/><text:span text:style-name="highlight_kw1">fi</text:span><text:line-break/><text:span text:style-name="highlight_kw1">fi</text:span><text:line-break/> <text:line-break/><text:span text:style-name="highlight_kw3">exec</text:span> <text:span text:style-name="highlight_st0">"<text:span text:style-name="highlight_es2">$PRGDIR</text:span>"</text:span><text:span text:style-name="highlight_sy0">/</text:span><text:span text:style-name="highlight_st0">"<text:span text:style-name="highlight_es2">$EXECUTABLE</text:span>"</text:span> start <text:span text:style-name="highlight_st0">"$@"</text:span></text:p>
          </table:table-cell>
        </table:table-row>
      </table:table>
      <text:p text:style-name="Text_20_body">Script de démarrage pour OpenClinica :</text:p>
      <table:table table:style-name="Table">
        <table:table-column table:style-name="odt_auto_style_table_column_7_1"/>
        <table:table-row>
          <table:table-cell office:value-type="string" table:style-name="PluginODTAutoStyle_TableCell_63">
            <text:p text:style-name="Preformatted_20_Text"><text:span text:style-name="highlight_co0">#!/bin/bash</text:span><text:line-break/><text:span text:style-name="highlight_co0">#</text:span><text:line-break/><text:span text:style-name="highlight_co0"># tomcat<text:s text:c="8"/></text:span><text:line-break/><text:span text:style-name="highlight_co0">#</text:span><text:line-break/><text:span text:style-name="highlight_co0"># chkconfig: 2345 90 15 </text:span><text:line-break/><text:span text:style-name="highlight_co0"># description:<text:s text:c="2"/>Tomcat start script for OpenClinica.</text:span><text:line-break/><text:span text:style-name="highlight_co0">#</text:span><text:line-break/><text:span text:style-name="highlight_co0">#</text:span><text:line-break/><text:span text:style-name="highlight_co0">#</text:span><text:line-break/><text:span text:style-name="highlight_co0"># Change the variables below if they do not mee your environment.</text:span><text:line-break/> <text:line-break/><text:span text:style-name="highlight_re2">RETVAL</text:span>=<text:span text:style-name="highlight_re4">$?</text:span><text:line-break/><text:span text:style-name="highlight_kw3">export</text:span> <text:span text:style-name="highlight_re2">INIT_NAME</text:span>=<text:span text:style-name="highlight_st0">"tomcat"</text:span><text:line-break/><text:span text:style-name="highlight_kw3">export</text:span> <text:span text:style-name="highlight_re2">CATALINA_HOME</text:span>=<text:span text:style-name="highlight_st0">"/usr/local/tomcat"</text:span><text:line-break/><text:span text:style-name="highlight_kw3">export</text:span> <text:span text:style-name="highlight_re2">JAVA_HOME</text:span>=<text:span text:style-name="highlight_st0">"/usr/local/java"</text:span><text:line-break/><text:span text:style-name="highlight_co0">#please note that -#XX:ParallelGCThreads need to be equivalent of number of cores</text:span><text:line-break/><text:span text:style-name="highlight_kw3">export</text:span> <text:span text:style-name="highlight_re2">JAVA_OPTS</text:span>=<text:span text:style-name="highlight_st0">"<text:span text:style-name="highlight_es2">$JAVA_OPTS</text:span><text:s text:c="3"/>-Xmx1280m -XX:+UseParallelGC -XX:ParallelGCThreads=1 -XX:MaxPermSize=180m -XX:+CMSClassUnloadingEnabled"</text:span><text:line-break/> <text:line-break/> <text:line-break/><text:span text:style-name="highlight_kw1">case</text:span> <text:span text:style-name="highlight_st0">"$1"</text:span> <text:span text:style-name="highlight_kw1">in</text:span><text:line-break/> start<text:span text:style-name="highlight_br0">)</text:span>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3">echo</text:span> <text:span text:style-name="highlight_st0">"Tomcat is already running with a PID of <text:span text:style-name="highlight_es5">`ps ax | grep "$CATALINA_HOME" | grep "$JAVA_HOME" |<text:s text:c="2"/>awk '{printf $1 " "}'`</text:span>"</text:span><text:line-break/><text:s text:c="8"/><text:span text:style-name="highlight_kw1">else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tartup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art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tartup.sh<text:line-break/><text:s text:c="16"/><text:span text:style-name="highlight_kw1">fi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fi</text:span><text:line-break/><text:s text:c="8"/><text:span text:style-name="highlight_sy0">;;</text:span><text:line-break/> stop<text:span text:style-name="highlight_br0">)</text:span>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hutdown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opp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hutdown.sh<text:line-break/><text:s text:c="16"/><text:span text:style-name="highlight_kw1">fi</text:span><text:line-break/><text:s text:c="16"/><text:span text:style-name="highlight_kw2">sleep</text:span> <text:span text:style-name="highlight_nu0">10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else</text:span><text:line-break/><text:s text:c="16"/><text:span text:style-name="highlight_kw3">echo</text:span><text:line-break/><text:s text:c="16"/><text:span text:style-name="highlight_kw3">echo</text:span> <text:span text:style-name="highlight_st0">"Tomcat was not running"</text:span><text:line-break/><text:s text:c="16"/><text:span text:style-name="highlight_kw3">echo</text:span><text:line-break/><text:s text:c="8"/><text:span text:style-name="highlight_kw1">fi</text:span><text:line-break/><text:s text:c="8"/><text:span text:style-name="highlight_sy0">;;</text:span><text:line-break/> <text:line-break/> restart<text:span text:style-name="highlight_br0">)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op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rt<text:line-break/><text:s text:c="8"/><text:span text:style-name="highlight_sy0">;;</text:span><text:line-break/> <text:line-break/> status<text:span text:style-name="highlight_br0">)</text:span> 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2"/><text:span text:style-name="highlight_kw3">echo</text:span><text:line-break/><text:s text:c="12"/><text:span text:style-name="highlight_kw3">echo</text:span> <text:span text:style-name="highlight_re5">-n</text:span> <text:span text:style-name="highlight_st0">"Tomcat is running with a PID of "</text:span><text:span text:style-name="highlight_sy0">`</text:span> 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 text:c="2"/><text:span text:style-name="highlight_kw2">awk</text:span> <text:span text:style-name="highlight_st_h">'{printf $1 " "}'</text:span><text:span text:style-name="highlight_sy0">`</text:span><text:line-break/><text:s text:c="12"/><text:span text:style-name="highlight_kw3">echo</text:span> <text:span text:style-name="highlight_re5">-n</text:span> <text:span text:style-name="highlight_st0">""</text:span><text:line-break/><text:s text:c="12"/><text:span text:style-name="highlight_kw3">echo</text:span><text:line-break/><text:s text:c="8"/><text:span text:style-name="highlight_kw1">else</text:span><text:line-break/><text:s text:c="12"/><text:span text:style-name="highlight_kw3">echo</text:span><text:line-break/><text:s text:c="12"/><text:span text:style-name="highlight_kw3">echo</text:span> <text:span text:style-name="highlight_st0">"Tomcat is not running"</text:span><text:line-break/><text:s text:c="12"/><text:span text:style-name="highlight_kw3">echo</text:span><text:line-break/><text:s text:c="8"/><text:span text:style-name="highlight_kw1">fi</text:span><text:line-break/><text:s text:c="8"/><text:span text:style-name="highlight_sy0">;;</text:span><text:line-break/> <text:span text:style-name="highlight_kw3">kill</text:span><text:span text:style-name="highlight_br0">)</text:span><text:line-break/><text:s text:c="8"/><text:span text:style-name="highlight_re2">PID</text:span>=<text:span text:style-name="highlight_sy0">`</text:span><text:span text:style-name="highlight_kw2">ps</text:span> au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 <text:span text:style-name="highlight_kw2">awk</text:span> <text:span text:style-name="highlight_st_h">'{printf $2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forcekill<text:span text:style-name="highlight_br0">)</text:span><text:line-break/><text:s text:c="8"/><text:span text:style-name="highlight_re2">PID</text:span>=<text:span text:style-name="highlight_sy0">`</text:span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awk</text:span> <text:span text:style-name="highlight_st_h">'{printf $1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5">-9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<text:span text:style-name="highlight_sy0">*</text:span><text:span text:style-name="highlight_br0">)</text:span><text:line-break/><text:s text:c="8"/><text:span text:style-name="highlight_kw3">echo</text:span> $<text:span text:style-name="highlight_st0">"Usage: $0 {start|stop|restart|status|kill|forcekill}"</text:span><text:line-break/><text:s text:c="8"/><text:span text:style-name="highlight_kw3">exit</text:span> <text:span text:style-name="highlight_nu0">1</text:span><text:line-break/><text:s text:c="8"/><text:span text:style-name="highlight_sy0">;;</text:span><text:line-break/><text:span text:style-name="highlight_kw1">esac</text:span><text:line-break/> <text:line-break/><text:span text:style-name="highlight_kw3">exit</text:span> <text:span text:style-name="highlight_re1">$RETVAL</text:span></text:p>
          </table:table-cell>
        </table:table-row>
      </table:table>
      <text:h text:style-name="Heading_20_2" text:outline-level="2"><text:bookmark-start text:name="__RefHeading___derniers_reglages_8"/><text:bookmark-start text:name="derniers_reglages"/>Derniers réglages<text:bookmark-end text:name="__RefHeading___derniers_reglages_8"/><text:bookmark-end text:name="derniers_reglages"/></text:h>
      <text:h text:style-name="Heading_20_3" text:outline-level="3"><text:bookmark-start text:name="__RefHeading___numero_de_port_9"/><text:bookmark-start text:name="numero_de_port"/>Numéro de port<text:bookmark-end text:name="__RefHeading___numero_de_port_9"/><text:bookmark-end text:name="numero_de_port"/></text:h>
      <text:p text:style-name="Text_20_body">Pour changer le numéro de port, ouvrez avec les droits d'administration le fichier <text:span text:style-name="Strong_20_Emphasis">/usr/local/tomcat/conf/server.xml</text:span> pour le modifier comme ceci : localisez la balise <text:span text:style-name="Strong_20_Emphasis">Connector</text:span> et changez l'attribut <text:span text:style-name="Strong_20_Emphasis">port</text:span>.</text:p>
      <text:h text:style-name="Heading_20_2" text:outline-level="2"><text:bookmark-start text:name="__RefHeading___test_10"/><text:bookmark-start text:name="test"/>Test<text:bookmark-end text:name="__RefHeading___test_10"/><text:bookmark-end text:name="test"/></text:h>
      <text:p text:style-name="Text_20_body">Démarrez le serveur Tomcat:</text:p>
      <text:p text:style-name="Command Line Interface"><text:span text:style-name="PluginODTAutoStyle_span_65">$ </text:span><text:span text:style-name="PluginODTAutoStyle_span_66">sudo /usr/local/tomcat/bin/startup.sh</text:span></text:p>
      <text:p text:style-name="Text_20_body">Ouvrir dans un navigateur l'adresse</text:p>
      <text:p text:style-name="Text_20_body">en local : <text:a xlink:type="simple" xlink:href="http://localhost:8080" text:style-name="Internet_20_link" text:visited-style-name="Visited_20_Internet_20_Link">http://localhost:8080</text:a>sur internet : <text:a xlink:type="simple" xlink:href="http://&amp;#60;adresse_du_site&amp;#62;:8080" text:style-name="Internet_20_link" text:visited-style-name="Visited_20_Internet_20_Link">http://&lt;adresse_du_site&gt;:8080</text:a>La page de tomcat doit s'afficher :</text:p>
      <text:p text:style-name="Text_20_body"><draw:frame draw:style-name="mediacenter" draw:name="1" text:anchor-type="paragraph" draw:z-index="1" svg:width="10.583333333333cm" svg:height="5.1509031198686cm"><draw:image xlink:href="Pictures/2cac96a7b98e206b4b5aed1df29abcb7.png" xlink:type="simple" xlink:show="embed" xlink:actuate="onLoad"/></draw:frame></text:p>
      <text:h text:style-name="Heading_20_2" text:outline-level="2"><text:bookmark-start text:name="__RefHeading___demarrage_et_arret_11"/><text:bookmark-start text:name="demarrage_et_arret"/>Démarrage et arrêt<text:bookmark-end text:name="__RefHeading___demarrage_et_arret_11"/><text:bookmark-end text:name="demarrage_et_arret"/></text:h>
      <text:h text:style-name="Heading_20_3" text:outline-level="3"><text:bookmark-start text:name="__RefHeading___au_lancement_de_la_machine_12"/><text:bookmark-start text:name="au_lancement_de_la_machine"/>Au lancement de la machine<text:bookmark-end text:name="__RefHeading___au_lancement_de_la_machine_12"/><text:bookmark-end text:name="au_lancement_de_la_machine"/></text:h>
      <text:p text:style-name="Text_20_body">Cf. la page <text:a xlink:type="simple" xlink:href="https://www.nfrappe.fr/doc/doku.php?id=tutoriel:linux:demon" text:style-name="Internet_20_link" text:visited-style-name="Visited_20_Internet_20_Link">Faire un Demon (ou service) sous Linux</text:a></text:p>
      <text:p text:style-name="Text_20_body">Pour que tomcat se lance automatiquement à chaque démarrage, éditez avec les droits d'administration le fichier <text:span text:style-name="Strong_20_Emphasis">/etc/init.d/tomcat</text:span> pour y écrire ceci :</text:p>
      <table:table table:style-name="Table">
        <table:table-column table:style-name="odt_auto_style_table_column_8_1"/>
        <table:table-row>
          <table:table-cell office:value-type="string" table:style-name="PluginODTAutoStyle_TableCell_67">
            <text:p text:style-name="Preformatted_20_Text"><text:span text:style-name="highlight_co0">#!/bin/sh</text:span><text:line-break/>start<text:span text:style-name="highlight_br0">(</text:span><text:span text:style-name="highlight_br0">)</text:span><text:line-break/><text:span text:style-name="highlight_br0">{</text:span><text:line-break/><text:s text:c="4"/><text:span text:style-name="highlight_sy0">/</text:span>usr<text:span text:style-name="highlight_sy0">/</text:span>local<text:span text:style-name="highlight_sy0">/</text:span>tomcat<text:span text:style-name="highlight_sy0">/</text:span>bin<text:span text:style-name="highlight_sy0">/</text:span>startup.sh<text:line-break/><text:s text:c="4"/><text:span text:style-name="highlight_kw3">echo</text:span> <text:span text:style-name="highlight_st0">"start"</text:span><text:line-break/><text:span text:style-name="highlight_br0">}</text:span><text:line-break/> <text:line-break/>stop<text:span text:style-name="highlight_br0">(</text:span><text:span text:style-name="highlight_br0">)</text:span><text:line-break/><text:span text:style-name="highlight_br0">{</text:span><text:line-break/><text:s text:c="4"/><text:span text:style-name="highlight_sy0">/</text:span>usr<text:span text:style-name="highlight_sy0">/</text:span>local<text:span text:style-name="highlight_sy0">/</text:span>tomcat<text:span text:style-name="highlight_sy0">/</text:span>bin<text:span text:style-name="highlight_sy0">/</text:span>shutdown.sh<text:line-break/><text:s text:c="4"/><text:span text:style-name="highlight_kw3">echo</text:span> <text:span text:style-name="highlight_st0">"stop"</text:span><text:line-break/><text:span text:style-name="highlight_br0">}</text:span><text:line-break/> <text:line-break/>restart<text:span text:style-name="highlight_br0">(</text:span><text:span text:style-name="highlight_br0">)</text:span><text:line-break/><text:span text:style-name="highlight_br0">{</text:span><text:line-break/><text:s text:c="4"/>stop;<text:line-break/><text:s text:c="4"/><text:span text:style-name="highlight_kw2">sleep</text:span> <text:span text:style-name="highlight_nu0">1</text:span>;<text:line-break/><text:s text:c="4"/>start;<text:line-break/><text:span text:style-name="highlight_br0">}</text:span><text:line-break/>status<text:span text:style-name="highlight_br0">(</text:span><text:span text:style-name="highlight_br0">)</text:span><text:line-break/><text:span text:style-name="highlight_br0">{</text:span><text:line-break/><text:s text:c="4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4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4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8"/><text:span text:style-name="highlight_kw3">echo</text:span><text:line-break/><text:s text:c="8"/><text:span text:style-name="highlight_kw3">echo</text:span> <text:span text:style-name="highlight_re5">-n</text:span> <text:span text:style-name="highlight_st0">"Tomcat tourne avec un PID = "</text:span><text:span text:style-name="highlight_sy0">`</text:span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 text:c="2"/><text:span text:style-name="highlight_kw2">awk</text:span> <text:span text:style-name="highlight_st_h">'{printf $1 " "}'</text:span><text:span text:style-name="highlight_sy0">`</text:span><text:line-break/><text:s text:c="8"/><text:span text:style-name="highlight_kw3">echo</text:span> <text:span text:style-name="highlight_re5">-n</text:span> <text:span text:style-name="highlight_st0">""</text:span><text:line-break/><text:s text:c="8"/><text:span text:style-name="highlight_kw3">echo</text:span><text:line-break/><text:s text:c="4"/><text:span text:style-name="highlight_kw1">else</text:span><text:line-break/><text:s text:c="8"/><text:span text:style-name="highlight_kw3">echo</text:span><text:line-break/><text:s text:c="8"/><text:span text:style-name="highlight_kw3">echo</text:span> <text:span text:style-name="highlight_st0">"Tomcat ne tourne pas"</text:span><text:line-break/><text:s text:c="8"/><text:span text:style-name="highlight_kw3">echo</text:span><text:line-break/><text:s text:c="4"/><text:span text:style-name="highlight_kw1">fi</text:span><text:line-break/><text:span text:style-name="highlight_br0">}</text:span><text:line-break/><text:span text:style-name="highlight_kw1">case</text:span> <text:span text:style-name="highlight_re4">$1</text:span> <text:span text:style-name="highlight_kw1">in</text:span><text:line-break/>start<text:span text:style-name="highlight_br0">)</text:span> <text:line-break/><text:s text:c="4"/>start<text:span text:style-name="highlight_sy0">;;</text:span><text:line-break/>stop<text:span text:style-name="highlight_br0">)</text:span><text:line-break/><text:s text:c="4"/>stop<text:span text:style-name="highlight_sy0">;;</text:span><text:line-break/>restart<text:span text:style-name="highlight_br0">)</text:span><text:line-break/><text:s text:c="4"/>restart<text:span text:style-name="highlight_sy0">;;</text:span><text:line-break/>status<text:span text:style-name="highlight_br0">)</text:span> <text:line-break/><text:s text:c="4"/>status<text:span text:style-name="highlight_sy0">;;</text:span><text:line-break/><text:span text:style-name="highlight_sy0">*</text:span><text:span text:style-name="highlight_br0">)</text:span><text:line-break/><text:s text:c="4"/>start<text:span text:style-name="highlight_sy0">;;</text:span><text:line-break/><text:span text:style-name="highlight_kw1">esac</text:span></text:p>
          </table:table-cell>
        </table:table-row>
      </table:table>
      <text:p text:style-name="Text_20_body">Éditez avec les droits d'administration le fichier <text:span text:style-name="Strong_20_Emphasis">/usr/local/tomcat/bin/setenv.sh</text:span> avec le contenu suivant :</text:p>
      <table:table table:style-name="Table">
        <table:table-column table:style-name="odt_auto_style_table_column_9_1"/>
        <table:table-row>
          <table:table-cell office:value-type="string" table:style-name="PluginODTAutoStyle_TableCell_69">
            <text:p text:style-name="Preformatted_20_Text"><text:span text:style-name="highlight_re2">INIT_NAME</text:span>=tomcat<text:line-break/><text:span text:style-name="highlight_re2">JAVA_HOME</text:span>=<text:span text:style-name="highlight_sy0">/</text:span>usr<text:span text:style-name="highlight_sy0">/</text:span>local<text:span text:style-name="highlight_sy0">/</text:span><text:span text:style-name="highlight_kw2">java</text:span><text:line-break/><text:span text:style-name="highlight_re2">JRE_HOME</text:span>=<text:span text:style-name="highlight_sy0">/</text:span>usr<text:span text:style-name="highlight_sy0">/</text:span>local<text:span text:style-name="highlight_sy0">/</text:span>java<text:span text:style-name="highlight_sy0">/</text:span>jre</text:p>
          </table:table-cell>
        </table:table-row>
      </table:table>
      <text:p text:style-name="Text_20_body">Voici celui fourni avec openclinica :</text:p>
      <table:table table:style-name="Table">
        <table:table-column table:style-name="odt_auto_style_table_column_10_1"/>
        <table:table-row>
          <table:table-cell office:value-type="string" table:style-name="PluginODTAutoStyle_TableCell_71">
            <text:p text:style-name="Preformatted_20_Text"><text:span text:style-name="highlight_co0">#!/bin/bash</text:span><text:line-break/><text:span text:style-name="highlight_co0">#</text:span><text:line-break/><text:span text:style-name="highlight_co0"># tomcat<text:s text:c="8"/></text:span><text:line-break/><text:span text:style-name="highlight_co0">#</text:span><text:line-break/><text:span text:style-name="highlight_co0"># chkconfig: 2345 90 15 </text:span><text:line-break/><text:span text:style-name="highlight_co0"># description:<text:s text:c="2"/>Tomcat start script for OpenClinica.</text:span><text:line-break/><text:span text:style-name="highlight_co0">#</text:span><text:line-break/><text:span text:style-name="highlight_co0">#</text:span><text:line-break/><text:span text:style-name="highlight_co0">#</text:span><text:line-break/><text:span text:style-name="highlight_co0"># Change the variables below if they do not mee your environment.</text:span><text:line-break/> <text:line-break/><text:span text:style-name="highlight_re2">RETVAL</text:span>=<text:span text:style-name="highlight_re4">$?</text:span><text:line-break/><text:span text:style-name="highlight_kw3">export</text:span> <text:span text:style-name="highlight_re2">INIT_NAME</text:span>=<text:span text:style-name="highlight_st0">"tomcat"</text:span><text:line-break/><text:span text:style-name="highlight_kw3">export</text:span> <text:span text:style-name="highlight_re2">CATALINA_HOME</text:span>=<text:span text:style-name="highlight_st0">"/usr/local/tomcat"</text:span><text:line-break/><text:span text:style-name="highlight_kw3">export</text:span> <text:span text:style-name="highlight_re2">JAVA_HOME</text:span>=<text:span text:style-name="highlight_st0">"/usr/local/java"</text:span><text:line-break/><text:span text:style-name="highlight_co0">#please note that -#XX:ParallelGCThreads need to be equivalent of number of cores</text:span><text:line-break/><text:span text:style-name="highlight_kw3">export</text:span> <text:span text:style-name="highlight_re2">JAVA_OPTS</text:span>=<text:span text:style-name="highlight_st0">"<text:span text:style-name="highlight_es2">$JAVA_OPTS</text:span><text:s text:c="3"/>-Xmx1280m -XX:+UseParallelGC -XX:ParallelGCThreads=1 -XX:MaxPermSize=180m -XX:+CMSClassUnloadingEnabled"</text:span><text:line-break/> <text:line-break/><text:span text:style-name="highlight_kw1">case</text:span> <text:span text:style-name="highlight_st0">"$1"</text:span> <text:span text:style-name="highlight_kw1">in</text:span><text:line-break/> start<text:span text:style-name="highlight_br0">)</text:span>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3">echo</text:span> <text:span text:style-name="highlight_st0">"Tomcat is already running with a PID of <text:span text:style-name="highlight_es5">`ps ax | grep "$CATALINA_HOME" | grep "$JAVA_HOME" |<text:s text:c="2"/>awk '{printf $1 " "}'`</text:span>"</text:span><text:line-break/><text:s text:c="8"/><text:span text:style-name="highlight_kw1">else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tartup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art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tartup.sh<text:line-break/><text:s text:c="16"/><text:span text:style-name="highlight_kw1">fi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fi</text:span><text:line-break/><text:s text:c="8"/><text:span text:style-name="highlight_sy0">;;</text:span><text:line-break/> stop<text:span text:style-name="highlight_br0">)</text:span>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6"/><text:span text:style-name="highlight_kw1">if</text:span> <text:span text:style-name="highlight_br0">[</text:span> <text:span text:style-name="highlight_re5">-f</text:span> <text:span text:style-name="highlight_re1">$CATALINA_HOME</text:span><text:span text:style-name="highlight_sy0">/</text:span>bin<text:span text:style-name="highlight_sy0">/</text:span>shutdown.sh <text:span text:style-name="highlight_br0">]</text:span>;<text:line-break/><text:s text:c="18"/><text:span text:style-name="highlight_kw1">then</text:span><text:line-break/><text:s text:c="20"/><text:span text:style-name="highlight_kw3">echo</text:span> $<text:span text:style-name="highlight_st0">"Stopping Tomcat"</text:span><text:line-break/><text:s text:c="20"/><text:span text:style-name="highlight_sy0">/</text:span>bin<text:span text:style-name="highlight_sy0">/</text:span><text:span text:style-name="highlight_kw2">su</text:span> tomcat <text:span text:style-name="highlight_re1">$CATALINA_HOME</text:span><text:span text:style-name="highlight_sy0">/</text:span>bin<text:span text:style-name="highlight_sy0">/</text:span>shutdown.sh<text:line-break/><text:s text:c="16"/><text:span text:style-name="highlight_kw1">fi</text:span><text:line-break/><text:s text:c="16"/><text:span text:style-name="highlight_kw2">sleep</text:span> <text:span text:style-name="highlight_nu0">10</text:span><text:line-break/><text:s text:c="16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kw1">else</text:span><text:line-break/><text:s text:c="16"/><text:span text:style-name="highlight_kw3">echo</text:span><text:line-break/><text:s text:c="16"/><text:span text:style-name="highlight_kw3">echo</text:span> <text:span text:style-name="highlight_st0">"Tomcat was not running"</text:span><text:line-break/><text:s text:c="16"/><text:span text:style-name="highlight_kw3">echo</text:span><text:line-break/><text:s text:c="8"/><text:span text:style-name="highlight_kw1">fi</text:span><text:line-break/><text:s text:c="8"/><text:span text:style-name="highlight_sy0">;;</text:span><text:line-break/> <text:line-break/> restart<text:span text:style-name="highlight_br0">)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op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rt<text:line-break/><text:s text:c="8"/><text:span text:style-name="highlight_sy0">;;</text:span><text:line-break/> <text:line-break/> status<text:span text:style-name="highlight_br0">)</text:span> <text:line-break/><text:s text:c="9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grep</text:span> <text:span text:style-name="highlight_re5">-v</text:span> <text:span text:style-name="highlight_kw2">grep</text:span> <text:span text:style-name="highlight_sy0">|</text:span><text:s text:c="2"/><text:span text:style-name="highlight_kw2">awk</text:span> <text:span text:style-name="highlight_st_h">'{printf $1 " "}'</text:span> <text:span text:style-name="highlight_sy0">|</text:span> <text:span text:style-name="highlight_kw2">wc</text:span> <text:span text:style-name="highlight_sy0">|</text:span> <text:span text:style-name="highlight_kw2">awk</text:span> <text:span text:style-name="highlight_st_h">'{print $2}'</text:span> <text:span text:style-name="highlight_sy0">&g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3">read</text:span> line <text:span text:style-name="highlight_sy0">&lt;</text:span> <text:span text:style-name="highlight_sy0">/</text:span>tmp<text:span text:style-name="highlight_sy0">/</text:span><text:span text:style-name="highlight_re1">$INIT_NAME_process_count</text:span>.txt<text:line-break/><text:s text:c="8"/><text:span text:style-name="highlight_kw1">if</text:span> <text:span text:style-name="highlight_br0">[</text:span> <text:span text:style-name="highlight_re1">$line</text:span> <text:span text:style-name="highlight_re5">-gt</text:span> <text:span text:style-name="highlight_nu0">0</text:span> <text:span text:style-name="highlight_br0">]</text:span>; <text:span text:style-name="highlight_kw1">then</text:span><text:line-break/><text:s text:c="12"/><text:span text:style-name="highlight_kw3">echo</text:span><text:line-break/><text:s text:c="12"/><text:span text:style-name="highlight_kw3">echo</text:span> <text:span text:style-name="highlight_re5">-n</text:span> <text:span text:style-name="highlight_st0">"Tomcat is running with a PID of "</text:span><text:span text:style-name="highlight_sy0">`</text:span> <text:line-break/><text:s text:c="8"/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 text:c="2"/><text:span text:style-name="highlight_kw2">awk</text:span> <text:span text:style-name="highlight_st_h">'{printf $1 " "}'</text:span><text:span text:style-name="highlight_sy0">`</text:span><text:line-break/><text:s text:c="12"/><text:span text:style-name="highlight_kw3">echo</text:span> <text:span text:style-name="highlight_re5">-n</text:span> <text:span text:style-name="highlight_st0">""</text:span><text:line-break/><text:s text:c="12"/><text:span text:style-name="highlight_kw3">echo</text:span><text:line-break/><text:s text:c="8"/><text:span text:style-name="highlight_kw1">else</text:span><text:line-break/><text:s text:c="12"/><text:span text:style-name="highlight_kw3">echo</text:span><text:line-break/><text:s text:c="12"/><text:span text:style-name="highlight_kw3">echo</text:span> <text:span text:style-name="highlight_st0">"Tomcat is not running"</text:span><text:line-break/><text:s text:c="12"/><text:span text:style-name="highlight_kw3">echo</text:span><text:line-break/><text:s text:c="8"/><text:span text:style-name="highlight_kw1">fi</text:span><text:line-break/><text:s text:c="8"/><text:span text:style-name="highlight_sy0">;;</text:span><text:line-break/> <text:span text:style-name="highlight_kw3">kill</text:span><text:span text:style-name="highlight_br0">)</text:span><text:line-break/><text:s text:c="8"/><text:span text:style-name="highlight_re2">PID</text:span>=<text:span text:style-name="highlight_sy0">`</text:span><text:span text:style-name="highlight_kw2">ps</text:span> au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 <text:span text:style-name="highlight_kw2">awk</text:span> <text:span text:style-name="highlight_st_h">'{printf $2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forcekill<text:span text:style-name="highlight_br0">)</text:span><text:line-break/><text:s text:c="8"/><text:span text:style-name="highlight_re2">PID</text:span>=<text:span text:style-name="highlight_sy0">`</text:span><text:span text:style-name="highlight_kw2">ps</text:span> ax <text:span text:style-name="highlight_sy0">|</text:span> <text:span text:style-name="highlight_kw2">grep</text:span> <text:span text:style-name="highlight_st0">"<text:span text:style-name="highlight_es2">$CATALINA_HOME</text:span>"</text:span> <text:span text:style-name="highlight_sy0">|</text:span> <text:span text:style-name="highlight_kw2">grep</text:span> <text:span text:style-name="highlight_st0">"<text:span text:style-name="highlight_es2">$JAVA_HOME</text:span>"</text:span> <text:span text:style-name="highlight_sy0">|</text:span><text:span text:style-name="highlight_kw2">awk</text:span> <text:span text:style-name="highlight_st_h">'{printf $1 " "}'</text:span><text:span text:style-name="highlight_sy0">`</text:span><text:line-break/><text:s text:c="8"/><text:span text:style-name="highlight_kw3">echo</text:span><text:line-break/><text:s text:c="8"/><text:span text:style-name="highlight_kw3">echo</text:span> <text:span text:style-name="highlight_st0">"Killing Tomcat process running on PID <text:span text:style-name="highlight_es2">$PID</text:span>"</text:span><text:line-break/><text:s text:c="8"/><text:span text:style-name="highlight_kw3">echo</text:span><text:line-break/><text:s text:c="8"/><text:span text:style-name="highlight_kw3">kill</text:span> <text:span text:style-name="highlight_re5">-9</text:span> <text:span text:style-name="highlight_re1">$PID</text:span><text:line-break/><text:s text:c="8"/><text:span text:style-name="highlight_kw2">sleep</text:span> <text:span text:style-name="highlight_nu0">10</text:span><text:line-break/><text:s text:c="8"/><text:span text:style-name="highlight_kw3">echo</text:span> <text:span text:style-name="highlight_st0">"Confirming tomcat is killed"</text:span><text:line-break/><text:s text:c="8"/><text:span text:style-name="highlight_sy0">/</text:span>etc<text:span text:style-name="highlight_sy0">/</text:span>init.d<text:span text:style-name="highlight_sy0">/</text:span><text:span text:style-name="highlight_re1">$INIT_NAME</text:span> status<text:line-break/><text:s text:c="8"/><text:span text:style-name="highlight_sy0">;;</text:span><text:line-break/> <text:span text:style-name="highlight_sy0">*</text:span><text:span text:style-name="highlight_br0">)</text:span><text:line-break/><text:s text:c="8"/><text:span text:style-name="highlight_kw3">echo</text:span> $<text:span text:style-name="highlight_st0">"Usage: $0 {start|stop|restart|status|kill|forcekill}"</text:span><text:line-break/><text:s text:c="8"/><text:span text:style-name="highlight_kw3">exit</text:span> <text:span text:style-name="highlight_nu0">1</text:span><text:line-break/><text:s text:c="8"/><text:span text:style-name="highlight_sy0">;;</text:span><text:line-break/><text:span text:style-name="highlight_kw1">esac</text:span><text:line-break/> <text:line-break/><text:span text:style-name="highlight_kw3">exit</text:span> <text:span text:style-name="highlight_re1">$RETVAL</text:span></text:p>
          </table:table-cell>
        </table:table-row>
      </table:table>
      <text:p text:style-name="Text_20_body">copiez le fichier <text:span text:style-name="Strong_20_Emphasis">/usr/local/tomcat/bin/startup.sh</text:span> dans <text:span text:style-name="Strong_20_Emphasis">/etc/init.d</text:span>, rendez-le exécutable et ajoutez-le à la liste des programmes au démarrage par les commandes :</text:p>
      <text:p text:style-name="Command Line Interface"><text:span text:style-name="PluginODTAutoStyle_span_73">$ </text:span><text:span text:style-name="PluginODTAutoStyle_span_74">sudo cp /usr/local/tomcat/bin/startup.sh /etc/init.d/tomcat</text:span><text:line-break/><text:span text:style-name="PluginODTAutoStyle_span_75">$ </text:span><text:span text:style-name="PluginODTAutoStyle_span_76">sudo chmod a+x /etc/init.d/startup.sh</text:span><text:line-break/><text:span text:style-name="PluginODTAutoStyle_span_77">$ </text:span><text:span text:style-name="PluginODTAutoStyle_span_78">sudo update-rc.d tomcat defaults</text:span></text:p>
      <text:h text:style-name="Heading_20_3" text:outline-level="3"><text:bookmark-start text:name="__RefHeading___manuellement_13"/><text:bookmark-start text:name="manuellement"/>Manuellement<text:bookmark-end text:name="__RefHeading___manuellement_13"/><text:bookmark-end text:name="manuellement"/></text:h>
      <text:p text:style-name="Text_20_body">Pour démarrer le serveur Tomcat, de tapez la commande : </text:p>
      <text:p text:style-name="Command Line Interface"><text:span text:style-name="PluginODTAutoStyle_span_79">$ </text:span><text:span text:style-name="PluginODTAutoStyle_span_80">sudo /usr/local/tomcat/bin/startup.sh</text:span></text:p>
      <text:p text:style-name="Text_20_body">Pour l'arrêter, tapez la commande : </text:p>
      <text:p text:style-name="Command Line Interface"><text:span text:style-name="PluginODTAutoStyle_span_81">$ </text:span><text:span text:style-name="PluginODTAutoStyle_span_82">sudo /usr/local/tomcat/bin/shutdown.sh</text:span></text:p>
      <text:h text:style-name="Heading_20_2" text:outline-level="2"><text:bookmark-start text:name="__RefHeading___utilisation_14"/><text:bookmark-start text:name="utilisation"/>Utilisation<text:bookmark-end text:name="__RefHeading___utilisation_14"/><text:bookmark-end text:name="utilisation"/></text:h>
      <text:p text:style-name="Text_20_body">Lancez l'application via le tableau de bord ou via le terminal</text:p>
      <text:h text:style-name="Heading_20_2" text:outline-level="2"><text:bookmark-start text:name="__RefHeading___desinstallation_15"/><text:bookmark-start text:name="desinstallation"/>Désinstallation<text:bookmark-end text:name="__RefHeading___desinstallation_15"/><text:bookmark-end text:name="desinstallation"/></text:h>
      <text:p text:style-name="Text_20_body">Pour supprimer cette application, il suffit de supprimer son paquet.</text:p>
      <text:h text:style-name="Heading_20_2" text:outline-level="2"><text:bookmark-start text:name="__RefHeading___voir_aussi_16"/><text:bookmark-start text:name="voir_aussi"/>Voir aussi<text:bookmark-end text:name="__RefHeading___voir_aussi_16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  <text:p text:style-name="Text_20_body"><text:span text:style-name="Emphasis">Basé sur <text:a xlink:type="simple" xlink:href="http://www.document_source.com" text:style-name="Internet_20_link" text:visited-style-name="Visited_20_Internet_20_Link">« Titre original de l'article »</text:a> par Auteur 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163.2804pt"/>
    </style:style>
    <style:style style:name="odt_auto_style_table_column_2_1" style:family="table-column">
      <style:table-column-properties style:column-width="163.280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2a8b6c" fo:font-family="monospace" fo:font-style="normal" fo:font-size="9.6pt" fo:border="0pt none"/>
    </style:style>
    <style:style style:name="PluginODTAutoStyle_span_41" style:family="text">
      <style:text-properties fo:color="#2a8b6c" fo:font-family="monospace" fo:font-style="normal" fo:font-size="9.6pt" fo:border="0pt none"/>
    </style:style>
    <style:style style:name="PluginODTAutoStyle_span_42" style:family="text">
      <style:text-properties fo:color="#df1717" fo:font-family="monospace" fo:font-style="normal" fo:font-size="9.6pt" fo:border="0pt none"/>
    </style:style>
    <style:style style:name="PluginODTAutoStyle_span_43" style:family="text">
      <style:text-properties fo:color="#2a8b6c" fo:font-family="monospace" fo:font-style="normal" fo:font-size="9.6pt" fo:border="0pt none"/>
    </style:style>
    <style:style style:name="PluginODTAutoStyle_span_44" style:family="text">
      <style:text-properties fo:color="#df1717" fo:font-family="monospace" fo:font-style="normal" fo:font-size="9.6pt" fo:border="0pt none"/>
    </style:style>
    <style:style style:name="PluginODTAutoStyle_span_45" style:family="text">
      <style:text-properties fo:color="#2a8b6c" fo:font-family="monospace" fo:font-style="normal" fo:font-size="9.6pt" fo:border="0pt none"/>
    </style:style>
    <style:style style:name="PluginODTAutoStyle_span_46" style:family="text">
      <style:text-properties fo:color="#df1717" fo:font-family="monospace" fo:font-style="normal" fo:font-size="9.6pt" fo:border="0pt none"/>
    </style:style>
    <style:style style:name="PluginODTAutoStyle_span_47" style:family="text">
      <style:text-properties fo:color="#2a8b6c" fo:font-family="monospace" fo:font-style="normal" fo:font-size="9.6pt" fo:border="0pt none"/>
    </style:style>
    <style:style style:name="PluginODTAutoStyle_span_48" style:family="text">
      <style:text-properties fo:color="#df1717" fo:font-family="monospace" fo:font-style="normal" fo:font-size="9.6pt" fo:border="0pt none"/>
    </style:style>
    <style:style style:name="PluginODTAutoStyle_Frame_49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50" style:family="table">
      <style:table-properties table:align="center" fo:margin-right="auto" fo:margin-bottom="18pt" fo:margin-left="auto" style:rel-width="100%" style:width="163.2804pt"/>
    </style:style>
    <style:style style:name="odt_auto_style_table_column_3_1" style:family="table-column">
      <style:table-column-properties style:column-width="163.2804pt"/>
    </style:style>
    <style:style style:name="PluginODTAutoStyle_TableCell_51" style:family="table-cell">
      <style:table-cell-properties style:vertical-align="middle" fo:padding="0.3cm" fo:border="none"/>
    </style:style>
    <style:style style:name="PluginODTAutoStyle_Paragraph_52" style:family="paragraph">
      <style:paragraph-properties fo:padding="0.3cm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57" style:family="table-cell">
      <style:table-cell-properties fo:border="0.06pt solid #8cacbb" fo:padding="0.049cm" fo:background-color="#f7f9fa"/>
    </style:style>
    <style:style style:name="PluginODTAutoStyle_Paragraph_58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highlight_sc3" style:family="text">
      <style:text-properties fo:font-family="monospace" fo:color="#000000" fo:font-style="normal" fo:font-size="9.6pt" fo:border="0pt none"/>
    </style:style>
    <style:style style:name="highlight_re1" style:family="text">
      <style:text-properties fo:color="#ff0000" fo:font-family="monospace" fo:font-style="normal" fo:font-size="9.6pt" fo:border="0pt none"/>
    </style:style>
    <style:style style:name="highlight_re2" style:family="text">
      <style:text-properties fo:color="#993333" fo:font-family="monospace" fo:font-style="normal" fo:font-size="9.6pt" fo:border="0pt none"/>
    </style:style>
    <style:style style:name="highlight_re0" style:family="text">
      <style:text-properties fo:color="#0000ff" fo:font-family="monospace" fo:font-style="normal" fo:font-size="9.6pt" fo:border="0pt none"/>
    </style:style>
    <style:style style:name="highlight_st0" style:family="text">
      <style:text-properties fo:color="#ff0000" fo:font-family="monospace" fo:font-style="normal" fo:font-size="9.6pt" fo:border="0pt none"/>
    </style:style>
    <style:style style:name="PluginODTAutoStyle_TableCell_59" style:family="table-cell">
      <style:table-cell-properties fo:border="0.06pt solid #8cacbb" fo:padding="0.049cm" fo:background-color="#f7f9fa"/>
    </style:style>
    <style:style style:name="PluginODTAutoStyle_Paragraph_60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highlight_kw3" style:family="text">
      <style:text-properties fo:color="#000066" fo:font-family="monospace" fo:font-style="normal" fo:font-size="9.6pt" fo:border="0pt none"/>
    </style:style>
    <style:style style:name="highlight_nu0" style:family="text">
      <style:text-properties fo:color="#cc66cc" fo:font-family="monospace" fo:font-style="normal" fo:font-size="9.6pt" fo:border="0pt none"/>
    </style:style>
    <style:style style:name="highlight_kw1" style:family="text">
      <style:text-properties fo:color="#b1b100" fo:font-family="monospace" fo:font-style="normal" fo:font-size="9.6pt" fo:border="0pt none"/>
    </style:style>
    <style:style style:name="highlight_kw2" style:family="text">
      <style:text-properties fo:color="#000000" fo:font-weight="bold" fo:font-family="monospace" fo:font-style="normal" fo:font-size="9.6pt" fo:border="0pt none"/>
    </style:style>
    <style:style style:name="highlight_co1" style:family="text">
      <style:text-properties fo:color="#808080" fo:font-style="italic" fo:font-family="monospace" fo:font-size="9.6pt" fo:border="0pt none"/>
    </style:style>
    <style:style style:name="PluginODTAutoStyle_TableCell_61" style:family="table-cell">
      <style:table-cell-properties fo:border="0.06pt solid #8cacbb" fo:padding="0.049cm" fo:background-color="#f7f9fa"/>
    </style:style>
    <style:style style:name="PluginODTAutoStyle_Paragraph_62" style:family="paragraph">
      <style:paragraph-properties fo:padding="0.049cm"/>
    </style:style>
    <style:style style:name="odt_auto_style_table_column_6_1" style:family="table-column">
      <style:table-column-properties style:column-width="481.89pt"/>
    </style:style>
    <style:style style:name="highlight_co0" style:family="text">
      <style:text-properties fo:color="#666666" fo:font-style="italic" fo:font-family="monospace" fo:font-size="9.6pt" fo:border="0pt none"/>
    </style:style>
    <style:style style:name="highlight_es5" style:family="text">
      <style:text-properties fo:color="#006699" fo:font-weight="bold" fo:font-family="monospace" fo:font-style="normal" fo:font-size="9.6pt" fo:border="0pt none"/>
    </style:style>
    <style:style style:name="highlight_sy0" style:family="text">
      <style:text-properties fo:color="#66cc66" fo:font-family="monospace" fo:font-style="normal" fo:font-size="9.6pt" fo:border="0pt none"/>
    </style:style>
    <style:style style:name="highlight_br0" style:family="text">
      <style:text-properties fo:color="#66cc66" fo:font-family="monospace" fo:font-style="normal" fo:font-size="9.6pt" fo:border="0pt none"/>
    </style:style>
    <style:style style:name="highlight_re5" style:family="text">
      <style:text-properties fo:color="#660033" fo:font-family="monospace" fo:font-style="normal" fo:font-size="9.6pt" fo:border="0pt none"/>
    </style:style>
    <style:style style:name="highlight_es2" style:family="text">
      <style:text-properties fo:color="#660099" fo:font-weight="bold" fo:font-family="monospace" fo:font-style="normal" fo:font-size="9.6pt" fo:border="0pt none"/>
    </style:style>
    <style:style style:name="highlight_st_h" style:family="text">
      <style:text-properties fo:color="#ff0000" fo:font-family="monospace" fo:font-style="normal" fo:font-size="9.6pt" fo:border="0pt none"/>
    </style:style>
    <style:style style:name="PluginODTAutoStyle_TableCell_63" style:family="table-cell">
      <style:table-cell-properties fo:border="0.06pt solid #8cacbb" fo:padding="0.049cm" fo:background-color="#f7f9fa"/>
    </style:style>
    <style:style style:name="PluginODTAutoStyle_Paragraph_64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highlight_re4" style:family="text">
      <style:text-properties fo:color="#009999" fo:font-family="monospace" fo:font-style="normal" fo:font-size="9.6pt" fo:border="0pt none"/>
    </style:style>
    <style:style style:name="PluginODTAutoStyle_span_65" style:family="text">
      <style:text-properties fo:color="#2a8b6c" fo:font-family="monospace" fo:font-style="normal" fo:font-size="9.6pt" fo:border="0pt none"/>
    </style:style>
    <style:style style:name="PluginODTAutoStyle_span_66" style:family="text">
      <style:text-properties fo:color="#df1717" fo:font-family="monospace" fo:font-style="normal" fo:font-size="9.6pt" fo:border="0pt none"/>
    </style:style>
    <style:style style:name="PluginODTAutoStyle_TableCell_67" style:family="table-cell">
      <style:table-cell-properties fo:border="0.06pt solid #8cacbb" fo:padding="0.049cm" fo:background-color="#f7f9fa"/>
    </style:style>
    <style:style style:name="PluginODTAutoStyle_Paragraph_68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Cell_69" style:family="table-cell">
      <style:table-cell-properties fo:border="0.06pt solid #8cacbb" fo:padding="0.049cm" fo:background-color="#f7f9fa"/>
    </style:style>
    <style:style style:name="PluginODTAutoStyle_Paragraph_70" style:family="paragraph">
      <style:paragraph-properties fo:padding="0.049cm"/>
    </style:style>
    <style:style style:name="odt_auto_style_table_column_9_1" style:family="table-column">
      <style:table-column-properties style:column-width="481.89pt"/>
    </style:style>
    <style:style style:name="PluginODTAutoStyle_TableCell_71" style:family="table-cell">
      <style:table-cell-properties fo:border="0.06pt solid #8cacbb" fo:padding="0.049cm" fo:background-color="#f7f9fa"/>
    </style:style>
    <style:style style:name="PluginODTAutoStyle_Paragraph_72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span_73" style:family="text">
      <style:text-properties fo:color="#2a8b6c" fo:font-family="monospace" fo:font-style="normal" fo:font-size="9.6pt" fo:border="0pt none"/>
    </style:style>
    <style:style style:name="PluginODTAutoStyle_span_74" style:family="text">
      <style:text-properties fo:color="#df1717" fo:font-family="monospace" fo:font-style="normal" fo:font-size="9.6pt" fo:border="0pt none"/>
    </style:style>
    <style:style style:name="PluginODTAutoStyle_span_75" style:family="text">
      <style:text-properties fo:color="#2a8b6c" fo:font-family="monospace" fo:font-style="normal" fo:font-size="9.6pt" fo:border="0pt none"/>
    </style:style>
    <style:style style:name="PluginODTAutoStyle_span_76" style:family="text">
      <style:text-properties fo:color="#df1717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2a8b6c" fo:font-family="monospace" fo:font-style="normal" fo:font-size="9.6pt" fo:border="0pt none"/>
    </style:style>
    <style:style style:name="PluginODTAutoStyle_span_80" style:family="text">
      <style:text-properties fo:color="#df1717" fo:font-family="monospace" fo:font-style="normal" fo:font-size="9.6pt" fo:border="0pt none"/>
    </style:style>
    <style:style style:name="PluginODTAutoStyle_span_81" style:family="text">
      <style:text-properties fo:color="#2a8b6c" fo:font-family="monospace" fo:font-style="normal" fo:font-size="9.6pt" fo:border="0pt none"/>
    </style:style>
    <style:style style:name="PluginODTAutoStyle_span_8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59:12</meta:creation-date>
    <dc:creator>Generated</dc:creator>
    <dc:date>2026-09-08T12::59:12</dc:date>
    <dc:language>en-US</dc:language>
    <meta:editing-cycles>1</meta:editing-cycles>
    <meta:editing-duration>PT0S</meta:editing-duration>
    <dc:title>logiciel:internet:tomcat:start</dc:title>
  </office:meta>
</office:document-meta>
</file>