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38ccef5eb993f51e07db4c0173394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tmate:start"/><text:bookmark-start text:name="__RefHeading___tmate_-_partager_un_terminal_entre_machines_sous_linux_1"/><text:bookmark-start text:name="tmate_-_partager_un_terminal_entre_machines_sous_linux"/>Tmate - partager un terminal entre machines sous Linux<text:bookmark-end text:name="__RefHeading___tmate_-_partager_un_terminal_entre_machines_sous_linux_1"/><text:bookmark-end text:name="tmate_-_partager_un_terminal_entre_machines_sous_linux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Fork de <text:span text:style-name="Strong_20_Emphasis">tmux</text:span>, <text:span text:style-name="Strong_20_Emphasis">tmate</text:span> permet de partager un simple terminal.</text:p>
      <text:p text:style-name="Text_20_body">Contrairement à <text:span text:style-name="Strong_20_Emphasis">SSH</text:span>, <text:span text:style-name="Strong_20_Emphasis">tmate</text:span> ne nécessite pas de connaissance particulière pour partager une session.</text:p>
      <text:p text:style-name="Text_20_body">En général tmate suffit pour une démo rapide d’un outil avec un collègue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Savoir si on est en 32 ou 64 bits :</text:p><text:p text:style-name="Command Line Interface"><text:span text:style-name="PluginODTAutoStyle_span_5">...@...:~ $ </text:span><text:span text:style-name="PluginODTAutoStyle_span_6">uname -m</text:span><text:line-break/><text:span text:style-name="PluginODTAutoStyle_span_7">x86_64</text:span></text:p><text:p text:style-name="Text_20_body">
Sur un Raspberry pi :</text:p><text:p text:style-name="Command Line Interface"><text:span text:style-name="PluginODTAutoStyle_span_8">...@...:~ $ </text:span><text:span text:style-name="PluginODTAutoStyle_span_9">pi@framboise4:~ $ uname -m</text:span><text:line-break/><text:span text:style-name="PluginODTAutoStyle_span_10">armv7l</text:span></text:p><text:p text:style-name="Text_20_body"><text:span text:style-name="Strong_20_Emphasis">armv7...</text:span> -&gt; 32 bits<text:span text:style-name="Strong_20_Emphasis">arm8...</text:span> (ou plus) -&gt; 64 bits</text:p></table:table-cell></table:table-row></table:table></draw:text-box></draw:frame>Allez sur la page <text:a xlink:type="simple" xlink:href="https://github.com/tmate-io/tmate/releases/latest" text:style-name="Internet_20_link" text:visited-style-name="Visited_20_Internet_20_Link">https://github.com/tmate-io/tmate/releases/latest</text:a><draw:frame draw:style-name="mediacenter" draw:name="0" text:anchor-type="paragraph" draw:z-index="0" svg:width="15.875cm" svg:height="11.200153374233cm"><draw:image xlink:href="Pictures/ff38ccef5eb993f51e07db4c0173394e.png" xlink:type="simple" xlink:show="embed" xlink:actuate="onLoad"/></draw:frame>Repérez la dernière versionDescendez la page et repérez le lien qui vous correspond :<text:span text:style-name="Strong_20_Emphasis">64bits</text:span>:tmate-2.4.0-static-linux-amd64.tar.xz<text:span text:style-name="Strong_20_Emphasis">32bits</text:span>:tmate-2.4.0-static-linux-i386.tar.xz<text:span text:style-name="Strong_20_Emphasis">pour Raspberry Pi</text:span>:tmate-2.4.0-static-linux-arm64v8.tar.xzSur le PC à contrôler, selon votre cas, lancez (lien repéré sur la page ci-dessus) :<text:span text:style-name="Strong_20_Emphasis">64bits</text:span> :</text:p>
      <text:p text:style-name="Command Line Interface"><text:span text:style-name="PluginODTAutoStyle_span_11">...@...:~ $ </text:span><text:span text:style-name="PluginODTAutoStyle_span_12">wget https://github.com/tmate-io/tmate/releases/download/2.4.0/tmate-2.4.0-static-linux-amd64.tar.xz</text:span><text:line-break/><text:span text:style-name="PluginODTAutoStyle_span_13">...@...:~$ </text:span><text:span text:style-name="PluginODTAutoStyle_span_14">tar xJf tmate-*amd64.tar.xz</text:span></text:p>
      <text:p text:style-name="Text_20_body"><text:span text:style-name="Strong_20_Emphasis">32bits</text:span> :</text:p>
      <text:p text:style-name="Command Line Interface"><text:span text:style-name="PluginODTAutoStyle_span_15">...@...:~ $ </text:span><text:span text:style-name="PluginODTAutoStyle_span_16">wget https://github.com/tmate-io/tmate/releases/download/2.2.1/tmate-2.4.0-static-linux-i386.tar.xz</text:span><text:line-break/><text:span text:style-name="PluginODTAutoStyle_span_17">...@...:~$ </text:span><text:span text:style-name="PluginODTAutoStyle_span_18">tar xJf tmate-*i386.tar.xz</text:span></text:p>
      <text:p text:style-name="Text_20_body"><text:span text:style-name="Strong_20_Emphasis">pour Raspberry Pi</text:span> :</text:p>
      <text:p text:style-name="Command Line Interface"><text:span text:style-name="PluginODTAutoStyle_span_19">pi@framboise4:~ $ </text:span><text:span text:style-name="PluginODTAutoStyle_span_20">wget https://github.com/tmate-io/tmate/releases/download/2.4.0/tmate-2.4.0-static-linux-arm32v7.tar.xz</text:span><text:line-break/><text:span text:style-name="PluginODTAutoStyle_span_21">pi@framboise4:~ $ </text:span><text:span text:style-name="PluginODTAutoStyle_span_22">tar -xJf tmate-2.4.0-static-linux-arm32v7.tar.xz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p text:style-name="Text_20_body">Placez-vous dans le répertoire créé par la décompression et lancez tmate :</text:p>
      <text:p text:style-name="Command Line Interface"><text:span text:style-name="PluginODTAutoStyle_span_23">pi@framboise4:~ $ </text:span><text:span text:style-name="PluginODTAutoStyle_span_24">cd tmate-2.4.0-static-linux-arm32v7/</text:span><text:line-break/><text:span text:style-name="PluginODTAutoStyle_span_25">pi@framboise4:~/tmate-2.4.0-static-linux-arm32v7 $ </text:span><text:span text:style-name="PluginODTAutoStyle_span_26">./tmate</text:span></text:p>
      <text:p text:style-name="Command Line Interface"><text:span text:style-name="PluginODTAutoStyle_span_27">Tip: if you wish to use tmate only for remote access, run: tmate -F<text:s text:c="8"/>[0/0]</text:span><text:line-break/><text:span text:style-name="PluginODTAutoStyle_span_28">To see the following messages again, run in a tmate session: tmate show-messages</text:span><text:line-break/><text:span text:style-name="PluginODTAutoStyle_span_29">Press &lt;q&gt; or &lt;ctrl-c&gt; to continue</text:span><text:line-break/><text:span text:style-name="PluginODTAutoStyle_span_30">---------------------------------------------------------------------</text:span><text:line-break/><text:span text:style-name="PluginODTAutoStyle_span_31">Connecting to ssh.tmate.io...</text:span><text:line-break/><text:span text:style-name="PluginODTAutoStyle_span_32">Note: clear your terminal before sharing readonly access</text:span><text:line-break/><text:span text:style-name="PluginODTAutoStyle_span_33">web session read only: https://tmate.io/t/ro-XXXXXXXXXXXXXXXXXXXXXXXXX</text:span><text:line-break/><text:span text:style-name="PluginODTAutoStyle_span_34">ssh session read only: ssh ro-YYYYYYYYYYYYYYYYYYYYYYYYY@lon1.tmate.io</text:span><text:line-break/><text:span text:style-name="PluginODTAutoStyle_span_35">web session: https://tmate.io/t/ZZZZZZZZZZZZZZZZZZZZZZZZZ</text:span><text:line-break/><text:span text:style-name="PluginODTAutoStyle_span_36">ssh session: ssh TTTTTTTTTTTTTTTTTTTTTTTTT@lon1.tmate.io</text:span><text:line-break/><text:span text:style-name="PluginODTAutoStyle_span_37"/><text:line-break/><text:span text:style-name="PluginODTAutoStyle_span_38"/><text:line-break/><text:span text:style-name="PluginODTAutoStyle_span_39"/><text:line-break/><text:span text:style-name="PluginODTAutoStyle_span_40"/><text:line-break/><text:span text:style-name="PluginODTAutoStyle_span_41"/><text:line-break/><text:span text:style-name="PluginODTAutoStyle_span_42"/><text:line-break/><text:span text:style-name="PluginODTAutoStyle_span_43"/><text:line-break/><text:span text:style-name="PluginODTAutoStyle_span_44"/><text:line-break/><text:span text:style-name="PluginODTAutoStyle_span_45"/><text:line-break/><text:span text:style-name="PluginODTAutoStyle_span_46"/><text:line-break/><text:span text:style-name="PluginODTAutoStyle_span_47"/><text:line-break/><text:span text:style-name="PluginODTAutoStyle_span_48"/><text:line-break/><text:span text:style-name="PluginODTAutoStyle_span_49"/><text:line-break/><text:span text:style-name="PluginODTAutoStyle_span_50">[0] 0:[tmux]*<text:s text:c="39"/>"framboise4" 16:56 16-May-22</text:span></text:p>
      <text:p text:style-name="Text_20_body">Il y a donc 4 façons de se connecter à la machine :</text:p>
      <text:p text:style-name="Text_20_body">via ssh :avec contrôle à distance du terminal :</text:p>
      <text:p text:style-name="Command Line Interface"><text:span text:style-name="PluginODTAutoStyle_span_51">...@...:~ $ </text:span><text:span text:style-name="PluginODTAutoStyle_span_52">ssh TTTTTTTTTTTTTTTTTTTTTTTTT@lon1.tmate.io</text:span></text:p>
      <text:p text:style-name="Text_20_body">en lecture seule :</text:p>
      <text:p text:style-name="Command Line Interface"><text:span text:style-name="PluginODTAutoStyle_span_53">...@...:~ $ </text:span><text:span text:style-name="PluginODTAutoStyle_span_54">ssh ro-YYYYYYYYYYYYYYYYYYYYYYYYY@lon1.tmate.io</text:span></text:p>
      <text:p text:style-name="Text_20_body">via le web :avec contrôle à distance du terminal :</text:p>
      <text:p text:style-name="Command Line Interface"><text:span text:style-name="PluginODTAutoStyle_span_55">...@...:~ $ </text:span><text:span text:style-name="PluginODTAutoStyle_span_56">https://tmate.io/t/ZZZZZZZZZZZZZZZZZZZZZZZZZ</text:span></text:p>
      <text:p text:style-name="Text_20_body">en lecture seule :</text:p>
      <text:p text:style-name="Command Line Interface"><text:span text:style-name="PluginODTAutoStyle_span_57">...@...:~ $ </text:span><text:span text:style-name="PluginODTAutoStyle_span_58">https://tmate.io/t/ro-XXXXXXXXXXXXXXXXXXXXXXXXX</text:span></text:p>
      <text:p text:style-name="Text_20_body">Transmettre le lien ssh ou web à celui qui doit accéder à cette machine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s://www.metal3d.org/blog/2017/adieu-teamviewer/" text:style-name="Internet_20_link" text:visited-style-name="Visited_20_Internet_20_Link">https://www.metal3d.org/blog/2017/adieu-teamviewer/</text:a></text:p>
      <text:p text:style-name="Horizontal_20_Line"/>
      <text:p text:style-name="Text_20_body"><text:span text:style-name="Emphasis">Basé sur &lt;&lt; <text:a xlink:type="simple" xlink:href="https://www.metal3d.org/blog/2017/adieu-teamviewer/" text:style-name="Internet_20_link" text:visited-style-name="Visited_20_Internet_20_Link">Adieu TeamViewer</text:a> &gt;&gt; par Patrice Ferle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2a8b6c" fo:font-family="monospace" fo:font-style="normal" fo:font-size="9.6pt" fo:border="0pt none"/>
    </style:style>
    <style:style style:name="PluginODTAutoStyle_span_9" style:family="text">
      <style:text-properties fo:color="#df1717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2a8b6c" fo:font-family="monospace" fo:font-style="normal" fo:font-size="9.6pt" fo:border="0pt none"/>
    </style:style>
    <style:style style:name="PluginODTAutoStyle_span_52" style:family="text">
      <style:text-properties fo:color="#df1717" fo:font-family="monospace" fo:font-style="normal" fo:font-size="9.6pt" fo:border="0pt none"/>
    </style:style>
    <style:style style:name="PluginODTAutoStyle_span_53" style:family="text">
      <style:text-properties fo:color="#2a8b6c" fo:font-family="monospace" fo:font-style="normal" fo:font-size="9.6pt" fo:border="0pt none"/>
    </style:style>
    <style:style style:name="PluginODTAutoStyle_span_54" style:family="text">
      <style:text-properties fo:color="#df1717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2a8b6c" fo:font-family="monospace" fo:font-style="normal" fo:font-size="9.6pt" fo:border="0pt none"/>
    </style:style>
    <style:style style:name="PluginODTAutoStyle_span_5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58:53</meta:creation-date>
    <dc:creator>Generated</dc:creator>
    <dc:date>2026-09-08T12::58:53</dc:date>
    <dc:language>en-US</dc:language>
    <meta:editing-cycles>1</meta:editing-cycles>
    <meta:editing-duration>PT0S</meta:editing-duration>
    <dc:title>logiciel:internet:tmate:start</dc:title>
  </office:meta>
</office:document-meta>
</file>