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3dab3584f2ae627d94bf9d2cd038219.jpg"/>
  <manifest:file-entry manifest:media-type="image/png" manifest:full-path="Pictures/e43084c4aceef6a3d6f39d0def1e6621.png"/>
  <manifest:file-entry manifest:media-type="image/png" manifest:full-path="Pictures/1ac47af56d0f6bbd4b108c8c0f12421e.png"/>
  <manifest:file-entry manifest:media-type="image/png" manifest:full-path="Pictures/0ce094b2a2c0280f99fb34680f7f1a25.png"/>
  <manifest:file-entry manifest:media-type="image/png" manifest:full-path="Pictures/939e68a28407f770907c678051fd66f7.png"/>
  <manifest:file-entry manifest:media-type="image/png" manifest:full-path="Pictures/ffd74d16f527025665ceb5cb2b704931.png"/>
  <manifest:file-entry manifest:media-type="image/png" manifest:full-path="Pictures/f35e2afcf5ebe73989bbe64a4cda7018.png"/>
  <manifest:file-entry manifest:media-type="image/png" manifest:full-path="Pictures/893e460244c31c4b3ce989b1cf17afc4.png"/>
  <manifest:file-entry manifest:media-type="image/png" manifest:full-path="Pictures/bd3cb07ce7f18047efbf7aea4aa155b1.png"/>
  <manifest:file-entry manifest:media-type="image/png" manifest:full-path="Pictures/6612ddbc6d5774ebf71b7eade0c65f05.png"/>
  <manifest:file-entry manifest:media-type="image/png" manifest:full-path="Pictures/39a62d693a822967012d1aa60141eb2f.png"/>
  <manifest:file-entry manifest:media-type="image/jpeg" manifest:full-path="Pictures/5242656e73f787fc8cdcd0595049800f.jpg"/>
  <manifest:file-entry manifest:media-type="image/png" manifest:full-path="Pictures/c1f1dc29cced4b5b8389fc3d94c96a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lighty:webdav:start"/><text:bookmark-start text:name="__RefHeading___configurer_webdav_avec_lighttpd_1"/><text:bookmark-start text:name="configurer_webdav_avec_lighttpd"/>Configurer WebDAV Avec Lighttpd<text:bookmark-end text:name="__RefHeading___configurer_webdav_avec_lighttpd_1"/><text:bookmark-end text:name="configurer_webdav_avec_lighttpd"/></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s paquets <text:span text:style-name="Strong_20_Emphasis">lighttpd,lighttpd-mod-webdav,apache2-utils</text:span> ou en ligne de commande :</text:p>
      <text:p text:style-name="Preformatted_20_Text">sudo apt-get install lighttpd lighttpd-mod-webdav apache2-utils</text:p>
      <text:p text:style-name="Text_20_body">Le paquet apache2-utils contient l'outil <text:span text:style-name="Strong_20_Emphasis">htpasswd</text:span> dont nous aurons besoin.</text:p>
      <text:p text:style-name="Text_20_body">Ensuite, créez le répertoire <text:span text:style-name="Strong_20_Emphasis">/var/run/lighttpd</text:span> et faites-le appartenir à l'utilisateur et au groupe <text:span text:style-name="Strong_20_Emphasis">www-data</text:span> :</text:p>
      <text:p text:style-name="Preformatted_20_Text">sudo mkdir /var/run/lighttpd/<text:line-break/>sudo chown www-data:www-data /var/run/lighttpd/</text:p>
      <text:p text:style-name="Text_20_body">Ce répertoire contiendra une base de données SQLite nécessaire à WebDAV.</text:p>
      <text:p text:style-name="Text_20_body">Activez le module mod_auth :</text:p>
      <text:p text:style-name="Preformatted_20_Text">sudo lighty-enable-mod auth</text:p>
      <text:p text:style-name="Text_20_body"><text:a xlink:type="simple" xlink:href="https://www.nfrappe.fr/doc/doku.php?id=tutoriel:mini-tutoriels:ficedit#modifier_un_fichier_avec_les_droits_d_administration" text:style-name="Internet_20_link" text:visited-style-name="Visited_20_Internet_20_Link">ouvrez avec les droits d'administration</text:a> le fichier <text:span text:style-name="Strong_20_Emphasis">/etc/lighttpd/lighttpd.conf</text:span> pour vous assurer que les modules mod_alias et mod_webdav sont activés dans le paragraphe server.modules :</text:p>
      <text:p text:style-name="Preformatted_20_Text">[...]<text:line-break/>server.modules<text:s text:c="14"/>= (<text:line-break/><text:s text:c="12"/>"mod_access",<text:line-break/><text:s text:c="12"/>"mod_alias",<text:line-break/><text:s text:c="12"/>"mod_accesslog",<text:line-break/>#<text:s text:c="11"/>"mod_rewrite",<text:line-break/>#<text:s text:c="11"/>"mod_redirect",<text:line-break/>#<text:s text:c="11"/>"mod_status",<text:line-break/>#<text:s text:c="11"/>"mod_evhost",<text:line-break/>#<text:s text:c="11"/>"mod_compress",<text:line-break/>#<text:s text:c="11"/>"mod_usertrack",<text:line-break/>#<text:s text:c="11"/>"mod_rrdtool",<text:line-break/><text:s text:c="12"/>"mod_webdav",<text:line-break/>#<text:s text:c="11"/>"mod_expire",<text:line-break/>#<text:s text:c="11"/>"mod_flv_streaming",<text:line-break/>#<text:s text:c="11"/>"mod_evasive"<text:line-break/> )<text:line-break/>[...]</text:p>
      <text:p text:style-name="Text_20_body">Redémarrez ensuite lighttpd :</text:p>
      <text:p text:style-name="Preformatted_20_Text">sudo /etc/init.d/lighttpd restart</text:p>
      <text:h text:style-name="Heading_20_3" text:outline-level="3"><text:bookmark-start text:name="__RefHeading___creation_d_un_hote_virtuel_4"/><text:bookmark-start text:name="creation_d_un_hote_virtuel"/>Création d'un hôte virtuel<text:bookmark-end text:name="__RefHeading___creation_d_un_hote_virtuel_4"/><text:bookmark-end text:name="creation_d_un_hote_virtuel"/></text:h>
      <text:p text:style-name="Text_20_body">Créons maintenant un serveur virtuel lighttpd <text:span text:style-name="Strong_20_Emphasis"><text:a xlink:type="simple" xlink:href="http://www.example.com" text:style-name="Internet_20_link" text:visited-style-name="Visited_20_Internet_20_Link">www.example.com</text:a></text:span> dans le répertoire <text:span text:style-name="Strong_20_Emphasis">/var/www/web1/web</text:span>. Si vous avez déjà un serveur virtuel pour lequel vous voulez activer WebDAV, adaptez ce tutoriel à votre situation.</text:p>
      <text:p text:style-name="Text_20_body">Tout d'abord, créez le répertoire <text:span text:style-name="Strong_20_Emphasis">/var/www/web1/web</text:span> et faisons de l'utilisateur de lighttpd <text:span text:style-name="Strong_20_Emphasis">www-data</text:span> le propriétaire de ce répertoire :</text:p>
      <text:p text:style-name="Preformatted_20_Text">sudo mkdir -p /var/www/web1/web<text:line-break/>sudo chown www-data:www-data /var/www/web1/web</text:p>
      <text:p text:style-name="Text_20_body"><text:a xlink:type="simple" xlink:href="https://www.nfrappe.fr/doc/doku.php?id=tutoriel:mini-tutoriels:ficedit#modifier_un_fichier_avec_les_droits_d_administration" text:style-name="Internet_20_link" text:visited-style-name="Visited_20_Internet_20_Link">Ouvrez avec les droits d'administration</text:a> le fichier <text:span text:style-name="Strong_20_Emphasis">/etc/lighttpd/lighttpd.conf</text:span> pour ajouter le serveur virtuel suivant à la fin du fichier :</text:p>
      <text:p text:style-name="Preformatted_20_Text">[...]<text:line-break/>$HTTP["host"] == "www.example.com" {<text:line-break/><text:s text:c="2"/>server.document-root = "/var/www/web1/web"<text:line-break/>}</text:p>
      <text:p text:style-name="Text_20_body">et redémarrez lighttpd :</text:p>
      <text:p text:style-name="Preformatted_20_Text">sudo /etc/init.d/lighttpd restart</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Configurons l''hôte virtuel pour WebDAV.</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utilisez pas le commutateur -c si <text:span text:style-name="Strong_20_Emphasis">/var/www/web1/passwd.dav</text:span> existe déjà car cela va recréer le fichier à partir de zéro, ce qui signifie que vous perdez tous les utilisateurs dans ce fichier !</text:p></table:table-cell></table:table-row></table:table></draw:text-box></draw:frame>Maintenant, nous créons le fichier de mot de passe WebDAV <text:span text:style-name="Strong_20_Emphasis">/var/www/web1/passwd.dav</text:span> avec l'utilisateur <text:span text:style-name="Strong_20_Emphasis">test</text:span> (le commutateur-c crée le fichier s'il n'existe pas) :</text:p>
      <text:p text:style-name="Preformatted_20_Text">sudo htpasswd -c /var/www/web1/passwd.dav test</text:p>
      <text:p text:style-name="Text_20_body">Vous serez invité à saisir un mot de passe pour l'utilisateur test.</text:p>
      <text:p text:style-name="Text_20_body">Maintenant, changez les permissions du fichier <text:span text:style-name="Strong_20_Emphasis">/var/www/web1/passwd.dav</text:span> de sorte que seuls <text:span text:style-name="Strong_20_Emphasis">root</text:span> et les membres du groupe <text:span text:style-name="Strong_20_Emphasis">www-data</text:span> y ont accès :</text:p>
      <text:p text:style-name="Preformatted_20_Text">sudo chown root:www-data /var/www/web1/passwd.dav<text:line-break/>sudo chmod 640 /var/www/web1/passwd.dav</text:p>
      <text:p text:style-name="Text_20_body"><text:a xlink:type="simple" xlink:href="https://www.nfrappe.fr/doc/doku.php?id=tutoriel:mini-tutoriels:ficedit#modifier_un_fichier_avec_les_droits_d_administration" text:style-name="Internet_20_link" text:visited-style-name="Visited_20_Internet_20_Link">Ouvrez avec les droits d'administration</text:a> le fichier <text:span text:style-name="Strong_20_Emphasis">/etc/lighttpd/lighttpd.conf</text:span> pour qu'il se présente comme suit :</text:p>
      <text:p text:style-name="Preformatted_20_Text">$HTTP["host"] == "www.example.com" {<text:line-break/><text:s text:c="2"/>server.document-root = "/var/www/web1/web"<text:line-break/><text:s text:c="2"/>alias.url = ( "/webdav" =&gt; "/var/www/web1/web" )<text:line-break/><text:s text:c="2"/>$HTTP["url"] =~ "^/webdav($|/)" {<text:line-break/><text:s text:c="4"/>webdav.activate = "enable"<text:line-break/><text:s text:c="4"/>webdav.is-readonly = "disable"<text:line-break/><text:s text:c="4"/>webdav.sqlite-db-name = "/var/run/lighttpd/lighttpd.webdav_lock.db"<text:line-break/><text:s text:c="4"/>auth.backend = "htpasswd"<text:line-break/><text:s text:c="4"/>auth.backend.htpasswd.userfile = "/var/www/web1/passwd.dav"<text:line-break/><text:s text:c="4"/>auth.require = ( "" =&gt; ( "method" =&gt; "basic",<text:line-break/><text:s text:c="29"/>"realm" =&gt; "webdav",<text:line-break/><text:s text:c="29"/>"require" =&gt; "valid-user" ) )<text:line-break/><text:s text:c="2"/>}<text:line-break/>}</text:p>
      <text:p text:style-name="Text_20_body">La directive  alias.url (conjointement à $HTTP[“url”] =~ “^/webdav($|/)”) fait que, lorsque vous appelez /webdav, WebDAV est appelé, mais vous pouvez toujours accéder à l'ensemble du document racine du serveur virtuel. Toutes les autres URL de ce serveur virtuel sont encore en HTTP “normal”.</text:p>
      <text:p text:style-name="Text_20_body">Redémarrez ensuite lighttpd :</text:p>
      <text:p text:style-name="Preformatted_20_Text">sudo /etc/init.d/lighttpd restart</text:p>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test_de_webdav_7"/><text:bookmark-start text:name="test_de_webdav"/>Test de WebDAV<text:bookmark-end text:name="__RefHeading___test_de_webdav_7"/><text:bookmark-end text:name="test_de_webdav"/></text:h>
      <text:p text:style-name="Text_20_body">Installez le paquet <text:span text:style-name="Strong_20_Emphasis">cadaver</text:span>, un client WebDAV en ligne de commande :</text:p>
      <text:p text:style-name="Preformatted_20_Text">sudo apt-get install cadaver</text:p>
      <text:p text:style-name="Text_20_body">Pour tester si WebDAV fonctionne, tapez :</text:p>
      <text:p text:style-name="Preformatted_20_Text">cadaver http://www.example.com/webdav/</text:p>
      <text:p text:style-name="Text_20_body">Vous devriez être invité à entrer un nom d'utilisateur. Tapez <text:span text:style-name="Strong_20_Emphasis">test</text:span> puis le mot de passe pour l'utilisateur <text:span text:style-name="Strong_20_Emphasis">test</text:span>. Si tout va bien, vous devriez bénéficier d'un accès qui signifie WebDAV fonctionne. </text:p>
      <text:p text:style-name="Text_20_body">Tapez quit pour quitter le shell de WebDAV:</text:p>
      <text:p text:style-name="Preformatted_20_Text">server1:~# cadaver http://www.example.com/webdav/<text:line-break/>Authentication required for webdav on server `www.example.com':<text:line-break/>Username: test<text:line-break/>Password:<text:line-break/>dav:/webdav/&gt; quit<text:line-break/>Connection to `www.example.com' closed.<text:line-break/>server1:~#</text:p>
      <text:h text:style-name="Heading_20_3" text:outline-level="3"><text:bookmark-start text:name="__RefHeading___configurer_un_client_windows_xp_pour_se_connecter_au_partage_webdav_8"/><text:bookmark-start text:name="configurer_un_client_windows_xp_pour_se_connecter_au_partage_webdav"/>Configurer un client Windows XP pour se connecter au partage WebDAV<text:bookmark-end text:name="__RefHeading___configurer_un_client_windows_xp_pour_se_connecter_au_partage_webdav_8"/><text:bookmark-end text:name="configurer_un_client_windows_xp_pour_se_connecter_au_partage_webdav"/></text:h>
      <text:p text:style-name="Text_20_body">D'après <text:a xlink:type="simple" xlink:href="http://www.heise.de/netze/WebDAV-mit-Apache--/artikel/77605/3" text:style-name="Internet_20_link" text:visited-style-name="Visited_20_Internet_20_Link">http://www.heise.de/netze/WebDAV-mit-Apache--/artikel/77605/3</text:a> (en allemand), les clients Windows XP/SP2 ne prennent pas en charge l'authentification <text:span text:style-name="Emphasis">Basic</text:span> avec WebDAV sauf si vous téléchargez ce fichier et modifiez le registre Windows : <text:a xlink:type="simple" xlink:href="ftp://ftp.heise.de/pub/ct/listings/0504-202.zip" text:style-name="Internet_20_link" text:visited-style-name="Visited_20_Internet_20_Link">ftp://ftp.heise.de/pub/ct/listings/0504-202.zip</text:a>. Le fichier contient un fichier .reg : double-cliquez dessus pour l'installer, puis redémarrez Windows.</text:p>
      <text:p text:style-name="Text_20_body">Après le redémarrage, cliquez sur <text:span text:style-name="Emphasis">Favoris réseau</text:span> sur votre bureau (les captures d'écran sont sous un Windows allemand) :</text:p>
      <text:p text:style-name="Text_20_body"><draw:frame draw:style-name="media" draw:name="0" text:anchor-type="as-char" draw:z-index="0" svg:width="3.1220833333333cm" style:rel-width="100%" svg:height="4.0745833333333cm" style:rel-height="scale"><draw:image xlink:href="Pictures/73dab3584f2ae627d94bf9d2cd038219.jpg" xlink:type="simple" xlink:show="embed" xlink:actuate="onLoad"/></draw:frame></text:p>
      <text:p text:style-name="Text_20_body">Sélectionnez <text:span text:style-name="Emphasis">Ajouter un emplacement réseau</text:span> dans le menu <text:span text:style-name="Emphasis">Voisinage réseau</text:span> (sur la gauche) :</text:p>
      <text:p text:style-name="Text_20_body">L'assistant <text:span text:style-name="Emphasis">Ajouter un emplacement réseau</text:span> s'ouvre. Cliquez sur le bouton <text:span text:style-name="Plugin_Keyboard___keyboard">Suivant</text:span> :</text:p>
      <text:p text:style-name="Text_20_body"><draw:frame draw:style-name="media" draw:name="1" text:anchor-type="as-char" draw:z-index="1" svg:width="14.552083333333cm" svg:height="12.038541666667cm"><draw:image xlink:href="Pictures/e43084c4aceef6a3d6f39d0def1e6621.png" xlink:type="simple" xlink:show="embed" xlink:actuate="onLoad"/></draw:frame></text:p>
      <text:p text:style-name="Text_20_body">Sélectionnez <text:span text:style-name="Emphasis">Choisissez un autre emplacement réseau</text:span>, et cliquez sur <text:span text:style-name="Plugin_Keyboard___keyboard">Suivant</text:span> :</text:p>
      <text:p text:style-name="Text_20_body"><draw:frame draw:style-name="media" draw:name="2" text:anchor-type="as-char" draw:z-index="2" svg:width="14.552083333333cm" svg:height="12.065cm"><draw:image xlink:href="Pictures/1ac47af56d0f6bbd4b108c8c0f12421e.png" xlink:type="simple" xlink:show="embed" xlink:actuate="onLoad"/></draw:frame></text:p>
      <text:p text:style-name="Text_20_body">Entrez l'emplacement <text:span text:style-name="Strong_20_Emphasis"><text:a xlink:type="simple" xlink:href="http://192.168.0.100/webdav" text:style-name="Internet_20_link" text:visited-style-name="Visited_20_Internet_20_Link">http://192.168.0.100/webdav</text:a></text:span> et cliquez sur <text:span text:style-name="Plugin_Keyboard___keyboard">Suivant</text:span> :</text:p>
      <text:p text:style-name="Text_20_body"><draw:frame draw:style-name="media" draw:name="3" text:anchor-type="as-char" draw:z-index="3" svg:width="14.552083333333cm" svg:height="12.065cm"><draw:image xlink:href="Pictures/0ce094b2a2c0280f99fb34680f7f1a25.png" xlink:type="simple" xlink:show="embed" xlink:actuate="onLoad"/></draw:frame></text:p>
      <text:p text:style-name="Text_20_body">Vous serez invité à entrer un nom d'utilisateur et un mot de passe. Tapez le nom d'utilisateur <text:span text:style-name="Strong_20_Emphasis">test</text:span> et le mot de passe pour l'utilisateur <text:span text:style-name="Strong_20_Emphasis">test</text:span> :</text:p>
      <text:p text:style-name="Text_20_body"><draw:frame draw:style-name="media" draw:name="4" text:anchor-type="as-char" draw:z-index="4" svg:width="14.552083333333cm" svg:height="11.482916666667cm"><draw:image xlink:href="Pictures/939e68a28407f770907c678051fd66f7.png" xlink:type="simple" xlink:show="embed" xlink:actuate="onLoad"/></draw:frame></text:p>
      <text:p text:style-name="Text_20_body">Tapez un nom pour le dossier WebDAV :</text:p>
      <text:p text:style-name="Text_20_body"><draw:frame draw:style-name="media" draw:name="5" text:anchor-type="as-char" draw:z-index="5" svg:width="14.552083333333cm" svg:height="12.091458333333cm"><draw:image xlink:href="Pictures/ffd74d16f527025665ceb5cb2b704931.png" xlink:type="simple" xlink:show="embed" xlink:actuate="onLoad"/></draw:frame></text:p>
      <text:p text:style-name="Text_20_body">Pour ouvrir la nouvelle connexion, gardez cochée la boîte <text:span text:style-name="Emphasis">Ouvrir ce site lorsque je clique sur Terminer</text:span> et cliquez sur <text:span text:style-name="Plugin_Keyboard___keyboard">Terminer</text:span> :</text:p>
      <text:p text:style-name="Text_20_body"><draw:frame draw:style-name="media" draw:name="6" text:anchor-type="as-char" draw:z-index="6" svg:width="14.552083333333cm" svg:height="12.012083333333cm"><draw:image xlink:href="Pictures/f35e2afcf5ebe73989bbe64a4cda7018.png" xlink:type="simple" xlink:show="embed" xlink:actuate="onLoad"/></draw:frame></text:p>
      <text:p text:style-name="Text_20_body">Le dossier WebDAV s'ouvre, vous pouvez parcourir le répertoire /var/www/web1/web et ses sous-répertoires sur le serveur et vous trouverez une icône pour votre nouveau partage WebDAV dans le dossier <text:span text:style-name="Emphasis">Mon voisinage réseau</text:span> :</text:p>
      <text:p text:style-name="Text_20_body"><draw:frame draw:style-name="media" draw:name="7" text:anchor-type="as-char" draw:z-index="7" svg:width="14.552083333333cm" svg:height="13.255625cm"><draw:image xlink:href="Pictures/893e460244c31c4b3ce989b1cf17afc4.png" xlink:type="simple" xlink:show="embed" xlink:actuate="onLoad"/></draw:frame></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Dans l'URL WebDAV, <text:span text:style-name="underline">spécifiez le port</text:span> (par exemple <text:a xlink:type="simple" xlink:href="http://www.example.com:80/webdav" text:style-name="Internet_20_link" text:visited-style-name="Visited_20_Internet_20_Link">http://www.example.com:80/webdav</text:a>).</text:p><text:p text:style-name="Text_20_body">Pour une raison étrange, cela permet à Windows XP d'accepter le nom d'utilisateur normal (par exemple, <text:span text:style-name="Strong_20_Emphasis">test</text:span>)</text:p><text:p text:style-name="Text_20_body">Sinon, Windows XP attend des noms d'utilisateurs NTLM (qui auraient la forme <text:span text:style-name="Strong_20_Emphasis"><text:a xlink:type="simple" xlink:href="http://www.example.com" text:style-name="Internet_20_link" text:visited-style-name="Visited_20_Internet_20_Link">www.example.com</text:a>\test</text:span>).</text:p></table:table-cell></table:table-row></table:table></draw:text-box></draw:frame></text:p>
      <text:h text:style-name="Heading_20_3" text:outline-level="3"><text:bookmark-start text:name="__RefHeading___configurer_un_client_linux_gnome_pour_se_connecter_au_partage_webdav_9"/><text:bookmark-start text:name="configurer_un_client_linux_gnome_pour_se_connecter_au_partage_webdav"/>Configurer un client Linux (GNOME) pour se connecter au partage WebDAV<text:bookmark-end text:name="__RefHeading___configurer_un_client_linux_gnome_pour_se_connecter_au_partage_webdav_9"/><text:bookmark-end text:name="configurer_un_client_linux_gnome_pour_se_connecter_au_partage_webdav"/></text:h>
      <text:p text:style-name="Text_20_body">Pour vous connecter au partage WebDAV à partir d'un bureau GNOME, dans le menu <text:span text:style-name="Emphasis">Fichiers</text:span> de Nautilus, ouvrez <text:span text:style-name="Emphasis">Se connecter au serveur...</text:span> :</text:p>
      <text:p text:style-name="Text_20_body"><draw:frame draw:style-name="media" draw:name="8" text:anchor-type="as-char" draw:z-index="8" svg:width="8.3872916666667cm" style:rel-width="100%" svg:height="6.19125cm" style:rel-height="scale"><draw:image xlink:href="Pictures/bd3cb07ce7f18047efbf7aea4aa155b1.png" xlink:type="simple" xlink:show="embed" xlink:actuate="onLoad"/></draw:frame></text:p>
      <text:p text:style-name="Text_20_body">Sélectionnez WebDAV (HTTP) comme type de service, renseignez le serveur (frappe.maison 192.168.0.100 dans cet exemple), puis le dossier (webdav). Ne remplissez pas encore le nom d'utilisateur, sinon la connexion échoue. Cliquez sur <text:span text:style-name="Plugin_Keyboard___keyboard">Connexion</text:span> :</text:p>
      <text:p text:style-name="Text_20_body"><draw:frame draw:style-name="media" draw:name="9" text:anchor-type="as-char" draw:z-index="9" svg:width="11.324166666667cm" svg:height="9.7366666666667cm"><draw:image xlink:href="Pictures/6612ddbc6d5774ebf71b7eade0c65f05.png" xlink:type="simple" xlink:show="embed" xlink:actuate="onLoad"/></draw:frame></text:p>
      <text:p text:style-name="Text_20_body">Entrez le nom d'utilisateur et son mot de passe puis cliquez sur <text:span text:style-name="Plugin_Keyboard___keyboard">Connexion</text:span> :</text:p>
      <text:p text:style-name="Text_20_body"><draw:frame draw:style-name="media" draw:name="10" text:anchor-type="as-char" draw:z-index="10" svg:width="11.721041666667cm" svg:height="8.2020833333333cm"><draw:image xlink:href="Pictures/39a62d693a822967012d1aa60141eb2f.png" xlink:type="simple" xlink:show="embed" xlink:actuate="onLoad"/></draw:frame></text:p>
      <text:p text:style-name="Text_20_body">Vous pouvez obtenir l'erreur suivante...</text:p>
      <text:p text:style-name="Text_20_body"><draw:frame draw:style-name="media" draw:name="11" text:anchor-type="as-char" draw:z-index="11" svg:width="9.7366666666667cm" style:rel-width="100%" svg:height="4.9741666666667cm" style:rel-height="scale"><draw:image xlink:href="Pictures/5242656e73f787fc8cdcd0595049800f.jpg" xlink:type="simple" xlink:show="embed" xlink:actuate="onLoad"/></draw:frame></text:p>
      <text:p text:style-name="Text_20_body">... mais en même temps, WebDAV apparaît sur le bureau, ce qui signifie que vous pouvez ignorer l'erreur :</text:p>
      <text:p text:style-name="Text_20_body"><draw:frame draw:style-name="media" draw:name="12" text:anchor-type="as-char" draw:z-index="12" svg:width="3.81cm" style:rel-width="100%" svg:height="3.4925cm" style:rel-height="scale"><draw:image xlink:href="Pictures/c1f1dc29cced4b5b8389fc3d94c96a39.png" xlink:type="simple" xlink:show="embed" xlink:actuate="onLoad"/></draw:frame></text:p>
      <text:p text:style-name="Text_20_body">Double-cliquez sur l'icône pour ouvrir le partage WebDAV</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WebDAV: <text:a xlink:type="simple" xlink:href="http://www.webdav.org" text:style-name="Internet_20_link" text:visited-style-name="Visited_20_Internet_20_Link">http://www.webdav.org</text:a><text:span text:style-name="Strong_20_Emphasis">(en)</text:span> Lighttpd: <text:a xlink:type="simple" xlink:href="http://www.lighttpd.net" text:style-name="Internet_20_link" text:visited-style-name="Visited_20_Internet_20_Link">http://www.lighttpd.net</text:a><text:span text:style-name="Strong_20_Emphasis">(en)</text:span> Debian: <text:a xlink:type="simple" xlink:href="http://www.debian.org" text:style-name="Internet_20_link" text:visited-style-name="Visited_20_Internet_20_Link">http://www.debian.org</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www.howtoforge.com/setting-up-webdav-with-lighttpd-debian-etch" text:style-name="Internet_20_link" text:visited-style-name="Visited_20_Internet_20_Link">« How To Set Up WebDAV With Lighttpd On Debian Etch »</text:a> par Falko Timm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7T16::42:44</meta:creation-date>
    <dc:creator>Generated</dc:creator>
    <dc:date>2026-09-07T16::42:44</dc:date>
    <dc:language>en-US</dc:language>
    <meta:editing-cycles>1</meta:editing-cycles>
    <meta:editing-duration>PT0S</meta:editing-duration>
    <dc:title>logiciel:internet:lighty:webdav:start</dc:title>
  </office:meta>
</office:document-meta>
</file>