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1d8bda2c668ac0e51aa2f46930f75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Frame_7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5" style:family="table-cell">
      <style:table-cell-properties style:vertical-align="middle" fo:padding="0.3cm" fo:border="none"/>
    </style:style>
    <style:style style:name="PluginODTAutoStyle_Paragraph_76" style:family="paragraph">
      <style:paragraph-properties fo:padding="0.3cm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Frame_8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83" style:family="table-cell">
      <style:table-cell-properties style:vertical-align="middle" fo:padding="0.3cm" fo:border="none"/>
    </style:style>
    <style:style style:name="PluginODTAutoStyle_Paragraph_84" style:family="paragraph">
      <style:paragraph-properties fo:padding="0.3cm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Frame_1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3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114" style:family="table-cell">
      <style:table-cell-properties style:vertical-align="middle" fo:padding="0.3cm" fo:border="none"/>
    </style:style>
    <style:style style:name="PluginODTAutoStyle_Paragraph_115" style:family="paragraph">
      <style:paragraph-properties fo:padding="0.3cm"/>
    </style:style>
    <style:style style:name="PluginODTAutoStyle_TableCell_116" style:family="table-cell">
      <style:table-cell-properties fo:border="0.06pt solid #8cacbb" fo:padding="0.049cm" fo:background-color="#f7f9fa"/>
    </style:style>
    <style:style style:name="PluginODTAutoStyle_Paragraph_117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PluginODTAutoStyle_span_118" style:family="text">
      <style:text-properties fo:color="#2a8b6c" fo:font-family="monospace" fo:font-style="normal" fo:font-size="9.6pt" fo:border="0pt none"/>
    </style:style>
    <style:style style:name="PluginODTAutoStyle_span_119" style:family="text">
      <style:text-properties fo:color="#df1717" fo:font-family="monospace" fo:font-style="normal" fo:font-size="9.6pt" fo:border="0pt none"/>
    </style:style>
    <style:style style:name="PluginODTAutoStyle_span_120" style:family="text">
      <style:text-properties fo:color="#2a8b6c" fo:font-family="monospace" fo:font-style="normal" fo:font-size="9.6pt" fo:border="0pt none"/>
    </style:style>
    <style:style style:name="PluginODTAutoStyle_span_121" style:family="text">
      <style:text-properties fo:color="#df1717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TableCell_124" style:family="table-cell">
      <style:table-cell-properties fo:border="0.06pt solid #8cacbb" fo:padding="0.049cm" fo:background-color="#f7f9fa"/>
    </style:style>
    <style:style style:name="PluginODTAutoStyle_Paragraph_125" style:family="paragraph">
      <style:paragraph-properties fo:padding="0.049cm"/>
    </style:style>
    <style:style style:name="odt_auto_style_table_column_10_1" style:family="table-column">
      <style:table-column-properties style:column-width="272.134pt"/>
    </style:style>
    <style:style style:name="PluginODTAutoStyle_span_126" style:family="text">
      <style:text-properties fo:color="#2a8b6c" fo:font-family="monospace" fo:font-style="normal" fo:font-size="9.6pt" fo:border="0pt none"/>
    </style:style>
    <style:style style:name="PluginODTAutoStyle_span_127" style:family="text">
      <style:text-properties fo:color="#df1717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2a8b6c" fo:font-family="monospace" fo:font-style="normal" fo:font-size="9.6pt" fo:border="0pt none"/>
    </style:style>
    <style:style style:name="PluginODTAutoStyle_span_131" style:family="text">
      <style:text-properties fo:color="#df1717" fo:font-family="monospace" fo:font-style="normal" fo:font-size="9.6pt" fo:border="0pt none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2a8b6c" fo:font-family="monospace" fo:font-style="normal" fo:font-size="9.6pt" fo:border="0pt none"/>
    </style:style>
    <style:style style:name="PluginODTAutoStyle_span_141" style:family="text">
      <style:text-properties fo:color="#df1717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2a8b6c" fo:font-family="monospace" fo:font-style="normal" fo:font-size="9.6pt" fo:border="0pt none"/>
    </style:style>
    <style:style style:name="PluginODTAutoStyle_span_151" style:family="text">
      <style:text-properties fo:color="#df1717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2a8b6c" fo:font-family="monospace" fo:font-style="normal" fo:font-size="9.6pt" fo:border="0pt none"/>
    </style:style>
    <style:style style:name="PluginODTAutoStyle_span_155" style:family="text">
      <style:text-properties fo:color="#df1717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2a8b6c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2a8b6c" fo:font-family="monospace" fo:font-style="normal" fo:font-size="9.6pt" fo:border="0pt none"/>
    </style:style>
    <style:style style:name="PluginODTAutoStyle_span_162" style:family="text">
      <style:text-properties fo:color="#df1717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df1717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2a8b6c" fo:font-family="monospace" fo:font-style="normal" fo:font-size="9.6pt" fo:border="0pt none"/>
    </style:style>
    <style:style style:name="PluginODTAutoStyle_span_169" style:family="text">
      <style:text-properties fo:color="#df1717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df1717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df1717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2a8b6c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2a8b6c" fo:font-family="monospace" fo:font-style="normal" fo:font-size="9.6pt" fo:border="0pt none"/>
    </style:style>
    <style:style style:name="PluginODTAutoStyle_span_190" style:family="text">
      <style:text-properties fo:color="#df1717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2a8b6c" fo:font-family="monospace" fo:font-style="normal" fo:font-size="9.6pt" fo:border="0pt none"/>
    </style:style>
    <style:style style:name="PluginODTAutoStyle_span_198" style:family="text">
      <style:text-properties fo:color="#df1717" fo:font-family="monospace" fo:font-style="normal" fo:font-size="9.6pt" fo:border="0pt none"/>
    </style:style>
    <style:style style:name="PluginODTAutoStyle_Frame_19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0" style:family="table">
      <style:table-properties table:align="center" fo:margin-right="auto" fo:margin-bottom="18pt" fo:margin-left="auto" style:rel-width="100%" style:width="289.134pt"/>
    </style:style>
    <style:style style:name="odt_auto_style_table_column_11_1" style:family="table-column">
      <style:table-column-properties style:column-width="289.134pt"/>
    </style:style>
    <style:style style:name="PluginODTAutoStyle_TableCell_201" style:family="table-cell">
      <style:table-cell-properties style:vertical-align="middle" fo:padding="0.3cm" fo:border="none"/>
    </style:style>
    <style:style style:name="PluginODTAutoStyle_Paragraph_20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vsftpd:start"/><text:bookmark-start text:name="__RefHeading___vsftpdun_serveur_ftp_securise_avec_des_utilisateurs_virtuels_1"/><text:bookmark-start text:name="vsftpdun_serveur_ftp_securise_avec_des_utilisateurs_virtuels"/>VSFTPd : un serveur FTP sécurisé avec des utilisateurs virtuels<text:bookmark-end text:name="__RefHeading___vsftpdun_serveur_ftp_securise_avec_des_utilisateurs_virtuels_1"/><text:bookmark-end text:name="vsftpdun_serveur_ftp_securise_avec_des_utilisateurs_virtuels"/></text:h>
      <text:p text:style-name="Text_20_body"><text:span text:style-name="Strong_20_Emphasis">vsftpd</text:span> est un serveur FTP stable, sécurisé et rapide.</text:p>
      <text:p text:style-name="Text_20_body">Nous allons l'installer et le configurer ainsi :</text:p>
      <text:p text:style-name="Text_20_body">Seuls les utilisateurs locaux sont autorisés à se connecter au serveurEn lecture seuleLes utilisateurs ne peuvent pas accéder à leurs répertoiresLes options seront réglées utilisateur par utilisateurles utilisateurs seront restreints à leur répertoire d'origineles transmissions seront cryptées avec un certificat auto-signé SSLTLS.nous utiliserons le paramétrage par <text:span text:style-name="Strong_20_Emphasis">utilisateurs virtuels</text:span>, avec une base de données de type <text:span text:style-name="Strong_20_Emphasis">Berkeley</text:span>.<text:line-break/>Chaque enregistrement n’est constitué que d'un login et d'un mot de passe.<text:line-break/>Pour créer un nouvel utilisateur, il suffit de lui créer :une entrée dans la base Berkeleyet un fichier de configuration personnel.Quatre scénarios illustreront les possibilités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protocole ftp en lui même n'est pas sûr !</text:p><text:p text:style-name="Text_20_body">L'échange du nom d'utilisateur et du mot de passe transite en clair sur le réseau.</text:p><text:p text:style-name="Text_20_body">N'utilisez pas via ftp un compte qui a les droits sudo !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Nous supposons que le serveur sera sur le disque $DISQUE=<text:span text:style-name="Strong_20_Emphasis">/srv/www</text:span>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Mettez à jour</text:span> :</text:p>
      <text:p text:style-name="Command Line Interface"><text:span text:style-name="PluginODTAutoStyle_span_9">...@...:~$ </text:span><text:span text:style-name="PluginODTAutoStyle_span_10">sudo apt update</text:span></text:p>
      <text:p text:style-name="Text_20_body"><text:span text:style-name="Strong_20_Emphasis">Installez les paquets</text:span> :</text:p>
      <text:p text:style-name="Command Line Interface"><text:span text:style-name="PluginODTAutoStyle_span_11">...@...:~$ </text:span><text:span text:style-name="PluginODTAutoStyle_span_12">sudo apt install vsftpd db-util ftp</text:span></text:p>
      <text:p text:style-name="Text_20_body">Le service ftp démarre automatiquement après l'installation.<text:span text:style-name="Strong_20_Emphasis">Vérifiez</text:span> avec le programme <text:span text:style-name="Strong_20_Emphasis">ftp</text:span> :Acceptez le nom d'utilisateur proposé et donnez son mot de passe (par exemple, sur un Raspberry pi : <text:span text:style-name="Strong_20_Emphasis">pi</text:span> / <text:span text:style-name="Strong_20_Emphasis">raspberry</text:span>).Pour sortir du ftp : <text:span text:style-name="Strong_20_Emphasis">bye</text:span>Avec la configuration d'origine, le serveur fonctionne :avec un utilisateur (<text:span text:style-name="Strong_20_Emphasis">pi</text:span>) disposant réellement d’un compte sur la machine serveurmais <text:span text:style-name="Strong_20_Emphasis">pas en anonyme</text:span> (impossible de se connecter avec l'utilisateur <text:span text:style-name="Emphasis">anonymous</text:span>)un ls confirme que le dossier racine est le home (<text:span text:style-name="Strong_20_Emphasis">/home/pi</text:span>) de cet utilisateur</text:p>
      <text:p text:style-name="Command Line Interface"><text:span text:style-name="PluginODTAutoStyle_span_13">...@...:~$ </text:span><text:span text:style-name="PluginODTAutoStyle_span_14">ftp localhost</text:span><text:line-break/><text:span text:style-name="PluginODTAutoStyle_span_15">Connected to localhost.</text:span><text:line-break/><text:span text:style-name="PluginODTAutoStyle_span_16">220 (vsFTPd 3.0.3)</text:span><text:line-break/><text:span text:style-name="PluginODTAutoStyle_span_17">Name (localhost:pi): </text:span><text:line-break/><text:span text:style-name="PluginODTAutoStyle_span_18">331 Please specify the password.</text:span><text:line-break/><text:span text:style-name="PluginODTAutoStyle_span_19">Password: </text:span><text:line-break/><text:span text:style-name="PluginODTAutoStyle_span_20">230 Login successful.</text:span><text:line-break/><text:span text:style-name="PluginODTAutoStyle_span_21">Remote system type is UNIX.</text:span><text:line-break/><text:span text:style-name="PluginODTAutoStyle_span_22">Using binary mode to transfer files.</text:span><text:line-break/><text:span text:style-name="PluginODTAutoStyle_span_23">ftp&gt; </text:span><text:span text:style-name="PluginODTAutoStyle_span_24">ls</text:span><text:line-break/><text:span text:style-name="PluginODTAutoStyle_span_25">200 PORT command successful. Consider using PASV.</text:span><text:line-break/><text:span text:style-name="PluginODTAutoStyle_span_26">150 Here comes the directory listing.</text:span><text:line-break/><text:span text:style-name="PluginODTAutoStyle_span_27">...</text:span><text:line-break/><text:span text:style-name="PluginODTAutoStyle_span_28">drwxr-xr-x<text:s text:c="4"/>8 1000<text:s text:c="5"/>1000<text:s text:c="9"/>4096 Aug 01 21:59 Documents</text:span><text:line-break/><text:span text:style-name="PluginODTAutoStyle_span_29">...</text:span><text:line-break/><text:span text:style-name="PluginODTAutoStyle_span_30">226 Directory send OK.</text:span><text:line-break/><text:span text:style-name="PluginODTAutoStyle_span_31">ftp&gt; </text:span><text:span text:style-name="PluginODTAutoStyle_span_32">bye</text:span><text:line-break/><text:span text:style-name="PluginODTAutoStyle_span_33">221 Goodbye.</text:span><text:line-break/><text:span text:style-name="PluginODTAutoStyle_span_34">...@...:~$ </text:span><text:line-break/></text:p>
      <text:p text:style-name="Text_20_body"><text:span text:style-name="Strong_20_Emphasis">depuis un PC du réseau</text:span>, en vous connectant avec un logiciel comme FileZilla, avec un user/password de la machinevous pouvez :vous déplacer dans toute la machine serveur, y compris la racinetélécharger un fichier depuis le serveurmais pas :y écrire ou téléverser un fichierni créer un répertoireni effacer un fichier ou un répertoire<draw:frame draw:style-name="PluginODTAutoStyle_Frame_35_text_frame" draw:name="Frame3" text:anchor-type="paragraph" svg:width="289.134pt" draw:z-index="0" svg:min-height="1cm"><draw:text-box><table:table table:style-name="PluginODTAutoStyle_Table_36"><table:table-column table:style-name="odt_auto_style_table_column_3_1"/><table:table-row><table:table-cell office:value-type="string" table:style-name="PluginODTAutoStyle_TableCell_37"><text:p text:style-name="PluginODTAutoStyle_Paragraph_38"><text:span text:style-name="underline">L'installation de vsftpd</text:span> a créé l'utilisateur <text:span text:style-name="Strong_20_Emphasis">ftp</text:span>, dont le home est <text:span text:style-name="Strong_20_Emphasis">/srv/ftp</text:span> et le groupe <text:span text:style-name="Strong_20_Emphasis">ftp</text:span>:</text:p><text:p text:style-name="Command Line Interface"><text:span text:style-name="PluginODTAutoStyle_span_39">...@...:~$ </text:span><text:span text:style-name="PluginODTAutoStyle_span_40">cat /etc/passwd | grep ftp</text:span><text:line-break/><text:span text:style-name="PluginODTAutoStyle_span_41">ftp:x:117:124:ftp daemon,,,:/srv/ftp:/usr/sbin/nologin</text:span></text:p><text:p text:style-name="Text_20_body">Si ce n'est pas le cas, créez-les :</text:p><text:p text:style-name="Command Line Interface"><text:span text:style-name="PluginODTAutoStyle_span_42">...@...:~$ </text:span><text:span text:style-name="PluginODTAutoStyle_span_43">sudo groupadd ftp</text:span></text:p><text:p text:style-name="Text_20_body">Si l'utilisateur ftp existe, vous pouvez lui donner comme home le répertoire de base du serveur ftp :</text:p><text:p text:style-name="Command Line Interface"><text:span text:style-name="PluginODTAutoStyle_span_44">...@...:~$ </text:span><text:span text:style-name="PluginODTAutoStyle_span_45">sudo usermod -d &lt;disque&gt;/ftp ftp</text:span></text:p><text:p text:style-name="Text_20_body"><text:span text:style-name="underline">Et l'installation d'un serveur HTTP</text:span> crée l'utilisateur <text:span text:style-name="Strong_20_Emphasis">www-data</text:span>, dont le home est <text:span text:style-name="Strong_20_Emphasis">/var/www</text:span>:</text:p><text:p text:style-name="Command Line Interface"><text:span text:style-name="PluginODTAutoStyle_span_46">...@...:~$ </text:span><text:span text:style-name="PluginODTAutoStyle_span_47">cat /etc/passwd | grep www-data</text:span><text:line-break/><text:span text:style-name="PluginODTAutoStyle_span_48">www-data:x:33:33:www-data:/var/www:/usr/sbin/nologin</text:span>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fichier de configuration du serveur est <text:span text:style-name="Strong_20_Emphasis"><text:a xlink:type="simple" xlink:href="https://www.nfrappe.fr/doc/doku.php?id=logiciel:internet:ftp:vsftpd:config:start" text:style-name="Internet_20_link" text:visited-style-name="Visited_20_Internet_20_Link">/etc/vsftpd.conf : Le fichier de configuration de vsftpd</text:a></text:span>.
Voir la page de man <text:span text:style-name="Strong_20_Emphasis"><text:a xlink:type="simple" xlink:href="https://www.nfrappe.fr/doc/doku.php?id=logiciel:internet:ftp:vsftpd:config:man:start" text:style-name="Internet_20_link" text:visited-style-name="Visited_20_Internet_20_Link">Page de man vsftpd.conf</text:a></text:span></text:p>
      <text:p text:style-name="Text_20_body"><draw:frame draw:style-name="PluginODTAutoStyle_Frame_49_text_frame" draw:name="Frame4" text:anchor-type="paragraph" svg:width="289.134pt" draw:z-index="0" svg:min-height="1cm"><draw:text-box><table:table table:style-name="PluginODTAutoStyle_Table_50"><table:table-column table:style-name="odt_auto_style_table_column_4_1"/><table:table-row><table:table-cell office:value-type="string" table:style-name="PluginODTAutoStyle_TableCell_51"><text:p text:style-name="PluginODTAutoStyle_Paragraph_52">Explication des options :</text:p></table:table-cell></table:table-row></table:table></draw:text-box></draw:frame>Créez le répertoire <text:span text:style-name="Strong_20_Emphasis">/etc/vsftpd/user_conf</text:span> et le fichier <text:span text:style-name="Strong_20_Emphasis">/etc/vsftpd/user_list</text:span>:</text:p>
      <text:p text:style-name="Command Line Interface"><text:span text:style-name="PluginODTAutoStyle_span_53">...@...:~$ </text:span><text:span text:style-name="PluginODTAutoStyle_span_54">sudo mkdir -p /etc/vsftpd/user_conf</text:span><text:line-break/><text:span text:style-name="PluginODTAutoStyle_span_55">...@...:~$ </text:span><text:span text:style-name="PluginODTAutoStyle_span_56">sudo touch /etc/vsftpd/user_list</text:span></text:p>
      <text:p text:style-name="Text_20_body"><text:span text:style-name="Strong_20_Emphasis">Sauvegardez les fichiers de configuration</text:span> originaux :</text:p>
      <text:p text:style-name="Command Line Interface"><text:span text:style-name="PluginODTAutoStyle_span_57">...@...:~$ </text:span><text:span text:style-name="PluginODTAutoStyle_span_58">sudo cp /etc/vsftpd.conf /etc/vsftpd.conf.dist</text:span><text:line-break/><text:span text:style-name="PluginODTAutoStyle_span_59">...@...:~$ </text:span><text:span text:style-name="PluginODTAutoStyle_span_60">sudo cp /etc/pam.d/vsftpd /etc/pam.d/vsftpd.dist</text:span></text:p>
      <text:p text:style-name="Text_20_body">Pour revenir au départ en cas de problème, il suffira de faire l'inverse :</text:p>
      <text:p text:style-name="Command Line Interface"><text:span text:style-name="PluginODTAutoStyle_span_61">...@...:~$ </text:span><text:span text:style-name="PluginODTAutoStyle_span_62">sudo cp /etc/vsftpd.conf.dist /etc/vsftpd.conf</text:span><text:line-break/><text:span text:style-name="PluginODTAutoStyle_span_63">...@...:~$ </text:span><text:span text:style-name="PluginODTAutoStyle_span_64">sudo cp /etc/pam.d/vsftpd.dist /etc/pam.d/vsftpd</text:span></text:p>
      <text:p text:style-name="Text_20_body">créez un <text:span text:style-name="Strong_20_Emphasis">emplacement pour la racine du serveur</text:span> :Créez le répertoire <text:span text:style-name="Strong_20_Emphasis">&lt;DISQUE&gt;/srv/ftp</text:span> :</text:p>
      <text:p text:style-name="Command Line Interface"><text:span text:style-name="PluginODTAutoStyle_span_65">...@...:~$ </text:span><text:span text:style-name="PluginODTAutoStyle_span_66">sudo mkdir -p &lt;DISQUE&gt;/srv/ftp</text:span></text:p>
      <text:p text:style-name="Text_20_body">Éditez avec les droits d'administration le fichier <text:span text:style-name="Strong_20_Emphasis">/etc/fstab</text:span> pour ajouter la ligne :</text:p>
      <table:table table:style-name="Table">
        <table:table-column table:style-name="odt_auto_style_table_column_5_1"/>
        <table:table-row>
          <table:table-cell office:value-type="string" table:style-name="PluginODTAutoStyle_TableCell_67">
            <text:p text:style-name="Preformatted_20_Text">&lt;DISQUE&gt;/srv<text:tab/>/srv<text:tab/>none<text:tab/>bind<text:tab/>0<text:tab/>0</text:p>
          </table:table-cell>
        </table:table-row>
      </table:table>
      <text:p text:style-name="Text_20_body">Montez <text:span text:style-name="Strong_20_Emphasis">/srv</text:span> :</text:p>
      <text:p text:style-name="Command Line Interface"><text:span text:style-name="PluginODTAutoStyle_span_69">...@...:~$ </text:span><text:span text:style-name="PluginODTAutoStyle_span_70">sudo mount /srv</text:span></text:p>
      <text:h text:style-name="Heading_20_3" text:outline-level="3"><text:bookmark-start text:name="__RefHeading___configuration_par_defaut_5"/><text:bookmark-start text:name="configuration_par_defaut"/>Configuration par défaut<text:bookmark-end text:name="__RefHeading___configuration_par_defaut_5"/><text:bookmark-end text:name="configuration_par_defaut"/></text:h>
      <text:p text:style-name="Text_20_body">Éditez avec les droits d'administration le fichier <text:span text:style-name="Strong_20_Emphasis">/etc/vsftpd.conf</text:span> pour ajouter à la fin les commandes suivantes.</text:p>
      <text:h text:style-name="Heading_20_4" text:outline-level="4"><text:bookmark-start text:name="__RefHeading___commandes_6"/><text:bookmark-start text:name="commandes"/>Commandes<text:bookmark-end text:name="__RefHeading___commandes_6"/><text:bookmark-end text:name="commandes"/></text:h>
      <text:p text:style-name="Text_20_body">Nous plaçons à la fin du fichier <text:span text:style-name="Strong_20_Emphasis">/etc/vsftpd.conf</text:span> nos réglages par défaut :</text:p>
      <text:p text:style-name="Text_20_body"><text:span text:style-name="Strong_20_Emphasis">Paramètres généraux</text:span> :</text:p>
      <text:p text:style-name="Preformatted_20_Text">...<text:line-break/>########## Paramètres personnalisés ##########<text:line-break/>ftpd_banner=Bienvenue sur le serveur FTP de ...<text:line-break/><text:line-break/># un message apparaît chaque fois<text:line-break/># qu'un utilisateur ouvre un répertoire avec un fichier .message<text:line-break/>dirmessage_enable=YES<text:line-break/><text:line-break/># heure locale de l'ordinateur au lieu de l'heure GMT<text:line-break/>use_localtime=YES<text:line-break/><text:line-break/># Nombre maximum de connexions simultanées<text:line-break/>#<text:s text:c="3"/>Au-delà, les nouveaux clients recevront un message du genre :<text:line-break/>#<text:s text:c="3"/>"erreur: serveur occupé"<text:line-break/>max_clients=200<text:line-break/># Nombre maximum de connexions venant de la même IP<text:line-break/>max_per_ip=4<text:line-break/><text:line-break/># journalisation des transferts<text:line-break/>xferlog_enable=YES</text:p>
      <text:p text:style-name="Text_20_body"><text:span text:style-name="Strong_20_Emphasis">Utilisateurs virtuels</text:span> :</text:p>
      <text:p text:style-name="Preformatted_20_Text"># Activation des utilisateurs virtuels<text:line-break/>guest_enable=YES<text:line-break/># nom de l'utilisateur (ftp) sous lequel ils vont fonctionner<text:line-break/>#<text:s text:c="3"/>tous les utilisateurs virtuels -&gt; utilisateur ftp avec son home /srv/ftp<text:line-break/>ftp_username=ftp<text:line-break/>guest_username=ftp<text:line-break/>nopriv_user=ftp<text:line-break/><text:line-break/># Fichier de config PAM<text:line-break/>pam_service_name=vsftpd</text:p>
      <text:p text:style-name="Text_20_body"><text:span text:style-name="Strong_20_Emphasis">Connexion et contrôle d'accès</text:span> :</text:p>
      <text:p text:style-name="Preformatted_20_Text"># Pas d'accès anonyme, que des utilisateurs locaux<text:line-break/># (dont les utilisateurs virtuels, mappés sur un utilisateur local)<text:line-break/># les vrais utilisateurs locaux sont désactivés avec le fichier user_list<text:line-break/>anonymous_enable=NO<text:line-break/>local_enable=YES<text:line-break/><text:line-break/># On refuse les utilisateurs du fichier /etc/vsftpd.user_list<text:line-break/># un utilisateur par ligne<text:line-break/>userlist_enable=YES<text:line-break/>userlist_deny=NO<text:line-break/>userlist_file=/etc/vsftpd/user_list<text:line-break/><text:line-break/># Les utilisateurs locaux restent chez eux<text:line-break/>chroot_local_user=YES<text:line-break/>allow_writeable_chroot=YES</text:p>
      <text:p text:style-name="Text_20_body"><text:span text:style-name="Strong_20_Emphasis">Permissions</text:span> :</text:p>
      <text:p text:style-name="Preformatted_20_Text"># Interdiction de toute action d'écriture :<text:line-break/># On spécifiera les droits utilisateur par utilisateur.<text:line-break/>write_enable=NO<text:line-break/>anon_mkdir_write_enable=NO<text:line-break/>anon_other_write_enable=NO<text:line-break/>anon_upload_enable=NO<text:line-break/>anon_world_readable_only=NO<text:line-break/><text:line-break/># droits par défaut des fichiers uploadés<text:line-break/>anon_umask=002<text:line-break/><text:line-break/># Autoriser les utilisateurs locaux<text:line-break/>#<text:s text:c="3"/>à changer les permissions des fichiers<text:line-break/>chmod_enable=YES<text:line-break/>virtual_use_local_privs=YES<text:line-break/><text:line-break/># On n’autorise pas les utilisateurs à se faire passer pour d’autres<text:line-break/>chown_uploads=NO<text:line-break/>chown_username=nobody<text:line-break/><text:line-break/># Cacher les informations sur le propriétaire des fichiers (utilisateur et groupe)<text:line-break/>hide_ids=YES<text:line-break/><text:line-break/># Activation de la configuration utilisateur par utilisateur<text:line-break/>user_config_dir=/etc/vsftpd/user_conf</text:p>
      <text:p text:style-name="Text_20_body"><text:span text:style-name="Strong_20_Emphasis">Sécurisation des transmissions avec SSL/TLS</text:span> :</text:p>
      <text:p text:style-name="Preformatted_20_Text">rsa_cert_file=/etc/ssl/private/vsftpd.pem<text:line-break/>rsa_private_key_file=/etc/ssl/private/vsftpd.pem<text:line-break/>ssl_enable=YES</text:p>
      <text:p text:style-name="Text_20_body">après avoir créé la clé privée de 2048 bits et le certificat autosigné valable 10 ans (la clé privée et le certificat sont enregistrés dans un même fichier) :</text:p>
      <text:p text:style-name="Command Line Interface"><text:span text:style-name="PluginODTAutoStyle_span_71">...@...:~$ </text:span><text:span text:style-name="PluginODTAutoStyle_span_72">sudo openssl req -x509 -nodes -days 3650 -newkey rsa:2048 -keyout /etc/ssl/private/vsftpd.pem -out /etc/ssl/private/vsftpd.pem</text:span></text:p>
      <text:h text:style-name="Heading_20_3" text:outline-level="3"><text:bookmark-start text:name="__RefHeading___utilisateurs_virtuels_7"/><text:bookmark-start text:name="utilisateurs_virtuels"/>Utilisateurs virtuels<text:bookmark-end text:name="__RefHeading___utilisateurs_virtuels_7"/><text:bookmark-end text:name="utilisateurs_virtuels"/></text:h>
      <text:p text:style-name="Text_20_body"><draw:frame draw:style-name="PluginODTAutoStyle_Frame_73_text_frame" draw:name="Frame5" text:anchor-type="paragraph" svg:width="289.134pt" draw:z-index="0" svg:min-height="1cm"><draw:text-box><table:table table:style-name="PluginODTAutoStyle_Table_74"><table:table-column table:style-name="odt_auto_style_table_column_6_1"/><table:table-row><table:table-cell office:value-type="string" table:style-name="PluginODTAutoStyle_TableCell_75"><text:p text:style-name="PluginODTAutoStyle_Paragraph_76">Nous allons créer trois utilisateurs virtuels :</text:p><text:p text:style-name="Text_20_body"><text:span text:style-name="Strong_20_Emphasis">admin</text:span>, qui aura accès à tout <text:span text:style-name="Strong_20_Emphasis">/srv</text:span> sous l'utilisateur <text:span text:style-name="Strong_20_Emphasis">ftp</text:span><text:span text:style-name="Strong_20_Emphasis">user</text:span>, qui ne pourra que télécharger sous l'utilisateur <text:span text:style-name="Strong_20_Emphasis">ftp</text:span><text:span text:style-name="Strong_20_Emphasis">admiweb</text:span>, qui aura accès à tout le site web (<text:span text:style-name="Strong_20_Emphasis">/serv/www/html</text:span>) sous l'utilisateur <text:span text:style-name="Strong_20_Emphasis">www-data</text:span></text:p></table:table-cell></table:table-row></table:table></draw:text-box></draw:frame><text:span text:style-name="Strong_20_Emphasis">Éditez avec les droits d'administration le fichier /etc/vsftpd/login.txt</text:span> pour y écrire les noms et mots de passe des utilisateurs virtuels (2 lignes pour chaque utilisateur) :</text:p>
      <text:p text:style-name="Preformatted_20_Text">admin<text:line-break/>MotDePasseAdmin<text:line-break/>user<text:line-break/>MotDePasseUser<text:line-break/>admiweb<text:line-break/>MotDePasseAdmiweb<text:line-break/></text:p>
      <text:p text:style-name="Text_20_body">N'oubliez pas une ligne vide à la fin.</text:p>
      <text:p text:style-name="Text_20_body"><text:span text:style-name="Strong_20_Emphasis">Créez la base de données</text:span> :</text:p>
      <text:p text:style-name="Command Line Interface"><text:span text:style-name="PluginODTAutoStyle_span_77">...@...:~$ </text:span><text:span text:style-name="PluginODTAutoStyle_span_78">sudo db_load -T -t hash -f /etc/vsftpd/login.txt /etc/vsftpd/login.db</text:span></text:p>
      <text:p text:style-name="Text_20_body"><text:span text:style-name="Strong_20_Emphasis">Protégez ces fichiers</text:span> contre une intrusion :</text:p>
      <text:p text:style-name="Command Line Interface"><text:span text:style-name="PluginODTAutoStyle_span_79">...@...:~$ </text:span><text:span text:style-name="PluginODTAutoStyle_span_80">sudo chmod 600 /etc/vsftpd/login.*</text:span></text:p>
      <text:p text:style-name="Text_20_body"><draw:frame draw:style-name="PluginODTAutoStyle_Frame_81_text_frame" draw:name="Frame6" text:anchor-type="paragraph" svg:width="289.134pt" draw:z-index="0" svg:min-height="1cm"><draw:text-box><table:table table:style-name="PluginODTAutoStyle_Table_82"><table:table-column table:style-name="odt_auto_style_table_column_7_1"/><table:table-row><table:table-cell office:value-type="string" table:style-name="PluginODTAutoStyle_TableCell_83"><text:p text:style-name="PluginODTAutoStyle_Paragraph_84">Pour ajouter, modifier ou supprimer un utilisateur il faut éditer le fichier login.txt puis relancer la création de la base avec la commande du paragraphe 2.</text:p></table:table-cell></table:table-row></table:table></draw:text-box></draw:frame><text:span text:style-name="Strong_20_Emphasis">Éditez avec les droits d'administration le fichier /etc/pam.d/vsftpd</text:span> et remplacez son contenu par :</text:p>
      <text:p text:style-name="Preformatted_20_Text">auth required pam_userdb.so db=/etc/vsftpd/login<text:line-break/>account required pam_userdb.so db=/etc/vsftpd/login</text:p>
      <text:p text:style-name="Text_20_body"><text:span text:style-name="Strong_20_Emphasis">Redémarrez</text:span> le serveur :</text:p>
      <text:p text:style-name="Command Line Interface"><text:span text:style-name="PluginODTAutoStyle_span_85">...@...:~$ </text:span><text:span text:style-name="PluginODTAutoStyle_span_86">sudo systemctl restart vsftpd.service</text:span></text:p>
      <text:p text:style-name="Text_20_body"><text:span text:style-name="Strong_20_Emphasis">Vérification</text:span> :pi ne peut plus se connecter :</text:p>
      <text:p text:style-name="Command Line Interface"><text:span text:style-name="PluginODTAutoStyle_span_87">...@...:~$ </text:span><text:span text:style-name="PluginODTAutoStyle_span_88">ftp localhost</text:span><text:line-break/><text:span text:style-name="PluginODTAutoStyle_span_89">Connected to localhost.</text:span><text:line-break/><text:span text:style-name="PluginODTAutoStyle_span_90">220 Bienvenue sur le serveur FTP de xxx</text:span><text:line-break/><text:span text:style-name="PluginODTAutoStyle_span_91">Name (localhost:pi): </text:span><text:line-break/><text:span text:style-name="PluginODTAutoStyle_span_92">331 Please specify the password.</text:span><text:line-break/><text:span text:style-name="PluginODTAutoStyle_span_93">Password: </text:span><text:line-break/><text:span text:style-name="PluginODTAutoStyle_span_94">530 Login incorrect.</text:span><text:line-break/><text:span text:style-name="PluginODTAutoStyle_span_95">Login failed.</text:span><text:line-break/><text:span text:style-name="PluginODTAutoStyle_span_96">ftp&gt; </text:span><text:span text:style-name="PluginODTAutoStyle_span_97">bye</text:span><text:line-break/><text:span text:style-name="PluginODTAutoStyle_span_98">221 Goodbye.</text:span></text:p>
      <text:p text:style-name="Text_20_body">mais admiweb le peut :</text:p>
      <text:p text:style-name="Command Line Interface"><text:span text:style-name="PluginODTAutoStyle_span_99">ftp localhost</text:span><text:line-break/><text:span text:style-name="PluginODTAutoStyle_span_100">Connected to localhost.</text:span><text:line-break/><text:span text:style-name="PluginODTAutoStyle_span_101">220 Bienvenue sur le serveur FTP de xxx</text:span><text:line-break/><text:span text:style-name="PluginODTAutoStyle_span_102">Name (localhost:pi): </text:span><text:span text:style-name="PluginODTAutoStyle_span_103">admiweb</text:span><text:line-break/><text:span text:style-name="PluginODTAutoStyle_span_104">331 Please specify the password.</text:span><text:line-break/><text:span text:style-name="PluginODTAutoStyle_span_105">Password: </text:span><text:line-break/><text:span text:style-name="PluginODTAutoStyle_span_106">230 Login successful.</text:span><text:line-break/><text:span text:style-name="PluginODTAutoStyle_span_107">Remote system type is UNIX.</text:span><text:line-break/><text:span text:style-name="PluginODTAutoStyle_span_108">Using binary mode to transfer files.</text:span><text:line-break/><text:span text:style-name="PluginODTAutoStyle_span_109">ftp&gt; </text:span><text:span text:style-name="PluginODTAutoStyle_span_110">bye</text:span><text:line-break/><text:span text:style-name="PluginODTAutoStyle_span_111">221 Goodbye.</text:span></text:p>
      <text:p text:style-name="Text_20_body"><draw:frame draw:style-name="PluginODTAutoStyle_Frame_112_text_frame" draw:name="Frame7" text:anchor-type="paragraph" svg:width="289.134pt" draw:z-index="0" svg:min-height="1cm"><draw:text-box><table:table table:style-name="PluginODTAutoStyle_Table_113"><table:table-column table:style-name="odt_auto_style_table_column_8_1"/><table:table-row><table:table-cell office:value-type="string" table:style-name="PluginODTAutoStyle_TableCell_114"><text:p text:style-name="PluginODTAutoStyle_Paragraph_115"><text:span text:style-name="Strong_20_Emphasis">Deux scripts pour se faciliter la vie</text:span></text:p><text:p text:style-name="Text_20_body"><text:span text:style-name="Strong_20_Emphasis">txt2db.sh</text:span> régénère le fichier .db et crée un fichier de config vide s'il n'existe pas (le script est supposer résider en <text:span text:style-name="Strong_20_Emphasis">~/bin/</text:span>) :</text:p><table:table table:style-name="Table"><table:table-column table:style-name="odt_auto_style_table_column_9_1"/><table:table-row><table:table-cell office:value-type="string" table:style-name="PluginODTAutoStyle_TableCell_116"><text:p text:style-name="Preformatted_20_Text"><text:span text:style-name="highlight_co0">#!/bin/sh</text:span><text:line-break/><text:span text:style-name="highlight_kw1">if</text:span> <text:span text:style-name="highlight_br0">[</text:span> <text:span text:style-name="highlight_re4">$#</text:span> = <text:span text:style-name="highlight_st0">"2"</text:span> <text:span text:style-name="highlight_br0">]</text:span>; <text:span text:style-name="highlight_kw1">then</text:span><text:line-break/><text:s text:c="4"/><text:span text:style-name="highlight_kw2">rm</text:span> <text:span text:style-name="highlight_re5">-f</text:span> <text:span text:style-name="highlight_re4">$2</text:span><text:line-break/><text:s text:c="4"/>db_load <text:span text:style-name="highlight_re5">-T</text:span> <text:span text:style-name="highlight_re5">-t</text:span> <text:span text:style-name="highlight_kw3">hash</text:span> <text:span text:style-name="highlight_re5">-f</text:span> <text:span text:style-name="highlight_sy0">/</text:span>etc<text:span text:style-name="highlight_sy0">/</text:span>vsftpd<text:span text:style-name="highlight_sy0">/</text:span><text:span text:style-name="highlight_re4">$1</text:span> <text:span text:style-name="highlight_sy0">/</text:span>etc<text:span text:style-name="highlight_sy0">/</text:span>vsftpd<text:span text:style-name="highlight_sy0">/</text:span><text:span text:style-name="highlight_re4">$2</text:span><text:line-break/><text:s text:c="4"/><text:span text:style-name="highlight_kw2">chmod</text:span> <text:span text:style-name="highlight_nu0">600</text:span> <text:span text:style-name="highlight_sy0">/</text:span>etc<text:span text:style-name="highlight_sy0">/</text:span>vsftpd<text:span text:style-name="highlight_sy0">/</text:span>login.<text:span text:style-name="highlight_sy0">*</text:span><text:line-break/><text:s text:c="4"/><text:span text:style-name="highlight_kw3">echo</text:span> <text:span text:style-name="highlight_st0">"Base créée"</text:span><text:line-break/><text:s text:c="4"/><text:span text:style-name="highlight_re2">lignes</text:span>=$<text:span text:style-name="highlight_br0">(</text:span><text:span text:style-name="highlight_kw2">cat</text:span> <text:span text:style-name="highlight_re4">$1</text:span><text:span text:style-name="highlight_br0">)</text:span><text:line-break/><text:s text:c="4"/><text:span text:style-name="highlight_re2">nb</text:span>=<text:span text:style-name="highlight_nu0">1</text:span><text:line-break/><text:s text:c="4"/><text:span text:style-name="highlight_kw1">for</text:span> ligne <text:span text:style-name="highlight_kw1">in</text:span> <text:span text:style-name="highlight_re1">$lignes</text:span><text:line-break/><text:s text:c="4"/><text:span text:style-name="highlight_kw1">do</text:span><text:line-break/><text:s text:c="8"/><text:span text:style-name="highlight_kw1">if</text:span> <text:span text:style-name="highlight_br0">[</text:span> $<text:span text:style-name="highlight_br0">(</text:span><text:span text:style-name="highlight_br0">(</text:span><text:span text:style-name="highlight_re1">$nb</text:span><text:span text:style-name="highlight_sy0">%</text:span>2<text:span text:style-name="highlight_br0">)</text:span><text:span text:style-name="highlight_br0">)</text:span> <text:span text:style-name="highlight_re5">-ne</text:span> <text:span text:style-name="highlight_nu0">0</text:span><text:s text:c="2"/><text:span text:style-name="highlight_br0">]</text:span>;<text:line-break/><text:s text:c="8"/><text:span text:style-name="highlight_kw1">then</text:span><text:line-break/><text:s text:c="12"/><text:span text:style-name="highlight_kw1">if</text:span> <text:span text:style-name="highlight_br0">[</text:span> <text:span text:style-name="highlight_sy0">!</text:span> <text:span text:style-name="highlight_re5">-e</text:span> <text:span text:style-name="highlight_sy0">/</text:span>etc<text:span text:style-name="highlight_sy0">/</text:span>vsftpd<text:span text:style-name="highlight_sy0">/</text:span>user_conf<text:span text:style-name="highlight_sy0">/</text:span><text:span text:style-name="highlight_re1">$ligne</text:span> <text:span text:style-name="highlight_br0">]</text:span>;<text:line-break/><text:s text:c="12"/><text:span text:style-name="highlight_kw1">then</text:span><text:line-break/><text:s text:c="16"/><text:span text:style-name="highlight_kw2">touch</text:span> <text:span text:style-name="highlight_sy0">/</text:span>etc<text:span text:style-name="highlight_sy0">/</text:span>vsftpd<text:span text:style-name="highlight_sy0">/</text:span>user_conf<text:span text:style-name="highlight_sy0">/</text:span><text:span text:style-name="highlight_re1">$ligne</text:span><text:line-break/><text:s text:c="16"/><text:span text:style-name="highlight_kw3">echo</text:span> <text:span text:style-name="highlight_st0">"fichier /etc/vsftpd/user_conf/<text:span text:style-name="highlight_es2">$ligne</text:span> créé"</text:span><text:line-break/><text:s text:c="12"/><text:span text:style-name="highlight_kw1">fi</text:span><text:line-break/><text:s text:c="8"/><text:span text:style-name="highlight_kw1">fi</text:span><text:line-break/><text:s text:c="8"/><text:span text:style-name="highlight_re2">nb</text:span>=$<text:span text:style-name="highlight_br0">(</text:span><text:span text:style-name="highlight_br0">(</text:span><text:span text:style-name="highlight_re1">$nb</text:span>+<text:span text:style-name="highlight_nu0">1</text:span><text:span text:style-name="highlight_br0">)</text:span><text:span text:style-name="highlight_br0">)</text:span><text:line-break/><text:s text:c="4"/><text:span text:style-name="highlight_kw1">done</text:span><text:line-break/><text:span text:style-name="highlight_kw1">else</text:span><text:line-break/><text:s text:c="4"/><text:span text:style-name="highlight_kw3">echo</text:span> <text:span text:style-name="highlight_st0">"Il faut donner le fichier d’entrée et le fichier de sortie"</text:span><text:line-break/><text:span text:style-name="highlight_kw1">fi</text:span></text:p></table:table-cell></table:table-row></table:table><text:p text:style-name="Text_20_body">Rendez-le exécutable (à ne faire que la première fois) :</text:p><text:p text:style-name="Command Line Interface"><text:span text:style-name="PluginODTAutoStyle_span_118">...@...:~$ </text:span><text:span text:style-name="PluginODTAutoStyle_span_119">sudo chmod +x ~/bin/txt2db.sh</text:span></text:p><text:p text:style-name="Text_20_body">Utilisation (le script est supposé résider en <text:span text:style-name="Strong_20_Emphasis">~/bin/</text:span>) :</text:p><text:p text:style-name="Command Line Interface"><text:span text:style-name="PluginODTAutoStyle_span_120">...@...:~$ </text:span><text:span text:style-name="PluginODTAutoStyle_span_121">cd ~/bin</text:span><text:line-break/><text:span text:style-name="PluginODTAutoStyle_span_122">...@...:~$ </text:span><text:span text:style-name="PluginODTAutoStyle_span_123">sudo ./txt2db.sh login.txt login.db</text:span></text:p><text:p text:style-name="Text_20_body">Ce script lit les lignes du login.txt ; pour chaque login, il vérifie si un fichier de configuration existe. Si ce n'est pas le cas il en crée un vide.<text:line-break/>Auparavant il génère le fichier db.</text:p><text:p text:style-name="Text_20_body">Le script <text:span text:style-name="Strong_20_Emphasis">cleanconf.sh</text:span> supprime tous les fichiers qui n'ont pas de login associé (utilisateurs supprimés) :</text:p><table:table table:style-name="Table"><table:table-column table:style-name="odt_auto_style_table_column_10_1"/><table:table-row><table:table-cell office:value-type="string" table:style-name="PluginODTAutoStyle_TableCell_124"><text:p text:style-name="Preformatted_20_Text"><text:span text:style-name="highlight_re2">fichiers</text:span>=$<text:span text:style-name="highlight_br0">(</text:span><text:span text:style-name="highlight_kw2">ls</text:span> <text:span text:style-name="highlight_sy0">/</text:span>etc<text:span text:style-name="highlight_sy0">/</text:span>vsftpd<text:span text:style-name="highlight_sy0">/</text:span>user_conf<text:span text:style-name="highlight_br0">)</text:span><text:line-break/><text:span text:style-name="highlight_re2">users</text:span>=<text:span text:style-name="highlight_st0">""</text:span><text:line-break/><text:span text:style-name="highlight_re2">lignes</text:span>=$<text:span text:style-name="highlight_br0">(</text:span><text:span text:style-name="highlight_kw2">cat</text:span> <text:span text:style-name="highlight_sy0">/</text:span>etc<text:span text:style-name="highlight_sy0">/</text:span>vsftpd<text:span text:style-name="highlight_sy0">/</text:span>login.txt<text:span text:style-name="highlight_br0">)</text:span><text:line-break/><text:span text:style-name="highlight_re2">nb</text:span>=<text:span text:style-name="highlight_nu0">1</text:span><text:line-break/><text:span text:style-name="highlight_kw1">for</text:span> ligne <text:span text:style-name="highlight_kw1">in</text:span> <text:span text:style-name="highlight_re1">$lignes</text:span><text:line-break/><text:span text:style-name="highlight_kw1">do</text:span><text:line-break/><text:s text:c="4"/><text:span text:style-name="highlight_kw1">if</text:span> <text:span text:style-name="highlight_br0">[</text:span> $<text:span text:style-name="highlight_br0">(</text:span><text:span text:style-name="highlight_br0">(</text:span><text:span text:style-name="highlight_re1">$nb</text:span><text:span text:style-name="highlight_sy0">%</text:span>2<text:span text:style-name="highlight_br0">)</text:span><text:span text:style-name="highlight_br0">)</text:span> <text:span text:style-name="highlight_re5">-ne</text:span> <text:span text:style-name="highlight_nu0">0</text:span><text:s text:c="2"/><text:span text:style-name="highlight_br0">]</text:span>;<text:line-break/><text:s text:c="4"/><text:span text:style-name="highlight_kw1">then</text:span><text:line-break/><text:s text:c="9"/><text:span text:style-name="highlight_re2">users</text:span>=<text:span text:style-name="highlight_st0">"<text:span text:style-name="highlight_es2">$users</text:span> <text:span text:style-name="highlight_es2">$ligne</text:span>"</text:span><text:line-break/><text:s text:c="4"/><text:span text:style-name="highlight_kw1">fi</text:span><text:line-break/><text:s text:c="4"/><text:span text:style-name="highlight_re2">nb</text:span>=$<text:span text:style-name="highlight_br0">(</text:span><text:span text:style-name="highlight_br0">(</text:span><text:span text:style-name="highlight_re1">$nb</text:span>+<text:span text:style-name="highlight_nu0">1</text:span><text:span text:style-name="highlight_br0">)</text:span><text:span text:style-name="highlight_br0">)</text:span><text:line-break/><text:span text:style-name="highlight_kw1">done</text:span><text:line-break/><text:span text:style-name="highlight_kw1">for</text:span> conf <text:span text:style-name="highlight_kw1">in</text:span> <text:span text:style-name="highlight_re1">$fichiers</text:span><text:line-break/><text:span text:style-name="highlight_kw1">do</text:span><text:line-break/><text:s text:c="4"/><text:span text:style-name="highlight_re2">found</text:span>=<text:span text:style-name="highlight_nu0">0</text:span><text:line-break/><text:s text:c="4"/><text:span text:style-name="highlight_kw1">for</text:span> user <text:span text:style-name="highlight_kw1">in</text:span> <text:span text:style-name="highlight_re1">$users</text:span><text:line-break/><text:s text:c="4"/><text:span text:style-name="highlight_kw1">do</text:span><text:line-break/><text:s text:c="8"/><text:span text:style-name="highlight_kw1">if</text:span> <text:span text:style-name="highlight_br0">[</text:span> <text:span text:style-name="highlight_re1">$conf</text:span> = <text:span text:style-name="highlight_re1">$user</text:span> <text:span text:style-name="highlight_br0">]</text:span>;<text:line-break/><text:s text:c="8"/><text:span text:style-name="highlight_kw1">then</text:span><text:line-break/><text:s text:c="12"/><text:span text:style-name="highlight_re2">found</text:span>=<text:span text:style-name="highlight_st0">"1"</text:span><text:line-break/><text:s text:c="8"/><text:span text:style-name="highlight_kw1">fi</text:span><text:line-break/><text:s text:c="4"/><text:span text:style-name="highlight_kw1">done</text:span><text:line-break/><text:s text:c="4"/><text:span text:style-name="highlight_kw1">if</text:span> <text:span text:style-name="highlight_br0">[</text:span> <text:span text:style-name="highlight_re1">$found</text:span> <text:span text:style-name="highlight_sy0">!</text:span>= <text:span text:style-name="highlight_st0">"1"</text:span> <text:span text:style-name="highlight_br0">]</text:span>;<text:line-break/><text:s text:c="4"/><text:span text:style-name="highlight_kw1">then</text:span><text:line-break/><text:s text:c="8"/><text:span text:style-name="highlight_kw2">rm</text:span> <text:span text:style-name="highlight_re5">-f</text:span> <text:span text:style-name="highlight_sy0">/</text:span>etc<text:span text:style-name="highlight_sy0">/</text:span>vsftpd<text:span text:style-name="highlight_sy0">/</text:span>user_conf<text:span text:style-name="highlight_sy0">/</text:span><text:span text:style-name="highlight_re1">$conf</text:span><text:line-break/><text:s text:c="8"/><text:span text:style-name="highlight_kw3">echo</text:span> <text:span text:style-name="highlight_st0">"Fichier /etc/vsftpd/user_conf/<text:span text:style-name="highlight_es2">$conf</text:span> supprimé"</text:span><text:line-break/><text:s text:c="4"/><text:span text:style-name="highlight_kw1">fi</text:span><text:line-break/><text:span text:style-name="highlight_kw1">done</text:span></text:p></table:table-cell></table:table-row></table:table><text:p text:style-name="Text_20_body">Rendez-le exécutable (à ne faire que la première fois) :</text:p><text:p text:style-name="Command Line Interface"><text:span text:style-name="PluginODTAutoStyle_span_126">...@...:~$ </text:span><text:span text:style-name="PluginODTAutoStyle_span_127">sudo chmod +x ~/bin/cleanconf.sh</text:span></text:p><text:p text:style-name="Text_20_body">Utilisation (le script est supposé résider en <text:span text:style-name="Strong_20_Emphasis">~/bin/</text:span>) :</text:p><text:p text:style-name="Command Line Interface"><text:span text:style-name="PluginODTAutoStyle_span_128">...@...:~$ </text:span><text:span text:style-name="PluginODTAutoStyle_span_129">cd ~/bin</text:span><text:line-break/><text:span text:style-name="PluginODTAutoStyle_span_130">...@...:~$ </text:span><text:span text:style-name="PluginODTAutoStyle_span_131">sudo ./cleanconf.sh</text:span></text:p></table:table-cell></table:table-row></table:table></draw:text-box></draw:frame></text:p>
      <text:h text:style-name="Heading_20_3" text:outline-level="3"><text:bookmark-start text:name="__RefHeading___personnalisation_pour_chaque_utilisateur_8"/><text:bookmark-start text:name="personnalisation_pour_chaque_utilisateur"/>Personnalisation pour chaque utilisateur<text:bookmark-end text:name="__RefHeading___personnalisation_pour_chaque_utilisateur_8"/><text:bookmark-end text:name="personnalisation_pour_chaque_utilisateur"/></text:h>
      <text:p text:style-name="Text_20_body">Par défaut les utilisateurs virtuels n'ont aucun droit.</text:p>
      <text:p text:style-name="Text_20_body">Il faut donc les définir pour chacun d'entre eux en créant dans le dossier <text:span text:style-name="Strong_20_Emphasis">/etc/vsftpd/user_conf</text:span> un fichier de configuration pour chaque utilisateur (du même nom que le login de l'utilisateur auquel il fait référence).</text:p>
      <text:p text:style-name="Text_20_body">Chaque fichier contient des paramètres (les mêmes que ceux de vsftpd.conf) qui remplaceront ceux de vsftpd.conf.</text:p>
      <text:p text:style-name="Text_20_body">Généralement, on y modifie le “local_root” et les droits d'écriture.</text:p>
      <text:p text:style-name="Text_20_body">Voici quelques exemples.</text:p>
      <text:p text:style-name="Text_20_body">utilisateur <text:span text:style-name="Strong_20_Emphasis">admin</text:span> :</text:p>
      <text:p text:style-name="Preformatted_20_Text"># Racine<text:line-break/>local_root=/srv<text:line-break/><text:line-break/># Lecture autorisée<text:line-break/>download_enable=YES<text:line-break/>anon_world_readable_only=NO <text:line-break/><text:line-break/># Écriture autorisée <text:line-break/>write_enable=YES <text:line-break/>anon_upload_enable=YES <text:line-break/>anon_mkdir_write_enable=YES <text:line-break/><text:line-break/># Renommage et suppression autorisés <text:line-break/>anon_other_write_enable=YES<text:line-break/><text:line-break/># changement des droits autorisé <text:line-break/>chmod_enable=YES <text:line-break/>virtual_use_local_privs=YES<text:line-break/><text:line-break/># Définit à qui appartiendront les fichiers téléversés<text:line-break/>guest_username=pi<text:line-break/><text:line-break/># Affichage des fichiers cachés<text:line-break/>#<text:s text:c="3"/>(important pour les fichiers htaccess) <text:line-break/>force_dot_files=YES<text:line-break/><text:line-break/># masque local (002 -&gt; droits 775)<text:line-break/>local_umask=002<text:line-break/>anon_umask=002</text:p>
      <text:p text:style-name="Text_20_body">Cet utilisateur aura presque tous les droits et accédera au répertoire /srv et à tous ses sous-répertoires.</text:p>
      <text:p text:style-name="Text_20_body">utilisateur <text:span text:style-name="Strong_20_Emphasis">admiweb</text:span> :</text:p>
      <text:p text:style-name="Preformatted_20_Text"># Racine<text:line-break/>local_root=/srv/www/html<text:line-break/><text:line-break/># Lecture autorisée<text:line-break/>download_enable=YES<text:line-break/>anon_world_readable_only=NO<text:line-break/><text:line-break/># Écriture (upload) autorisée <text:line-break/>write_enable=YES <text:line-break/>anon_upload_enable=YES <text:line-break/>anon_mkdir_write_enable=YES<text:line-break/><text:line-break/># Renommage et suppression autorisés <text:line-break/>anon_other_write_enable=YES<text:line-break/><text:line-break/># changement des droits autorisé <text:line-break/>chmod_enable=YES <text:line-break/>virtual_use_local_privs=YES<text:line-break/><text:line-break/># Définit à qui appartiendront les fichiers téléversés<text:line-break/>guest_username=www-data<text:line-break/>chown_uploads=YES<text:line-break/>chown_username=www-data<text:line-break/><text:line-break/># Affichage des fichiers cachés<text:line-break/>#<text:s text:c="3"/>(important pour les fichiers htaccess) <text:line-break/>force_dot_files=YES<text:line-break/><text:line-break/># masque local (002 -&gt; droits 775)<text:line-break/>file_open_mode=0777<text:line-break/>local_umask=002<text:line-break/>anon_umask=002</text:p>
      <text:p text:style-name="Text_20_body">Cet utilisateur aura presque tous les droits et accédera au répertoire <text:span text:style-name="Strong_20_Emphasis">/srv/www/html</text:span> et à tous ses sous-répertoires sous le nom <text:span text:style-name="Strong_20_Emphasis">www-data</text:span></text:p>
      <text:p text:style-name="Text_20_body">utilisateur <text:span text:style-name="Strong_20_Emphasis">user</text:span> :Créez le répertoire <text:span text:style-name="Strong_20_Emphasis">&lt;DISQUE&gt;/srv/ftp/user</text:span> :</text:p>
      <text:p text:style-name="Command Line Interface"><text:span text:style-name="PluginODTAutoStyle_span_132">...@...:~$ </text:span><text:span text:style-name="PluginODTAutoStyle_span_133">sudo mkdir -p &lt;DISQUE&gt;/srv/ftp/user</text:span></text:p>
      <text:p text:style-name="Text_20_body">puis le fichier </text:p>
      <text:p text:style-name="Preformatted_20_Text">local_root=/srv/ftp/user</text:p>
      <text:p text:style-name="Text_20_body">Cet utilisateur ne pourra que télécharger et sera enfermé dans le répertoire <text:span text:style-name="Strong_20_Emphasis">/srv/ftp/user</text:span> (qui doit exister).</text:p>
      <text:p text:style-name="Text_20_body">utilisateur <text:span text:style-name="Strong_20_Emphasis">adminftp</text:span> :</text:p>
      <text:p text:style-name="Preformatted_20_Text">## l'utilisateur est enfermé dans un dossier déterminé<text:line-break/># en commentant cette ligne, on autorise tout le site<text:line-break/>#local_root=adminftp <text:line-break/><text:line-break/>## droit de lecture(download)<text:line-break/>anon_world_readable_only=NO<text:line-break/><text:line-break/>## droit d'écriture(upload)<text:line-break/>write_enable=YES<text:line-break/>anon_upload_enable=YES<text:line-break/><text:line-break/>## créer des dossiers<text:line-break/>anon_mkdir_write_enable=YES<text:line-break/><text:line-break/>## droit de renommer, supprimer...<text:line-break/>anon_other_write_enable=YES<text:line-break/><text:line-break/>## pour gérer le chmod de l'utilisateur<text:line-break/>## activer l'option<text:line-break/>#virtual_use_local_privs=YES<text:line-break/>## définir l'option local_umask<text:line-break/>#local_umask=022<text:line-break/>#anon_umask=022<text:line-break/>write_enable=YES<text:line-break/>anon_upload_enable=YES</text:p>
      <text:p text:style-name="Text_20_body">adminftp aura accès au répertoire ~ftp et à ses sous-répertoires avec tous les droits ; il ne pourra pas remonter au-dessus de ~ftp qui apparaîtra comme la racine ”/”</text:p>
      <text:p text:style-name="Text_20_body">Redémarrez le serveur pour valider les modifications :</text:p>
      <text:p text:style-name="Command Line Interface"><text:span text:style-name="PluginODTAutoStyle_span_134">...@...:~$ </text:span><text:span text:style-name="PluginODTAutoStyle_span_135">sudo systemctl restart vsftpd.service</text:span></text:p>
      <text:h text:style-name="Heading_20_3" text:outline-level="3"><text:bookmark-start text:name="__RefHeading___tests_9"/><text:bookmark-start text:name="tests"/>Tests<text:bookmark-end text:name="__RefHeading___tests_9"/><text:bookmark-end text:name="tests"/></text:h>
      <text:p text:style-name="Text_20_body"><text:span text:style-name="Strong_20_Emphasis">admin</text:span> :</text:p>
      <text:p text:style-name="Command Line Interface"><text:span text:style-name="PluginODTAutoStyle_span_136">...@...:~$ </text:span><text:span text:style-name="PluginODTAutoStyle_span_137">ftp localhost</text:span><text:line-break/><text:span text:style-name="PluginODTAutoStyle_span_138">Connected to localhost.</text:span><text:line-break/><text:span text:style-name="PluginODTAutoStyle_span_139">220 Bienvenue sur le serveur FTP de framboise 4.</text:span><text:line-break/><text:span text:style-name="PluginODTAutoStyle_span_140">Name (localhost:pi): </text:span><text:span text:style-name="PluginODTAutoStyle_span_141">admin</text:span><text:line-break/><text:span text:style-name="PluginODTAutoStyle_span_142">331 Please specify the password.</text:span><text:line-break/><text:span text:style-name="PluginODTAutoStyle_span_143">Password: </text:span><text:line-break/><text:span text:style-name="PluginODTAutoStyle_span_144">230 Login successful.</text:span><text:line-break/><text:span text:style-name="PluginODTAutoStyle_span_145">Remote system type is UNIX.</text:span><text:line-break/><text:span text:style-name="PluginODTAutoStyle_span_146">Using binary mode to transfer files.</text:span><text:line-break/><text:span text:style-name="PluginODTAutoStyle_span_147">ftp&gt; </text:span><text:span text:style-name="PluginODTAutoStyle_span_148">bye</text:span><text:line-break/><text:span text:style-name="PluginODTAutoStyle_span_149">221 Goodbye.</text:span></text:p>
      <text:p text:style-name="Text_20_body">connexion possiblepeut lister le répertoire, écrire, ajouter ou effacer ce qu'il veutà partir de la racine <text:span text:style-name="Strong_20_Emphasis">/srv</text:span><text:span text:style-name="Strong_20_Emphasis">admiweb</text:span> :</text:p>
      <text:p text:style-name="Command Line Interface"><text:span text:style-name="PluginODTAutoStyle_span_150">...@...:~$ </text:span><text:span text:style-name="PluginODTAutoStyle_span_151">ftp localhost</text:span><text:line-break/><text:span text:style-name="PluginODTAutoStyle_span_152">Connected to localhost.</text:span><text:line-break/><text:span text:style-name="PluginODTAutoStyle_span_153">220 Bienvenue sur le serveur FTP de framboise 4.</text:span><text:line-break/><text:span text:style-name="PluginODTAutoStyle_span_154">Name (localhost:pi): </text:span><text:span text:style-name="PluginODTAutoStyle_span_155">admiweb</text:span><text:line-break/><text:span text:style-name="PluginODTAutoStyle_span_156">331 Please specify the password.</text:span><text:line-break/><text:span text:style-name="PluginODTAutoStyle_span_157">Password: </text:span><text:line-break/><text:span text:style-name="PluginODTAutoStyle_span_158">230 Login successful.</text:span><text:line-break/><text:span text:style-name="PluginODTAutoStyle_span_159">Remote system type is UNIX.</text:span><text:line-break/><text:span text:style-name="PluginODTAutoStyle_span_160">Using binary mode to transfer files.</text:span><text:line-break/><text:span text:style-name="PluginODTAutoStyle_span_161">ftp&gt; </text:span><text:span text:style-name="PluginODTAutoStyle_span_162">bye</text:span><text:line-break/><text:span text:style-name="PluginODTAutoStyle_span_163">221 Goodbye.</text:span></text:p>
      <text:p text:style-name="Text_20_body">connexion possiblepeut lister le répertoire, écrire, ajouter ou effacer ce qu'il veutà partir de la racine <text:span text:style-name="Strong_20_Emphasis">/srv/www/html</text:span>les fichiers téléversés appartiennent à <text:span text:style-name="Strong_20_Emphasis">www-data</text:span><text:span text:style-name="Strong_20_Emphasis">user</text:span> :</text:p>
      <text:p text:style-name="Command Line Interface"><text:span text:style-name="PluginODTAutoStyle_span_164">...@...:~$ </text:span><text:span text:style-name="PluginODTAutoStyle_span_165">ftp localhost</text:span><text:line-break/><text:span text:style-name="PluginODTAutoStyle_span_166">Connected to localhost.</text:span><text:line-break/><text:span text:style-name="PluginODTAutoStyle_span_167">220 Bienvenue sur le serveur FTP de framboise 4.</text:span><text:line-break/><text:span text:style-name="PluginODTAutoStyle_span_168">Name (localhost:pi): </text:span><text:span text:style-name="PluginODTAutoStyle_span_169">user</text:span><text:line-break/><text:span text:style-name="PluginODTAutoStyle_span_170">331 Please specify the password.</text:span><text:line-break/><text:span text:style-name="PluginODTAutoStyle_span_171">Password: </text:span><text:line-break/><text:span text:style-name="PluginODTAutoStyle_span_172">230 Login successful.</text:span><text:line-break/><text:span text:style-name="PluginODTAutoStyle_span_173">Remote system type is UNIX.</text:span><text:line-break/><text:span text:style-name="PluginODTAutoStyle_span_174">Using binary mode to transfer files.</text:span><text:line-break/><text:span text:style-name="PluginODTAutoStyle_span_175">ftp&gt; </text:span><text:span text:style-name="PluginODTAutoStyle_span_176">bye</text:span><text:line-break/><text:span text:style-name="PluginODTAutoStyle_span_177">221 Goodbye.</text:span></text:p>
      <text:p text:style-name="Text_20_body">connexion possiblene peut que téléchargerà partir de <text:span text:style-name="Strong_20_Emphasis">/srv/www</text:span> seulementconnexion <text:span text:style-name="Strong_20_Emphasis">impossible</text:span> pour :un <text:span text:style-name="Strong_20_Emphasis">utilisateur réel</text:span> de la machine (pi) :</text:p>
      <text:p text:style-name="Command Line Interface"><text:span text:style-name="PluginODTAutoStyle_span_178">...@...:~$ </text:span><text:span text:style-name="PluginODTAutoStyle_span_179">ftp localhost</text:span><text:line-break/><text:span text:style-name="PluginODTAutoStyle_span_180">...</text:span><text:line-break/><text:span text:style-name="PluginODTAutoStyle_span_181">Name (localhost:pi): </text:span><text:line-break/><text:span text:style-name="PluginODTAutoStyle_span_182">331 Please specify the password.</text:span><text:line-break/><text:span text:style-name="PluginODTAutoStyle_span_183">Password: </text:span><text:line-break/><text:span text:style-name="PluginODTAutoStyle_span_184">530 Login incorrect.</text:span><text:line-break/><text:span text:style-name="PluginODTAutoStyle_span_185">Login failed.</text:span><text:line-break/><text:line-break/><text:span text:style-name="PluginODTAutoStyle_span_186">ftp&gt; </text:span><text:span text:style-name="PluginODTAutoStyle_span_187">bye</text:span><text:line-break/><text:span text:style-name="PluginODTAutoStyle_span_188">221 Goodbye.</text:span></text:p>
      <text:p text:style-name="Text_20_body">ni en <text:span text:style-name="Strong_20_Emphasis">anonyme</text:span></text:p>
      <text:h text:style-name="Heading_20_3" text:outline-level="3"><text:bookmark-start text:name="__RefHeading___cinq_exemples_de_configuration_10"/><text:bookmark-start text:name="cinq_exemples_de_configuration"/>Cinq exemples de configuration<text:bookmark-end text:name="__RefHeading___cinq_exemples_de_configuration_10"/><text:bookmark-end text:name="cinq_exemples_de_configuration"/></text:h>
      <text:p text:style-name="Text_20_body">Voir la page <text:a xlink:type="simple" xlink:href="https://www.nfrappe.fr/doc/doku.php?id=logiciel:internet:ftp:vsftpd:exemples:start" text:style-name="Internet_20_link" text:visited-style-name="Visited_20_Internet_20_Link">Vsftpd : cinq exemples de configuration</text:a></text:p>
      <text:h text:style-name="Heading_20_2" text:outline-level="2"><text:bookmark-start text:name="__RefHeading___utilisation_11"/><text:bookmark-start text:name="utilisation"/>Utilisation<text:bookmark-end text:name="__RefHeading___utilisation_11"/><text:bookmark-end text:name="utilisation"/></text:h>
      <text:h text:style-name="Heading_20_3" text:outline-level="3"><text:bookmark-start text:name="__RefHeading___gestion_du_service_12"/><text:bookmark-start text:name="gestion_du_service"/>Gestion du service<text:bookmark-end text:name="__RefHeading___gestion_du_service_12"/><text:bookmark-end text:name="gestion_du_service"/></text:h>
      <text:p text:style-name="Text_20_body">Via systemctl :</text:p>
      <text:p text:style-name="Command Line Interface"><text:span text:style-name="PluginODTAutoStyle_span_189">...@...:~$ </text:span><text:span text:style-name="PluginODTAutoStyle_span_190">sudo systemctl COMMANDE vsftpd</text:span></text:p>
      <text:p text:style-name="Text_20_body">Valeurs de COMMANDE :</text:p>
      <text:p text:style-name="Text_20_body">startDémarrer le serveurstopArrêter le serveurrestartRedémarrer le serveurstatusÉtat du serveur</text:p>
      <text:h text:style-name="Heading_20_3" text:outline-level="3"><text:bookmark-start text:name="__RefHeading___se_connecter_en_utilisant_le_serveur_ftp_comme_un_simple_dossier_13"/><text:bookmark-start text:name="se_connecter_en_utilisant_le_serveur_ftp_comme_un_simple_dossier"/>Se connecter en utilisant le serveur FTP comme un simple dossier<text:bookmark-end text:name="__RefHeading___se_connecter_en_utilisant_le_serveur_ftp_comme_un_simple_dossier_13"/><text:bookmark-end text:name="se_connecter_en_utilisant_le_serveur_ftp_comme_un_simple_dossier"/></text:h>
      <text:h text:style-name="Heading_20_4" text:outline-level="4"><text:bookmark-start text:name="__RefHeading___sous_ubuntu_14"/><text:bookmark-start text:name="sous_ubuntu"/>Sous Ubuntu<text:bookmark-end text:name="__RefHeading___sous_ubuntu_14"/><text:bookmark-end text:name="sous_ubuntu"/></text:h>
      <text:p text:style-name="Text_20_body">Raccourcis (menu en haut)Se connecter à un serveur <draw:frame draw:style-name="mediacenter" draw:name="0" text:anchor-type="paragraph" draw:z-index="0" svg:width="9.5779166666667cm" style:rel-width="100%" svg:height="9.1545833333333cm" style:rel-height="scale"><draw:image xlink:href="Pictures/a61d8bda2c668ac0e51aa2f46930f752.jpeg" xlink:type="simple" xlink:show="embed" xlink:actuate="onLoad"/></draw:frame><text:span text:style-name="Strong_20_Emphasis">type de service</text:span> : ftp (avec identification)<text:span text:style-name="Strong_20_Emphasis">l'adresse du serveur</text:span> :<text:span text:style-name="Strong_20_Emphasis">le nom d'utilisateur</text:span>et <text:span text:style-name="Plugin_Keyboard___keyboard">Se connecter</text:span>On peut aussi cocher la case pour créer un signet en le nommant.</text:p>
      <text:p text:style-name="Text_20_body">On se retrouve avec un dossier distant dans lequel on peut naviguer.</text:p>
      <text:p text:style-name="Text_20_body">Ne pas oublier de se déconnecter (démonter)</text:p>
      <text:h text:style-name="Heading_20_4" text:outline-level="4"><text:bookmark-start text:name="__RefHeading___sous_windows_15"/><text:bookmark-start text:name="sous_windows"/>Sous Windows<text:bookmark-end text:name="__RefHeading___sous_windows_15"/><text:bookmark-end text:name="sous_windows"/></text:h>
      <text:p text:style-name="Text_20_body">Double-clic sur Favoris réseaupuis sur Ajouter un favori réseaucliquer sur Suivant deux fois de suitesaisir, dans le champ Adresse réseau ou Internet, la ligne <text:a xlink:type="simple" xlink:href="ftp://identifiant:motdepasse@adressedevotresiteftp/" text:style-name="Internet_20_link" text:visited-style-name="Visited_20_Internet_20_Link">ftp://identifiant:motdepasse@adressedevotresiteftp/</text:a>Suivanttaper l'adresse du site dans le champ Entrez un nom pour ce favori réseauSuivantTerminer.Désormais, on peut se connecter directement sur le serveur FTP, en :</text:p>
      <text:p text:style-name="Text_20_body">double-cliquant sur Favoris réseaupuis sur l'icône du serveuret ainsi accéder aux dossiers et fichiers qu'il contient dans la limite des droits accordés.</text:p>
      <text:h text:style-name="Heading_20_2" text:outline-level="2"><text:bookmark-start text:name="__RefHeading___desinstallation_16"/><text:bookmark-start text:name="desinstallation"/>Désinstallation<text:bookmark-end text:name="__RefHeading___desinstallation_16"/><text:bookmark-end text:name="desinstallation"/></text:h>
      <text:p text:style-name="Text_20_body"><text:span text:style-name="Strong_20_Emphasis">Désinstallation partielle</text:span> : Pour désinstaller le serveur vsftpd, en gardant les fichiers de configuration :</text:p>
      <text:p text:style-name="Command Line Interface"><text:span text:style-name="PluginODTAutoStyle_span_191">$ </text:span><text:span text:style-name="PluginODTAutoStyle_span_192">sudo apt-get remove vsftpd</text:span></text:p>
      <text:p text:style-name="Text_20_body"><text:span text:style-name="Strong_20_Emphasis">Pour tout remettre à plat</text:span> :</text:p>
      <text:p text:style-name="Command Line Interface"><text:span text:style-name="PluginODTAutoStyle_span_193">...@...:~$ </text:span><text:span text:style-name="PluginODTAutoStyle_span_194">sudo apt remove --purge vsftpd db-util</text:span><text:line-break/><text:span text:style-name="PluginODTAutoStyle_span_195">...@...:~$ </text:span><text:span text:style-name="PluginODTAutoStyle_span_196">sudo mv /etc/vsftpd.conf.dist /etc/vsftpd.conf</text:span><text:line-break/><text:span text:style-name="PluginODTAutoStyle_span_197">...@...:~$ </text:span><text:span text:style-name="PluginODTAutoStyle_span_198">sudo mv /etc/pam.d/vsftpd.dist /etc/pam.d/vsftpd</text:span></text:p>
      <text:p text:style-name="Text_20_body"><draw:frame draw:style-name="PluginODTAutoStyle_Frame_199_text_frame" draw:name="Frame8" text:anchor-type="paragraph" svg:width="289.134pt" draw:z-index="0" svg:min-height="1cm"><draw:text-box><table:table table:style-name="PluginODTAutoStyle_Table_200"><table:table-column table:style-name="odt_auto_style_table_column_11_1"/><table:table-row><table:table-cell office:value-type="string" table:style-name="PluginODTAutoStyle_TableCell_201"><text:p text:style-name="PluginODTAutoStyle_Paragraph_202">La remise à plat supprime définitivement des données de votre disque dur !</text:p><text:p text:style-name="Text_20_body">Si vous n'êtes pas sûr de vous, la désinstallation partielle est préférable.</text:p></table:table-cell></table:table-row></table:table></draw:text-box></draw:frame></text:p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  <text:p text:style-name="Text_20_body"><text:span text:style-name="Strong_20_Emphasis">(fr)</text:span> <text:a xlink:type="simple" xlink:href="https://linuxize.com/post/how-to-setup-ftp-server-with-vsftpd-on-raspberry-pi/" text:style-name="Internet_20_link" text:visited-style-name="Visited_20_Internet_20_Link">https://linuxize.com/post/how-to-setup-ftp-server-with-vsftpd-on-raspberry-pi/</text:a><text:span text:style-name="Strong_20_Emphasis">VSFTPD</text:span>Documentation spécifique dans le répertoire <text:span text:style-name="Strong_20_Emphasis">/usr/share/doc/vsftpd/</text:span> et les <text:span text:style-name="Strong_20_Emphasis">man</text:span><text:span text:style-name="Strong_20_Emphasis">(fr)</text:span> <text:a xlink:type="simple" xlink:href="http://linux.developpez.com/vsftpd/#L2.2" text:style-name="Internet_20_link" text:visited-style-name="Visited_20_Internet_20_Link">http://linux.developpez.com/vsftpd/#L2.2</text:a><text:span text:style-name="Strong_20_Emphasis">(fr)</text:span> <text:a xlink:type="simple" xlink:href="https://debian-facile.org/utilisateurs:hypathie:tutos:vsftpd?s[]=vsftpd" text:style-name="Internet_20_link" text:visited-style-name="Visited_20_Internet_20_Link">https://debian-facile.org/utilisateurs:hypathie:tutos:vsftpd?s[]=vsftpd</text:a><text:span text:style-name="Strong_20_Emphasis">(fr)</text:span> <text:a xlink:type="simple" xlink:href="https://doc.ubuntu-fr.org/vsftpd" text:style-name="Internet_20_link" text:visited-style-name="Visited_20_Internet_20_Link">Doc Ubuntu sur VSFTPD</text:a><text:span text:style-name="Strong_20_Emphasis">(fr)</text:span> <text:a xlink:type="simple" xlink:href="http://www.loutre.ch/installer-un-serveur-ftp-chroote-avec-vsftpd-en-5-minutes" text:style-name="Internet_20_link" text:visited-style-name="Visited_20_Internet_20_Link">http://www.loutre.ch/installer-un-serveur-ftp-chroote-avec-vsftpd-en-5-minutes</text:a><text:span text:style-name="Strong_20_Emphasis">(fr)</text:span> <text:a xlink:type="simple" xlink:href="http://www.commentcamarche.net/faq/3028-installer-un-serveur-ftp-sous-windows" text:style-name="Internet_20_link" text:visited-style-name="Visited_20_Internet_20_Link">http://www.commentcamarche.net/faq/3028-installer-un-serveur-ftp-sous-windows</text:a><text:span text:style-name="Strong_20_Emphasis">(en)</text:span> <text:a xlink:type="simple" xlink:href="http://vsftpd.beasts.org/" text:style-name="Internet_20_link" text:visited-style-name="Visited_20_Internet_20_Link">Page officielle du projet</text:a><text:span text:style-name="Strong_20_Emphasis">(en)</text:span> Page consacrée à vsFTPd sur freshmeat : <text:a xlink:type="simple" xlink:href="http://freshmeat.net/projects/vsftpd/" text:style-name="Internet_20_link" text:visited-style-name="Visited_20_Internet_20_Link">http://freshmeat.net/projects/vsftpd/</text:a><text:span text:style-name="Strong_20_Emphasis">vsftpd.conf</text:span><text:span text:style-name="Strong_20_Emphasis">(en)</text:span> Page de manuel : <text:a xlink:type="simple" xlink:href="http://vsftpd.beasts.org/vsftpd_conf.html" text:style-name="Internet_20_link" text:visited-style-name="Visited_20_Internet_20_Link">http://vsftpd.beasts.org/vsftpd_conf.html</text:a><text:span text:style-name="Strong_20_Emphasis">(fr)</text:span> principales options de vsftpd.conf : <text:a xlink:type="simple" xlink:href="http://web.mit.edu/rhel-doc/4/RH-DOCS/rhel-rg-fr-4/s1-ftp-vsftpd-conf.html" text:style-name="Internet_20_link" text:visited-style-name="Visited_20_Internet_20_Link">http://web.mit.edu/rhel-doc/4/RH-DOCS/rhel-rg-fr-4/s1-ftp-vsftpd-conf.html</text:a><text:span text:style-name="Strong_20_Emphasis">(fr)</text:span> Toutes les directives traduites en français : <text:a xlink:type="simple" xlink:href="http://www.walkonthegrass.net/tutoriels/Linux/vsftpd" text:style-name="Internet_20_link" text:visited-style-name="Visited_20_Internet_20_Link">http://www.walkonthegrass.net/tutoriels/Linux/vsftpd</text:a><text:span text:style-name="Strong_20_Emphasis">VSFTPD sur un  Raspberry Pi</text:span><text:span text:style-name="Strong_20_Emphasis">(en)</text:span> <text:a xlink:type="simple" xlink:href="https://linuxize.com/post/how-to-setup-ftp-server-with-vsftpd-on-raspberry-pi/" text:style-name="Internet_20_link" text:visited-style-name="Visited_20_Internet_20_Link">How to Setup FTP Server with Vsftpd on Raspberry Pi</text:a><text:span text:style-name="Strong_20_Emphasis">(fr)</text:span> <text:a xlink:type="simple" xlink:href="http://www.eisti.fr/res/norme/rfc959/959tm.htm" text:style-name="Internet_20_link" text:visited-style-name="Visited_20_Internet_20_Link">Spécification du protocole FTP</text:a><text:span text:style-name="Strong_20_Emphasis">(en)</text:span> <text:a xlink:type="simple" xlink:href="https://security.appspot.com/vsftpd.html" text:style-name="Internet_20_link" text:visited-style-name="Visited_20_Internet_20_Link">https://security.appspot.com/vsftpd.html</text:a><text:span text:style-name="Strong_20_Emphasis">Utilisateurs virtuels</text:span><text:span text:style-name="Strong_20_Emphasis">(fr)</text:span> <text:a xlink:type="simple" xlink:href="http://www.delafond.org/traducmanfr/man/man8/pam.8.html" text:style-name="Internet_20_link" text:visited-style-name="Visited_20_Internet_20_Link">Page de manuel de PAM</text:a><text:span text:style-name="Strong_20_Emphasis">(fr)</text:span> Les pages de supinfo : <text:a xlink:type="simple" xlink:href="http://www.labo-linux.com/articles/imported/3259-vsftpd-et-utilisateurs-virtuels" text:style-name="Internet_20_link" text:visited-style-name="Visited_20_Internet_20_Link">http://www.labo-linux.com/articles/imported/3259-vsftpd-et-utilisateurs-virtuels</text:a><text:span text:style-name="Strong_20_Emphasis">(en)</text:span> Pour gérer votre db Berkeley : <text:a xlink:type="simple" xlink:href="http://www.sleepycat.com/docs/utility/index.html" text:style-name="Internet_20_link" text:visited-style-name="Visited_20_Internet_20_Link">http://www.sleepycat.com/docs/utility/index.html</text:a><text:span text:style-name="Strong_20_Emphasis">(fr)</text:span> un mémo, complété d'après la doc : <text:a xlink:type="simple" xlink:href="http://doc.ubuntu-fr.org/vsftpd#configurer_vsftpd_pour_utiliser_des_utilisateurs_virtuels" text:style-name="Internet_20_link" text:visited-style-name="Visited_20_Internet_20_Link">http://doc.ubuntu-fr.org/vsftpd#configurer_vsftpd_pour_utiliser_des_utilisateurs_virtuels</text:a><text:span text:style-name="Strong_20_Emphasis">(fr)</text:span> configuration d'un ftp avec utilisateurs virtuels : <text:a xlink:type="simple" xlink:href="http://www.prometee-creation.com/tutoriels/un-serveur-ftp-avec-vsftpd-et-utilisateurs-virtuels.html" text:style-name="Internet_20_link" text:visited-style-name="Visited_20_Internet_20_Link">http://www.prometee-creation.com/tutoriels/un-serveur-ftp-avec-vsftpd-et-utilisateurs-virtuels.html</text:a><text:span text:style-name="Strong_20_Emphasis">Didacticiels</text:span><text:span text:style-name="Strong_20_Emphasis">(fr)</text:span> <text:a xlink:type="simple" xlink:href="http://www.unixgarden.com/index.php/securite/quatre-serveurs-ftp-hyper-securises-avec-vsftpd" text:style-name="Internet_20_link" text:visited-style-name="Visited_20_Internet_20_Link">Un tuto excellent avec quatre exemples</text:a><text:span text:style-name="Strong_20_Emphasis">(en)</text:span> <text:a xlink:type="simple" xlink:href="ftp://vsftpd.beasts.org/users/cevans/untar/vsftpd-2.0.3/EXAMPLE/" text:style-name="Internet_20_link" text:visited-style-name="Visited_20_Internet_20_Link">ftp://vsftpd.beasts.org/users/cevans/untar/vsftpd-2.0.3/EXAMPLE/</text:a>FAQ :<text:span text:style-name="Strong_20_Emphasis">(en)</text:span> <text:a xlink:type="simple" xlink:href="ftp://vsftpd.beasts.org/users/cevans/untar/vsftpd-2.0.3/FAQ" text:style-name="Internet_20_link" text:visited-style-name="Visited_20_Internet_20_Link">ftp://vsftpd.beasts.org/users/cevans/untar/vsftpd-2.0.3/FAQ</text:a><text:span text:style-name="Strong_20_Emphasis">(fr)</text:span> <text:a xlink:type="simple" xlink:href="https://www.nfrappe.fr/doc/doku.php?id=logiciel:internet:ftp:vsftpd:faq:start" text:style-name="Internet_20_link" text:visited-style-name="Visited_20_Internet_20_Link">vsftpd FAQ (traduction de questions fréquemment posées)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Frame_7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5" style:family="table-cell">
      <style:table-cell-properties style:vertical-align="middle" fo:padding="0.3cm" fo:border="none"/>
    </style:style>
    <style:style style:name="PluginODTAutoStyle_Paragraph_76" style:family="paragraph">
      <style:paragraph-properties fo:padding="0.3cm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Frame_8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83" style:family="table-cell">
      <style:table-cell-properties style:vertical-align="middle" fo:padding="0.3cm" fo:border="none"/>
    </style:style>
    <style:style style:name="PluginODTAutoStyle_Paragraph_84" style:family="paragraph">
      <style:paragraph-properties fo:padding="0.3cm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Frame_1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3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114" style:family="table-cell">
      <style:table-cell-properties style:vertical-align="middle" fo:padding="0.3cm" fo:border="none"/>
    </style:style>
    <style:style style:name="PluginODTAutoStyle_Paragraph_115" style:family="paragraph">
      <style:paragraph-properties fo:padding="0.3cm"/>
    </style:style>
    <style:style style:name="PluginODTAutoStyle_TableCell_116" style:family="table-cell">
      <style:table-cell-properties fo:border="0.06pt solid #8cacbb" fo:padding="0.049cm" fo:background-color="#f7f9fa"/>
    </style:style>
    <style:style style:name="PluginODTAutoStyle_Paragraph_117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PluginODTAutoStyle_span_118" style:family="text">
      <style:text-properties fo:color="#2a8b6c" fo:font-family="monospace" fo:font-style="normal" fo:font-size="9.6pt" fo:border="0pt none"/>
    </style:style>
    <style:style style:name="PluginODTAutoStyle_span_119" style:family="text">
      <style:text-properties fo:color="#df1717" fo:font-family="monospace" fo:font-style="normal" fo:font-size="9.6pt" fo:border="0pt none"/>
    </style:style>
    <style:style style:name="PluginODTAutoStyle_span_120" style:family="text">
      <style:text-properties fo:color="#2a8b6c" fo:font-family="monospace" fo:font-style="normal" fo:font-size="9.6pt" fo:border="0pt none"/>
    </style:style>
    <style:style style:name="PluginODTAutoStyle_span_121" style:family="text">
      <style:text-properties fo:color="#df1717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TableCell_124" style:family="table-cell">
      <style:table-cell-properties fo:border="0.06pt solid #8cacbb" fo:padding="0.049cm" fo:background-color="#f7f9fa"/>
    </style:style>
    <style:style style:name="PluginODTAutoStyle_Paragraph_125" style:family="paragraph">
      <style:paragraph-properties fo:padding="0.049cm"/>
    </style:style>
    <style:style style:name="odt_auto_style_table_column_10_1" style:family="table-column">
      <style:table-column-properties style:column-width="272.134pt"/>
    </style:style>
    <style:style style:name="PluginODTAutoStyle_span_126" style:family="text">
      <style:text-properties fo:color="#2a8b6c" fo:font-family="monospace" fo:font-style="normal" fo:font-size="9.6pt" fo:border="0pt none"/>
    </style:style>
    <style:style style:name="PluginODTAutoStyle_span_127" style:family="text">
      <style:text-properties fo:color="#df1717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2a8b6c" fo:font-family="monospace" fo:font-style="normal" fo:font-size="9.6pt" fo:border="0pt none"/>
    </style:style>
    <style:style style:name="PluginODTAutoStyle_span_131" style:family="text">
      <style:text-properties fo:color="#df1717" fo:font-family="monospace" fo:font-style="normal" fo:font-size="9.6pt" fo:border="0pt none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2a8b6c" fo:font-family="monospace" fo:font-style="normal" fo:font-size="9.6pt" fo:border="0pt none"/>
    </style:style>
    <style:style style:name="PluginODTAutoStyle_span_141" style:family="text">
      <style:text-properties fo:color="#df1717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2a8b6c" fo:font-family="monospace" fo:font-style="normal" fo:font-size="9.6pt" fo:border="0pt none"/>
    </style:style>
    <style:style style:name="PluginODTAutoStyle_span_151" style:family="text">
      <style:text-properties fo:color="#df1717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2a8b6c" fo:font-family="monospace" fo:font-style="normal" fo:font-size="9.6pt" fo:border="0pt none"/>
    </style:style>
    <style:style style:name="PluginODTAutoStyle_span_155" style:family="text">
      <style:text-properties fo:color="#df1717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2a8b6c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2a8b6c" fo:font-family="monospace" fo:font-style="normal" fo:font-size="9.6pt" fo:border="0pt none"/>
    </style:style>
    <style:style style:name="PluginODTAutoStyle_span_162" style:family="text">
      <style:text-properties fo:color="#df1717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df1717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2a8b6c" fo:font-family="monospace" fo:font-style="normal" fo:font-size="9.6pt" fo:border="0pt none"/>
    </style:style>
    <style:style style:name="PluginODTAutoStyle_span_169" style:family="text">
      <style:text-properties fo:color="#df1717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df1717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df1717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2a8b6c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2a8b6c" fo:font-family="monospace" fo:font-style="normal" fo:font-size="9.6pt" fo:border="0pt none"/>
    </style:style>
    <style:style style:name="PluginODTAutoStyle_span_190" style:family="text">
      <style:text-properties fo:color="#df1717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2a8b6c" fo:font-family="monospace" fo:font-style="normal" fo:font-size="9.6pt" fo:border="0pt none"/>
    </style:style>
    <style:style style:name="PluginODTAutoStyle_span_198" style:family="text">
      <style:text-properties fo:color="#df1717" fo:font-family="monospace" fo:font-style="normal" fo:font-size="9.6pt" fo:border="0pt none"/>
    </style:style>
    <style:style style:name="PluginODTAutoStyle_Frame_19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0" style:family="table">
      <style:table-properties table:align="center" fo:margin-right="auto" fo:margin-bottom="18pt" fo:margin-left="auto" style:rel-width="100%" style:width="289.134pt"/>
    </style:style>
    <style:style style:name="odt_auto_style_table_column_11_1" style:family="table-column">
      <style:table-column-properties style:column-width="289.134pt"/>
    </style:style>
    <style:style style:name="PluginODTAutoStyle_TableCell_201" style:family="table-cell">
      <style:table-cell-properties style:vertical-align="middle" fo:padding="0.3cm" fo:border="none"/>
    </style:style>
    <style:style style:name="PluginODTAutoStyle_Paragraph_20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40:45</meta:creation-date>
    <dc:creator>Generated</dc:creator>
    <dc:date>2026-09-08T13::40:45</dc:date>
    <dc:language>en-US</dc:language>
    <meta:editing-cycles>1</meta:editing-cycles>
    <meta:editing-duration>PT0S</meta:editing-duration>
    <dc:title>logiciel:internet:ftp:vsftpd:start</dc:title>
  </office:meta>
</office:document-meta>
</file>