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a060f10e81fe02cca18e1e55855f72.png"/>
  <manifest:file-entry manifest:media-type="image/png" manifest:full-path="Pictures/fa2f6af40dfa7cfafd75831b2393871b.png"/>
  <manifest:file-entry manifest:media-type="image/png" manifest:full-path="Pictures/95cc54ab45d5de02a8dfdcf67d5928a3.png"/>
  <manifest:file-entry manifest:media-type="image/png" manifest:full-path="Pictures/aa763d69b92ecce5dc2e577ccda46081.png"/>
  <manifest:file-entry manifest:media-type="image/png" manifest:full-path="Pictures/bae2a5ad2de2318b91e4b74ad4c5e4d2.png"/>
  <manifest:file-entry manifest:media-type="image/png" manifest:full-path="Pictures/9d90475909c8e86c4eed41ad134408af.png"/>
  <manifest:file-entry manifest:media-type="image/png" manifest:full-path="Pictures/cf570d06b84e039abefc986994d655ce.png"/>
  <manifest:file-entry manifest:media-type="image/png" manifest:full-path="Pictures/5795a053f1cfe66b9beba9e62ca8877a.png"/>
  <manifest:file-entry manifest:media-type="image/png" manifest:full-path="Pictures/07981df26b8393b8caad4d8b36c2a2ab.png"/>
  <manifest:file-entry manifest:media-type="image/png" manifest:full-path="Pictures/14ba6a4640b22725c81b0a36d9e73334.png"/>
  <manifest:file-entry manifest:media-type="image/png" manifest:full-path="Pictures/f4adeda000a94c46d3572005f08752d3.png"/>
  <manifest:file-entry manifest:media-type="image/png" manifest:full-path="Pictures/69c1cab8d66fec55b56958d1f3d61870.png"/>
  <manifest:file-entry manifest:media-type="image/png" manifest:full-path="Pictures/bee7f450f01254ec47776bdebe09ca65.png"/>
  <manifest:file-entry manifest:media-type="image/png" manifest:full-path="Pictures/d1ad15647ca0255a1ebe0d9b245c9f32.png"/>
  <manifest:file-entry manifest:media-type="image/png" manifest:full-path="Pictures/e6d835cfe69ded28eaeafc785fc0f643.png"/>
  <manifest:file-entry manifest:media-type="image/png" manifest:full-path="Pictures/b8ae0732c67d67ffb446b69527fa841f.png"/>
  <manifest:file-entry manifest:media-type="image/png" manifest:full-path="Pictures/4390cb2f7759416563ec470edad608f9.png"/>
  <manifest:file-entry manifest:media-type="image/png" manifest:full-path="Pictures/769c581277aa533316aba79d44d2f936.png"/>
  <manifest:file-entry manifest:media-type="image/png" manifest:full-path="Pictures/dbcb24f16097a4b542dfb39a350d99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Text_13" style:family="text">
      <style:text-properties fo:color="#008080" fo:font-style="normal" fo:font-size="9.6pt" fo:font-family="sans-serif" fo:border="0pt none"/>
    </style:style>
    <style:style style:name="PluginODTAutoStyle_Text_14" style:family="text">
      <style:text-properties fo:color="#FF0000" fo:font-style="normal" fo:font-size="9.6pt" fo:font-family="sans-serif"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style:style style:name="PluginODTAutoStyle_Frame_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1" style:family="table-cell">
      <style:table-cell-properties style:vertical-align="middle" fo:padding="0.3cm" fo:border="none"/>
    </style:style>
    <style:style style:name="PluginODTAutoStyle_Paragraph_22" style:family="paragraph">
      <style:paragraph-properties fo:padding="0.3cm"/>
    </style:style>
    <style:style style:name="PluginODTAutoStyle_Text_23" style:family="text">
      <style:text-properties fo:color="#008080" fo:font-style="normal" fo:font-size="9.6pt" fo:font-family="sans-serif" fo:border="0pt none"/>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proftpd:gadmin-proftpd:start"/><text:bookmark-start text:name="__RefHeading___gadmin-proftpdune_interface_graphique_pour_le_serveur_ftp_proftpd_1"/><text:bookmark-start text:name="gadmin-proftpdune_interface_graphique_pour_le_serveur_ftp_proftpd"/>Gadmin-ProFTPd : une interface graphique pour le serveur FTP ProFTPd<text:bookmark-end text:name="__RefHeading___gadmin-proftpdune_interface_graphique_pour_le_serveur_ftp_proftpd_1"/><text:bookmark-end text:name="gadmin-proftpdune_interface_graphique_pour_le_serveur_ftp_proftpd"/></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p text:style-name="Text_20_body">Disposer des droits d'administration.Disposer d'une connexion à Internet configurée et activée.</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gadmin-proftpd</text:span> ou en ligne de commande :
</text:p>
      <text:p text:style-name="Command Line Interface"><text:span text:style-name="PluginODTAutoStyle_span_1">$ </text:span><text:span text:style-name="PluginODTAutoStyle_span_2">sudo apt install gadmin-proftpd</text:span></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Si, pendant l'installation, une fenêtre demande si vous voulez que proftpd soit indépendant ou lancé par inetd, il est recommandé de choisir <text:span text:style-name="Strong_20_Emphasis">indépendant</text:span>.</text:p></table:table-cell></table:table-row></table:table></draw:text-box></draw:frame>Lancez gadmin-proftpd :</text:p>
      <text:p text:style-name="Command Line Interface"><text:span text:style-name="PluginODTAutoStyle_span_7">$ </text:span><text:span text:style-name="PluginODTAutoStyle_span_8">sudo gadmin-proftpd</text:span></text:p>
      <text:p text:style-name="Text_20_body"><draw:frame draw:style-name="mediacenter" draw:name="0" text:anchor-type="paragraph" draw:z-index="0" svg:width="10.583333333333cm" svg:height="8.0792410714286cm"><draw:image xlink:href="Pictures/d0a060f10e81fe02cca18e1e55855f72.png" xlink:type="simple" xlink:show="embed" xlink:actuate="onLoad"/></draw:frame></text:p>
      <text:p text:style-name="Text_20_body">Cliquez sur <text:span text:style-name="Plugin_Keyboard___keyboard">Oui</text:span>
<draw:frame draw:style-name="mediacenter" draw:name="1" text:anchor-type="paragraph" draw:z-index="1" svg:width="10.583333333333cm" svg:height="8.5190594059406cm"><draw:image xlink:href="Pictures/fa2f6af40dfa7cfafd75831b2393871b.png" xlink:type="simple" xlink:show="embed" xlink:actuate="onLoad"/></draw:frame></text:p>
      <text:p text:style-name="Text_20_body">Un clic sur <text:span text:style-name="Plugin_Keyboard___keyboard">Installer</text:span>, donner le mot de passe root.</text:p>
      <text:p text:style-name="Text_20_body">Une fenêtre s'ouvre, demandant le mode de lancement du serveur :
<draw:frame draw:style-name="mediacenter" draw:name="2" text:anchor-type="paragraph" draw:z-index="2" svg:width="10.583333333333cm" svg:height="7.9375cm"><draw:image xlink:href="Pictures/95cc54ab45d5de02a8dfdcf67d5928a3.png" xlink:type="simple" xlink:show="embed" xlink:actuate="onLoad"/></draw:frame></text:p>
      <text:p text:style-name="Text_20_body">Choisir :</text:p>
      <text:p text:style-name="Text_20_body"><text:span text:style-name="Strong_20_Emphasis">Indépendamment</text:span> (option par défaut) est un bon choix, surtout si les connexions seront fréquentes.sinon <text:span text:style-name="Strong_20_Emphasis">Depuis Inetd</text:span>Cette installation faite, redémarrer le système.</text:p>
      <text:h text:style-name="Heading_20_3" text:outline-level="3"><text:bookmark-start text:name="__RefHeading___preparation_de_la_machine_5"/><text:bookmark-start text:name="preparation_de_la_machine"/>Préparation de la machine<text:bookmark-end text:name="__RefHeading___preparation_de_la_machine_5"/><text:bookmark-end text:name="preparation_de_la_machine"/></text:h>
      <text:p text:style-name="Text_20_body">Dans une console, créer un répertoire pour la racine du serveur, accessible à tous :</text:p>
      <text:p text:style-name="Command Line Interface"><text:span text:style-name="PluginODTAutoStyle_span_9">$ </text:span><text:span text:style-name="PluginODTAutoStyle_span_10">sudo mkdir /home/ftp</text:span><text:line-break/><text:span text:style-name="PluginODTAutoStyle_span_11">$ </text:span><text:span text:style-name="PluginODTAutoStyle_span_12">sudo chmod 777 /home/ftp</text:span></text:p>
      <text:p text:style-name="Text_20_body">Lancer l'interface “GADMIN-PROFTPD” située dans les applications.</text:p>
      <text:p text:style-name="Text_20_body">Le mot de passe root est demandé.</text:p>
      <text:h text:style-name="Heading_20_3" text:outline-level="3"><text:bookmark-start text:name="__RefHeading___preparation_de_la_box_6"/><text:bookmark-start text:name="preparation_de_la_box"/>Préparation de la box<text:bookmark-end text:name="__RefHeading___preparation_de_la_box_6"/><text:bookmark-end text:name="preparation_de_la_box"/></text:h>
      <text:p text:style-name="Text_20_body">Si on est derrière une freebox, il faut la configurer :</text:p>
      <text:p text:style-name="Text_20_body">Allez à <text:a xlink:type="simple" xlink:href="http://mafreebox.freebox.fr/" text:style-name="Internet_20_link" text:visited-style-name="Visited_20_Internet_20_Link">http://mafreebox.freebox.fr/</text:a>.Double-cliquez sur <text:span text:style-name="Strong_20_Emphasis">Paramètres de la freebox</text:span> :<draw:frame draw:style-name="mediacenter" draw:name="3" text:anchor-type="paragraph" draw:z-index="3" svg:width="10.583333333333cm" svg:height="6.0647565071369cm"><draw:image xlink:href="Pictures/aa763d69b92ecce5dc2e577ccda46081.png" xlink:type="simple" xlink:show="embed" xlink:actuate="onLoad"/></draw:frame>Un double-clic sur <text:span text:style-name="Strong_20_Emphasis">Gestion des ports</text:span> :<draw:frame draw:style-name="mediacenter" draw:name="4" text:anchor-type="paragraph" draw:z-index="4" svg:width="10.583333333333cm" svg:height="7.5033539731682cm"><draw:image xlink:href="Pictures/bae2a5ad2de2318b91e4b74ad4c5e4d2.png" xlink:type="simple" xlink:show="embed" xlink:actuate="onLoad"/></draw:frame>Ajouter une redirection pour ouvrir les ports 20 et 21 servant aux connexions FTP ou l'éditer si elle existe.</text:p>
      <text:h text:style-name="Heading_20_2" text:outline-level="2"><text:bookmark-start text:name="__RefHeading___configuration_7"/><text:bookmark-start text:name="configuration"/>Configuration<text:bookmark-end text:name="__RefHeading___configuration_7"/><text:bookmark-end text:name="configuration"/></text:h>
      <text:p text:style-name="Text_20_body">Ouvrez la fenêtre d'administration.
<draw:frame draw:style-name="mediacenter" draw:name="5" text:anchor-type="paragraph" draw:z-index="5" svg:width="10.583333333333cm" svg:height="9.429110738255cm"><draw:image xlink:href="Pictures/9d90475909c8e86c4eed41ad134408af.png" xlink:type="simple" xlink:show="embed" xlink:actuate="onLoad"/></draw:frame></text:p>
      <text:h text:style-name="Heading_20_3" text:outline-level="3"><text:bookmark-start text:name="__RefHeading___onglet_serveurs_8"/><text:bookmark-start text:name="onglet_serveurs"/>onglet Serveurs<text:bookmark-end text:name="__RefHeading___onglet_serveurs_8"/><text:bookmark-end text:name="onglet_serveurs"/></text:h>
      <text:h text:style-name="Heading_20_4" text:outline-level="4"><text:bookmark-start text:name="__RefHeading___section_settings_9"/><text:bookmark-start text:name="section_settings"/>Section Settings<text:bookmark-end text:name="__RefHeading___section_settings_9"/><text:bookmark-end text:name="section_settings"/></text:h>
      <text:p text:style-name="Text_20_body">Renseignez au moins :</text:p>
      <text:p text:style-name="Text_20_body">le nom du serveur FTPl'adresse courriel de l'administrateurVous pouvez changer d'autres éléments.</text:p>
      <text:p text:style-name="Text_20_body">Cliquez sur le bouton <text:span text:style-name="Plugin_Keyboard___keyboard">Appliquer</text:span> (en haut à droite) pour enregistrer les changements, ce que l'on peut vérifier simplement en constatant :</text:p>
      <text:p text:style-name="Text_20_body">que le nom du Serveur a bien été changéet que l'éventuelle mention du ruban <text:span text:style-name="PluginODTAutoStyle_Text_13">Statut: Activer</text:span> est devenue <text:span text:style-name="PluginODTAutoStyle_Text_14">Statut: désactiver</text:span>.<draw:frame draw:style-name="mediacenter" draw:name="6" text:anchor-type="paragraph" draw:z-index="6" svg:width="10.583333333333cm" svg:height="9.4411186059584cm"><draw:image xlink:href="Pictures/cf570d06b84e039abefc986994d655ce.png" xlink:type="simple" xlink:show="embed" xlink:actuate="onLoad"/></draw:frame></text:p>
      <text:h text:style-name="Heading_20_4" text:outline-level="4"><text:bookmark-start text:name="__RefHeading___section_secure_communications_10"/><text:bookmark-start text:name="section_secure_communications"/>section Secure communications<text:bookmark-end text:name="__RefHeading___section_secure_communications_10"/><text:bookmark-end text:name="section_secure_communications"/></text:h>
      <text:p text:style-name="Text_20_body">A adapter selon les besoins (facultatif).</text:p>
      <text:h text:style-name="Heading_20_5" text:outline-level="5"><text:bookmark-start text:name="__RefHeading___section_signed_certificate_settings_11"/><text:bookmark-start text:name="section_signed_certificate_settings"/>Section Signed certificate settings<text:bookmark-end text:name="__RefHeading___section_signed_certificate_settings_11"/><text:bookmark-end text:name="section_signed_certificate_settings"/></text:h>
      <text:p text:style-name="Text_20_body"><draw:frame draw:style-name="PluginODTAutoStyle_Frame_15_text_frame" draw:name="Frame2" text:anchor-type="paragraph" svg:width="289.134pt" draw:z-index="0" svg:min-height="1cm"><draw:text-box><table:table table:style-name="PluginODTAutoStyle_Table_16"><table:table-column table:style-name="odt_auto_style_table_column_2_1"/><table:table-row><table:table-cell office:value-type="string" table:style-name="PluginODTAutoStyle_TableCell_17"><text:p text:style-name="PluginODTAutoStyle_Paragraph_18">Indispensable pour que le serveur FTP fonctionne, même si on n'utilise pas les communications sécurisées.</text:p></table:table-cell></table:table-row></table:table></draw:text-box></draw:frame>Renseigner impérativement :</text:p>
      <text:p text:style-name="Text_20_body">adresse du serveur (utiliser une adresse fournie par dyndns.org si on n'a pas d'adresse IP fixe)adresse courrielpaysvillenom de l'organisationnom du département de travailmot de passecode pays.Puis cliquer sur le bouton <text:span text:style-name="Plugin_Keyboard___keyboard">Appliquer</text:span> de cette section (tout en bas à droite) pour générer un certificat signé.</text:p>
      <text:h text:style-name="Heading_20_3" text:outline-level="3"><text:bookmark-start text:name="__RefHeading___onglet_utilisateurs_12"/><text:bookmark-start text:name="onglet_utilisateurs"/>onglet Utilisateurs<text:bookmark-end text:name="__RefHeading___onglet_utilisateurs_12"/><text:bookmark-end text:name="onglet_utilisateurs"/></text:h>
      <text:p text:style-name="Text_20_body">Pour ajouter un utilisateur, on peut :</text:p>
      <text:p text:style-name="Text_20_body">soit créer un nom d'utilisateur et un mot de passe aléatoire<draw:frame draw:style-name="PluginODTAutoStyle_Frame_19_text_frame" draw:name="Frame3" text:anchor-type="paragraph" svg:width="289.134pt" draw:z-index="0" svg:min-height="1cm"><draw:text-box><table:table table:style-name="PluginODTAutoStyle_Table_20"><table:table-column table:style-name="odt_auto_style_table_column_3_1"/><table:table-row><table:table-cell office:value-type="string" table:style-name="PluginODTAutoStyle_TableCell_21"><text:p text:style-name="PluginODTAutoStyle_Paragraph_22">La longueur des mots de passe des utilisateurs doit être égale ou supérieure à celle définie dans les paramètres de la section “Settings” de l'onglet Serveur - par défaut 6 caractères</text:p></table:table-cell></table:table-row></table:table></draw:text-box></draw:frame>soit définir soi-même les données. On peut aussi sélectionner le shell de connexion, un groupe, un commentaire et un dossier ftp de base.Tout autre dossier ajouté doit être placé dans le répertoire racine de l'utilisateur.Une fois tout renseigné, cliquer sur le bouton <text:span text:style-name="Plugin_Keyboard___keyboard">Appliquer</text:span> pour ajouter l'utilisateur qui apparaît alors dans la liste.</text:p>
      <text:p text:style-name="Text_20_body">Pour ajouter un utilisateur avec des paramètres proches, changer les paramètres voulus puis changer le nom d'utilisateur, le mot de passe et cliquer sur le bouton <text:span text:style-name="Plugin_Keyboard___keyboard">Appliquer</text:span>.</text:p>
      <text:h text:style-name="Heading_20_4" text:outline-level="4"><text:bookmark-start text:name="__RefHeading___premier_utilisateur_a_creerl_administrateur_13"/><text:bookmark-start text:name="premier_utilisateur_a_creerl_administrateur"/>Premier utilisateur à créer : l'administrateur<text:bookmark-end text:name="__RefHeading___premier_utilisateur_a_creerl_administrateur_13"/><text:bookmark-end text:name="premier_utilisateur_a_creerl_administrateur"/></text:h>
      <text:p text:style-name="Text_20_body">Ainsi, le serveur sera accessible depuis n'importe où avec tous les droits. L'utilisateur <text:span text:style-name="Strong_20_Emphasis">admin</text:span> aura un contrôle total de tout le répertoire racine <text:span text:style-name="Emphasis">/home/ftp</text:span></text:p>
      <text:p text:style-name="Text_20_body">Renseigner :</text:p>
      <text:p text:style-name="Text_20_body">nom : admin (par exemple)mot de passe = ... (pas trop facile)&lt;note&gt;La longueur des mots de passe des utilisateurs doit être égale ou supérieure à celle définie dans les paramètres de la section “Settings” de l'onglet Serveur - par défaut 6 caractères&lt;/note&gt;</text:p>
      <text:p text:style-name="Text_20_body">group = ftpuserscomment = administrateur (par exemple)shell = bin/bash (Ce ne sera pas le cas des utilisateurs qui auront pour Shell /dev/null)Cliquer sur le bouton <text:span text:style-name="Plugin_Keyboard___keyboard">Ajouter un dossier</text:span>.</text:p>
      <text:p text:style-name="Text_20_body">L'utilisateur <text:span text:style-name="Strong_20_Emphasis">admin</text:span> doit accéder à tout le dossier <text:span text:style-name="Emphasis">/home/ftp</text:span> -&gt; Naviguer jusqu'à ce répertoire et cliquer sur le bouton <text:span text:style-name="Plugin_Keyboard___keyboard">Ouvrir</text:span></text:p>
      <text:p text:style-name="Text_20_body">Il doit avoir toutes les permissions : tout cocher pour ce dossier.</text:p>
      <text:p text:style-name="Text_20_body">Cliquer enfin sur le bouton <text:span text:style-name="Plugin_Keyboard___keyboard">Appliquer</text:span> pour créer cet utilisateur qui apparaît alors dans la liste.</text:p>
      <text:h text:style-name="Heading_20_4" text:outline-level="4"><text:bookmark-start text:name="__RefHeading___utilisateur_anonymous_sans_mot_de_passe_14"/><text:bookmark-start text:name="utilisateur_anonymous_sans_mot_de_passe"/>Utilisateur anonymous sans mot de passe<text:bookmark-end text:name="__RefHeading___utilisateur_anonymous_sans_mot_de_passe_14"/><text:bookmark-end text:name="utilisateur_anonymous_sans_mot_de_passe"/></text:h>
      <text:p text:style-name="Text_20_body">L'utilisateur <text:span text:style-name="Strong_20_Emphasis">anonymous</text:span>, sans mot de passe, accèdera seulement en lecture et téléchargement à un répertoire <text:span text:style-name="Emphasis">/home/ftp/public</text:span></text:p>
      <text:p text:style-name="Text_20_body">&lt;note important&gt;Attention il y a un petit bug dans l'interface. Même si on décoche l'option Require password, si on ne fournit pas de mot de passe, impossible de créer cet utilisateur... et une fenêtre de dialogue... sans aucune explication s'affiche comme ceci !</text:p>
      <text:p text:style-name="Text_20_body"><draw:frame draw:style-name="media" draw:name="7" text:anchor-type="as-char" draw:z-index="7" svg:width="7.9375cm" style:rel-width="100%" svg:height="7.8480129650507cm" style:rel-height="scale"><draw:image xlink:href="Pictures/5795a053f1cfe66b9beba9e62ca8877a.png" xlink:type="simple" xlink:show="embed" xlink:actuate="onLoad"/></draw:frame>
&lt;/note&gt;</text:p>
      <text:p text:style-name="Text_20_body">Pas de panique. Créons notre utilisateur anonymous en lui donnant un mot de passe bidon...</text:p>
      <text:p text:style-name="Text_20_body">nom : anonymousmot de passe = Générer un mot de passe aléatoiregroup = anonymouscomment = anonymousshell = /dev/nulldécocher la case Require passwordCliquer sur le bouton <text:span text:style-name="Plugin_Keyboard___keyboard">Ajouter un dossier</text:span>.</text:p>
      <text:p text:style-name="Text_20_body">L'utilisateur <text:span text:style-name="Strong_20_Emphasis">anonymous</text:span> ne doit accéder qu'au dossier <text:span text:style-name="Emphasis">/home/ftp/public</text:span> (par exemple) -&gt; Naviguer jusqu'à ce répertoire et cliquer sur le bouton <text:span text:style-name="Plugin_Keyboard___keyboard">Ouvrir</text:span></text:p>
      <text:p text:style-name="Text_20_body">Limiter les permissions : cocher les permissions voulues (le réglage par défaut devrait suffire).</text:p>
      <text:p text:style-name="Text_20_body">Cliquer enfin sur le bouton <text:span text:style-name="Plugin_Keyboard___keyboard">Appliquer</text:span> pour créer cet utilisateur qui apparaît alors dans la liste :</text:p>
      <text:p text:style-name="Text_20_body"><draw:frame draw:style-name="media" draw:name="8" text:anchor-type="as-char" draw:z-index="8" svg:width="7.9375cm" style:rel-width="100%" svg:height="6.615834910123cm" style:rel-height="scale"><draw:image xlink:href="Pictures/07981df26b8393b8caad4d8b36c2a2ab.png" xlink:type="simple" xlink:show="embed" xlink:actuate="onLoad"/></draw:frame></text:p>
      <text:p text:style-name="Text_20_body">On peut maintenant se connecter en anonyme sans mot de passe, en ne pouvant que télécharger à partir du dossier public.</text:p>
      <text:p text:style-name="Text_20_body">Dans la liste des utilisateurs, la colonne mot de passe indique non pour cet utilisateur.</text:p>
      <text:h text:style-name="Heading_20_4" text:outline-level="4"><text:bookmark-start text:name="__RefHeading___utilisateur_standarduser_15"/><text:bookmark-start text:name="utilisateur_standarduser"/>Utilisateur standard : user<text:bookmark-end text:name="__RefHeading___utilisateur_standarduser_15"/><text:bookmark-end text:name="utilisateur_standarduser"/></text:h>
      <text:p text:style-name="Text_20_body">L'utilisateur <text:span text:style-name="Strong_20_Emphasis">user</text:span> sera cantonné dans <text:span text:style-name="Emphasis">/home/ftp</text:span> où il accèdera en lecture et écriture à ce seul répertoire et ses sous-répertoires (dans cet exemple, les sous-répertoires Images, Documents, Videos).</text:p>
      <text:p text:style-name="Text_20_body">On peut aussi créer un utilisateur cantonné à un répertoire perso <text:span text:style-name="Emphasis">/home/ftp</text:span> en lui ajoutant ce dossier. </text:p>
      <text:p text:style-name="Text_20_body">Dans un terminal, créons l'arborescence. Tapons :</text:p>
      <text:p text:style-name="Preformatted_20_Text">sudo mkdir /home/ftp<text:line-break/>cd /home/ftp<text:line-break/>sudo mkdir images videos docs<text:line-break/>sudo chmod -R 777 /home/ftp</text:p>
      <text:p text:style-name="Text_20_body">On procède comme pour les autres utilisateurs en sélectionnant le répertoire approprié et en limitant ses droits.</text:p>
      <text:p text:style-name="Text_20_body"><draw:frame draw:style-name="media" draw:name="9" text:anchor-type="as-char" draw:z-index="9" svg:width="7.9375cm" style:rel-width="100%" svg:height="4.1909251620507cm" style:rel-height="scale"><draw:image xlink:href="Pictures/14ba6a4640b22725c81b0a36d9e73334.png" xlink:type="simple" xlink:show="embed" xlink:actuate="onLoad"/></draw:frame></text:p>
      <text:p text:style-name="Text_20_body">Cliquer sur le bouton <text:span text:style-name="Plugin_Keyboard___keyboard">Appliquer</text:span></text:p>
      <text:h text:style-name="Heading_20_3" text:outline-level="3"><text:bookmark-start text:name="__RefHeading___activation_du_serveur_ftp_16"/><text:bookmark-start text:name="activation_du_serveur_ftp"/>Activation du serveur FTP<text:bookmark-end text:name="__RefHeading___activation_du_serveur_ftp_16"/><text:bookmark-end text:name="activation_du_serveur_ftp"/></text:h>
      <text:p text:style-name="Text_20_body">Une fois tous les utilisateurs créés, cliquer sur l'icône “Activer” en haut à gauche du ruban. Le serveur FTP est alors opérationnel, ce qui peut être vérifié par la mention <text:span text:style-name="PluginODTAutoStyle_Text_23">Statut : Activer</text:span> affichée en haut à droite du ruban.
<draw:frame draw:style-name="mediacenter" draw:name="10" text:anchor-type="paragraph" draw:z-index="10" svg:width="10.583333333333cm" svg:height="9.6190476190476cm"><draw:image xlink:href="Pictures/f4adeda000a94c46d3572005f08752d3.png" xlink:type="simple" xlink:show="embed" xlink:actuate="onLoad"/></draw:frame></text:p>
      <text:h text:style-name="Heading_20_2" text:outline-level="2"><text:bookmark-start text:name="__RefHeading___utilisation_17"/><text:bookmark-start text:name="utilisation"/>Utilisation<text:bookmark-end text:name="__RefHeading___utilisation_17"/><text:bookmark-end text:name="utilisation"/></text:h>
      <text:h text:style-name="Heading_20_3" text:outline-level="3"><text:bookmark-start text:name="__RefHeading___premier_lancement_de_gadmin_18"/><text:bookmark-start text:name="premier_lancement_de_gadmin"/>Premier lancement de Gadmin<text:bookmark-end text:name="__RefHeading___premier_lancement_de_gadmin_18"/><text:bookmark-end text:name="premier_lancement_de_gadmin"/></text:h>
      <text:p text:style-name="Text_20_body">Le logiciel ouvre 4 fenêtres.</text:p>
      <text:p text:style-name="Text_20_body">La première est une fenêtre de dialogues qui vous indique où a été sauvegardée la configuration de base. Fermer cette fenêtre en cliquant sur le bouton <text:span text:style-name="Plugin_Keyboard___keyboard">Fermer</text:span>La seconde fenêtre permet de créer un fichier de configuration par défaut standard. Cliquer sur le bouton <text:span text:style-name="Plugin_Keyboard___keyboard">Oui</text:span>La troisième fenêtre indique qu'il faut générer de nouveaux certificats pour pouvoir utiliser le cryptage TLS. Fermer cette fenêtre en cliquant sur le bouton <text:span text:style-name="Plugin_Keyboard___keyboard">Fermer</text:span>La quatrième fenêtre est la fenêtre d'administration : voir plus loin</text:p>
      <text:h text:style-name="Heading_20_3" text:outline-level="3"><text:bookmark-start text:name="__RefHeading___tests_19"/><text:bookmark-start text:name="tests"/>Tests<text:bookmark-end text:name="__RefHeading___tests_19"/><text:bookmark-end text:name="tests"/></text:h>
      <text:p text:style-name="Text_20_body">Passons maintenant aux tests de ce serveur FTP depuis une autre machine.</text:p>
      <text:p text:style-name="Text_20_body">Par exemple, avec le logiciel client FileZilla sous une version de Windows Seven 64 bits.</text:p>
      <text:p text:style-name="Text_20_body"><draw:a xlink:type="simple" xlink:href="http://www.as2.com/linux/ubuntu-10.04/img/gproftpd-0036.png"><draw:frame draw:style-name="media" draw:name="11" text:anchor-type="as-char" draw:z-index="11" svg:width="" svg:rel-width="100%" svg:height="0cm"><draw:image xlink:href="Pictures/69c1cab8d66fec55b56958d1f3d61870.png" xlink:type="simple" xlink:show="embed" xlink:actuate="onLoad"/></draw:frame></draw:a></text:p>
      <text:p text:style-name="Text_20_body">Commençons par créer un hôte pour l'utilisateur Titi. Mon serveur FTP étant sur mon réseau interne, j'utilise dans le cas présent son adresse IP, puis j'indique l'identifiant et le mot de passe définis précédemment dans l'interface Gadmin.</text:p>
      <text:p text:style-name="Text_20_body"><draw:a xlink:type="simple" xlink:href="http://www.as2.com/linux/ubuntu-10.04/img/gproftpd-0037.png"><draw:frame draw:style-name="media" draw:name="12" text:anchor-type="as-char" draw:z-index="12" svg:width="" svg:rel-width="100%" svg:height="0cm"><draw:image xlink:href="Pictures/bee7f450f01254ec47776bdebe09ca65.png" xlink:type="simple" xlink:show="embed" xlink:actuate="onLoad"/></draw:frame></draw:a></text:p>
      <text:p text:style-name="Text_20_body">Lorsque je lance une connexion, je peux constater que j'ai bien accès à l'ensemble du répertoire WWW distant et que je peux accéder à tous ses sous-répertoires, ainsi que faire des uploads et downloads de fichiers, créer, renommer et supprimer des fichiers ou des répertoires, et donc que j'ai bien le contrôle total du répertoire WWW.</text:p>
      <text:p text:style-name="Text_20_body"><draw:a xlink:type="simple" xlink:href="http://www.as2.com/linux/ubuntu-10.04/img/gproftpd-0038.png"><draw:frame draw:style-name="media" draw:name="13" text:anchor-type="as-char" draw:z-index="13" svg:width="" svg:rel-width="100%" svg:height="0cm"><draw:image xlink:href="Pictures/d1ad15647ca0255a1ebe0d9b245c9f32.png" xlink:type="simple" xlink:show="embed" xlink:actuate="onLoad"/></draw:frame></draw:a></text:p>
      <text:p text:style-name="Text_20_body">De même, après avoir créé l'utilisateur Toto, je peux constater que je n'ai accès qu'à son seul répertoire dans lequel je peux aussi faire des transferts de fichiers dans les deux sens.</text:p>
      <text:p text:style-name="Text_20_body"><draw:a xlink:type="simple" xlink:href="http://www.as2.com/linux/ubuntu-10.04/img/gproftpd-0039.png"><draw:frame draw:style-name="media" draw:name="14" text:anchor-type="as-char" draw:z-index="14" svg:width="" svg:rel-width="100%" svg:height="0cm"><draw:image xlink:href="Pictures/e6d835cfe69ded28eaeafc785fc0f643.png" xlink:type="simple" xlink:show="embed" xlink:actuate="onLoad"/></draw:frame></draw:a></text:p>
      <text:p text:style-name="Text_20_body"><draw:a xlink:type="simple" xlink:href="http://www.as2.com/linux/ubuntu-10.04/img/gproftpd-0040.png"><draw:frame draw:style-name="media" draw:name="15" text:anchor-type="as-char" draw:z-index="15" svg:width="" svg:rel-width="100%" svg:height="0cm"><draw:image xlink:href="Pictures/b8ae0732c67d67ffb446b69527fa841f.png" xlink:type="simple" xlink:show="embed" xlink:actuate="onLoad"/></draw:frame></draw:a></text:p>
      <text:p text:style-name="Text_20_body">Enfin, après avoir créé un utilisateur “anonymous” sans mot de passe, </text:p>
      <text:p text:style-name="Text_20_body"><draw:a xlink:type="simple" xlink:href="http://www.as2.com/linux/ubuntu-10.04/img/gproftpd-0041.png"><draw:frame draw:style-name="media" draw:name="16" text:anchor-type="as-char" draw:z-index="16" svg:width="" svg:rel-width="100%" svg:height="0cm"><draw:image xlink:href="Pictures/4390cb2f7759416563ec470edad608f9.png" xlink:type="simple" xlink:show="embed" xlink:actuate="onLoad"/></draw:frame></draw:a></text:p>
      <text:p text:style-name="Text_20_body">je peux constater que je n'ai accès qu'à son seul répertoire, que je ne peux pas faire d'uploads...</text:p>
      <text:p text:style-name="Text_20_body"><draw:a xlink:type="simple" xlink:href="http://www.as2.com/linux/ubuntu-10.04/img/gproftpd-0042.png"><draw:frame draw:style-name="media" draw:name="17" text:anchor-type="as-char" draw:z-index="17" svg:width="" svg:rel-width="100%" svg:height="0cm"><draw:image xlink:href="Pictures/769c581277aa533316aba79d44d2f936.png" xlink:type="simple" xlink:show="embed" xlink:actuate="onLoad"/></draw:frame></draw:a></text:p>
      <text:p text:style-name="Text_20_body">mais que peux bien faire des downloads.</text:p>
      <text:p text:style-name="Text_20_body"><draw:a xlink:type="simple" xlink:href="http://www.as2.com/linux/ubuntu-10.04/img/gproftpd-0043.png"><draw:frame draw:style-name="media" draw:name="18" text:anchor-type="as-char" draw:z-index="18" svg:width="" svg:rel-width="100%" svg:height="0cm"><draw:image xlink:href="Pictures/dbcb24f16097a4b542dfb39a350d993e.png" xlink:type="simple" xlink:show="embed" xlink:actuate="onLoad"/></draw:frame></draw:a></text:p>
      <text:p text:style-name="Text_20_body"><draw:frame draw:style-name="PluginODTAutoStyle_Frame_24_text_frame" draw:name="Frame4" text:anchor-type="paragraph" svg:width="289.134pt" draw:z-index="0" svg:min-height="1cm"><draw:text-box><table:table table:style-name="PluginODTAutoStyle_Table_25"><table:table-column table:style-name="odt_auto_style_table_column_4_1"/><table:table-row><table:table-cell office:value-type="string" table:style-name="PluginODTAutoStyle_TableCell_26"><text:p text:style-name="PluginODTAutoStyle_Paragraph_27">Pensez bien à ré “Activer” le serveur FTP après chaque modification d'un paramètre du serveur ou de ceux d'un utilisateur, car toute modification change automatiquement le Statut du serveur en mode “Statut : désactiver”.</text:p></table:table-cell></table:table-row></table:table></draw:text-box></draw:frame></text:p>
      <text:h text:style-name="Heading_20_3" text:outline-level="3"><text:bookmark-start text:name="__RefHeading___pb_de_connexion_20"/><text:bookmark-start text:name="pb_de_connexion"/>Pb de connexion<text:bookmark-end text:name="__RefHeading___pb_de_connexion_20"/><text:bookmark-end text:name="pb_de_connexion"/></text:h>
      <text:p text:style-name="Text_20_body">En cas de pb de connexion, ajouter dans l'onglet configuration, juste anant limit login :</text:p>
      <text:p text:style-name="Preformatted_20_Text">...&lt;/IfModule&gt;<text:line-break/>&lt;IfModule mod_facts.c&gt;<text:line-break/><text:s text:c="4"/>FactsAdvertise off<text:line-break/>&lt;/IfModule&gt;<text:line-break/>&lt;Limit LOGIN&gt;...</text:p>
      <text:h text:style-name="Heading_20_2" text:outline-level="2"><text:bookmark-start text:name="__RefHeading___desinstallation_21"/><text:bookmark-start text:name="desinstallation"/>Désinstallation<text:bookmark-end text:name="__RefHeading___desinstallation_21"/><text:bookmark-end text:name="desinstallation"/></text:h>
      <text:h text:style-name="Heading_20_2" text:outline-level="2"><text:bookmark-start text:name="__RefHeading___voir_aussi_22"/><text:bookmark-start text:name="voir_aussi"/>Voir aussi<text:bookmark-end text:name="__RefHeading___voir_aussi_22"/><text:bookmark-end text:name="voir_aussi"/></text:h>
      <text:p text:style-name="Text_20_body"><text:span text:style-name="Strong_20_Emphasis">(fr)</text:span> <text:a xlink:type="simple" xlink:href="http://forum.ubuntu-fr.org/viewtopic.php?id=630671" text:style-name="Internet_20_link" text:visited-style-name="Visited_20_Internet_20_Link">http://forum.ubuntu-fr.org/viewtopic.php?id=630671</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Text_13" style:family="text">
      <style:text-properties fo:color="#008080" fo:font-style="normal" fo:font-size="9.6pt" fo:font-family="sans-serif" fo:border="0pt none"/>
    </style:style>
    <style:style style:name="PluginODTAutoStyle_Text_14" style:family="text">
      <style:text-properties fo:color="#FF0000" fo:font-style="normal" fo:font-size="9.6pt" fo:font-family="sans-serif"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style:style style:name="PluginODTAutoStyle_Frame_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1" style:family="table-cell">
      <style:table-cell-properties style:vertical-align="middle" fo:padding="0.3cm" fo:border="none"/>
    </style:style>
    <style:style style:name="PluginODTAutoStyle_Paragraph_22" style:family="paragraph">
      <style:paragraph-properties fo:padding="0.3cm"/>
    </style:style>
    <style:style style:name="PluginODTAutoStyle_Text_23" style:family="text">
      <style:text-properties fo:color="#008080" fo:font-style="normal" fo:font-size="9.6pt" fo:font-family="sans-serif" fo:border="0pt none"/>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7:50</meta:creation-date>
    <dc:creator>Generated</dc:creator>
    <dc:date>2026-09-08T12::27:50</dc:date>
    <dc:language>en-US</dc:language>
    <meta:editing-cycles>1</meta:editing-cycles>
    <meta:editing-duration>PT0S</meta:editing-duration>
    <dc:title>logiciel:internet:ftp:proftpd:gadmin-proftpd:start</dc:title>
  </office:meta>
</office:document-meta>
</file>