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aaf8f2b6c49f2653ac66e84826366.png"/>
  <manifest:file-entry manifest:media-type="image/png" manifest:full-path="Pictures/42983c4341e43176e673b4c54e67fbb7.png"/>
  <manifest:file-entry manifest:media-type="image/png" manifest:full-path="Pictures/d2f23f28aa0f6809e8f699fcf72f37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start"/><text:bookmark-start text:name="__RefHeading___dwserviceun_teamviewer_like_voire_mieux_1"/><text:bookmark-start text:name="dwserviceun_teamviewer_like_voire_mieux"/>DWservice : un TeamViewer like, voire mieux<text:bookmark-end text:name="__RefHeading___dwserviceun_teamviewer_like_voire_mieux_1"/><text:bookmark-end text:name="dwservice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www.nfrappe.fr/doc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p text:style-name="Text_20_body">Pour cela, il faut :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ur_votre_pc_ajouter_a_votre_compte_une_machine_a_surveiller_5"/><text:bookmark-start text:name="sur_votre_pc_ajouter_a_votre_compte_une_machine_a_surveiller"/>Sur votre PC, ajouter à votre compte une machine à surveiller<text:bookmark-end text:name="__RefHeading___sur_votre_pc_ajouter_a_votre_compte_une_machine_a_surveiller_5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0beaaf8f2b6c49f2653ac66e84826366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3" text:outline-level="3"><text:bookmark-start text:name="__RefHeading___chez_votre_clienttelecharger_l_agent_sur_un_pc_a_controler_6"/><text:bookmark-start text:name="chez_votre_clienttelecharger_l_agent_sur_un_pc_a_controler"/>Chez votre client : télécharger l’agent sur un PC à contrôler<text:bookmark-end text:name="__RefHeading___chez_votre_clienttelecharger_l_agent_sur_un_pc_a_controler_6"/><text:bookmark-end text:name="chez_votre_clienttelecharger_l_agent_sur_un_pc_a_controler"/></text:h>
      <text:p text:style-name="Text_20_body">Cela peut se faire à distance depuis votre PC : <text:a xlink:type="simple" xlink:href="https://www.nfrappe.fr/doc/doku.php?id=logiciel:internet:dwservice:dwservicesansinstall" text:style-name="Internet_20_link" text:visited-style-name="Visited_20_Internet_20_Link">Dwservice : utilisation sans installation</text:a></text:p>
      <text:p text:style-name="Text_20_body">Deux méthodes :</text:p>
      <text:p text:style-name="Text_20_body"><text:span text:style-name="Strong_20_Emphasis">Méthode graphique</text:span>Dites à votre client d'aller sur : <text:a xlink:type="simple" xlink:href="https://www.dwservice.net" text:style-name="Internet_20_link" text:visited-style-name="Visited_20_Internet_20_Link">https://www.dwservice.net</text:a>Sur la page qui s'affiche, à droite, colonne <text:span text:style-name="Strong_20_Emphasis">Installer ou démarrer</text:span>, il clique sur le bouton pour son système d'exploitation (Linux dans cet exemple)<draw:frame draw:style-name="mediacenter" draw:name="1" text:anchor-type="paragraph" draw:z-index="1" svg:width="10.583333333333cm" svg:height="5.4484567901235cm"><draw:image xlink:href="Pictures/42983c4341e43176e673b4c54e67fbb7.png" xlink:type="simple" xlink:show="embed" xlink:actuate="onLoad"/></draw:frame>et il enregistre le fichier (<text:span text:style-name="Strong_20_Emphasis">dwagent.</text:span>*) sur son bureau.<text:span text:style-name="Strong_20_Emphasis">Méthode en ligne de commande</text:span><text:line-break/>Nous prenons l'exemple d'un RaspBerry Pi via SSH.Vous êtes donc sur votre RaspBerry via SSH, en ligne de commande.Lancez les commandes :</text:p>
      <text:p text:style-name="Command Line Interface"><text:span text:style-name="PluginODTAutoStyle_span_1">pi@framboise:~ $ </text:span><text:span text:style-name="PluginODTAutoStyle_span_2">cd Desktop</text:span><text:line-break/><text:span text:style-name="PluginODTAutoStyle_span_3">pi@framboise:~/Desktop $ </text:span><text:span text:style-name="PluginODTAutoStyle_span_4">curl -sSL https://www.dwservice.net/download/dwagent_generic.sh -o dwagent.sh</text:span><text:line-break/><text:span text:style-name="PluginODTAutoStyle_span_5">pi@framboise:~/Desktop $ </text:span><text:span text:style-name="PluginODTAutoStyle_span_6">sudo chmod +x dwagent.sh</text:span></text:p>
      <text:h text:style-name="Heading_20_3" text:outline-level="3"><text:bookmark-start text:name="__RefHeading___chez_votre_clientinstaller_l_agent_sur_le_pc_a_controler_7"/><text:bookmark-start text:name="chez_votre_clientinstaller_l_agent_sur_le_pc_a_controler"/>Chez votre client : installer l’agent sur le PC à contrôler<text:bookmark-end text:name="__RefHeading___chez_votre_clientinstaller_l_agent_sur_le_pc_a_controler_7"/><text:bookmark-end text:name="chez_votre_clientinstaller_l_agent_sur_le_pc_a_controler"/></text:h>
      <text:p text:style-name="Text_20_body">Deux méthodes pour créer un nouvel agent sur le compte de celui qui contrôlera cet ordinateur :</text:p>
      <text:p text:style-name="Text_20_body"><text:span text:style-name="Strong_20_Emphasis">Méthode graphique</text:span>Sur le bureau, votre client <text:span text:style-name="Strong_20_Emphasis">double-clique</text:span> sur l’icône <text:span text:style-name="Strong_20_Emphasis">dwagent</text:span> pour exécuter et installer le programme <text:span text:style-name="Strong_20_Emphasis">dwservice</text:span> en utilisant le code d’installation que vous lui avez fourni (par téléphone, mail...). Il choisit <text:span text:style-name="Strong_20_Emphasis">Installer</text:span> puis <text:span text:style-name="Plugin_Keyboard___keyboard">Suivant</text:span>Il accepte le chemin proposé : <text:span text:style-name="Strong_20_Emphasis">Oui</text:span> puis <text:span text:style-name="Plugin_Keyboard___keyboard">Suivant</text:span>Il accepte d'installer : <text:span text:style-name="Strong_20_Emphasis">Oui</text:span> puis <text:span text:style-name="Plugin_Keyboard___keyboard">Suivant</text:span>Il choisit <text:span text:style-name="Strong_20_Emphasis">Entrez le code d'installation</text:span> (que vous lui avez communiqué par téléphone) puis <text:span text:style-name="Plugin_Keyboard___keyboard">Suivant</text:span>Il entre le <text:span text:style-name="Strong_20_Emphasis">code</text:span> que vous lui dictez au téléphone puis <text:span text:style-name="Plugin_Keyboard___keyboard">Suivant</text:span>et c'est fini. Il clique sur <text:span text:style-name="Plugin_Keyboard___keyboard">Fermer</text:span>.<text:span text:style-name="Strong_20_Emphasis">Méthode en ligne de commande</text:span>Toujours par exemple sur un Raspberry Pi.Pour installer le serveur, lancez :</text:p>
      <text:p text:style-name="Command Line Interface"><text:span text:style-name="PluginODTAutoStyle_span_7">pi@framboise:~/Desktop $ </text:span><text:span text:style-name="PluginODTAutoStyle_span_8">sudo chmod +x dwagent.sh </text:span><text:line-break/><text:span text:style-name="PluginODTAutoStyle_span_9">pi@framboise:~/Desktop $ </text:span><text:span text:style-name="PluginODTAutoStyle_span_10">sudo ./dwagent.sh </text:span><text:line-break/><text:span text:style-name="PluginODTAutoStyle_span_11">Extracting file ...</text:span><text:line-break/><text:span text:style-name="PluginODTAutoStyle_span_12">Running installer ...</text:span><text:line-break/><text:span text:style-name="PluginODTAutoStyle_span_13"/><text:line-break/><text:span text:style-name="PluginODTAutoStyle_span_14">****************************************</text:span><text:line-break/><text:span text:style-name="PluginODTAutoStyle_span_15">Commandes:</text:span><text:line-break/><text:span text:style-name="PluginODTAutoStyle_span_16"> #BACK &lt;entrer&gt; </text:span><text:span text:style-name="PluginODTAutoStyle_span_17">Retour</text:span><text:line-break/><text:span text:style-name="PluginODTAutoStyle_span_18"> #EXIT &lt;entrer&gt; </text:span><text:span text:style-name="PluginODTAutoStyle_span_19">Sortir</text:span><text:line-break/><text:span text:style-name="PluginODTAutoStyle_span_20">****************************************</text:span><text:line-break/><text:span text:style-name="PluginODTAutoStyle_span_21"/><text:line-break/><text:span text:style-name="PluginODTAutoStyle_span_22">Licence</text:span><text:line-break/><text:span text:style-name="PluginODTAutoStyle_span_23">Ce logiciel est libre (gratuit) et open source.</text:span><text:line-break/><text:span text:style-name="PluginODTAutoStyle_span_24">Il est constitué d'un composant principal et de plusieurs composants accessoires "app" définis qui pourraient être sous licences différentes. Pour plus d'informations visitez: https://www.dwservice.net/en/licenses-sources.html</text:span><text:line-break/><text:span text:style-name="PluginODTAutoStyle_span_25"/><text:line-break/><text:span text:style-name="PluginODTAutoStyle_span_26">Sécurité</text:span><text:line-break/><text:span text:style-name="PluginODTAutoStyle_span_27">Pour protéger votre vie privée, nous garantissons qu'aucune informations ne sera stockée sur nos serveurs et que les communications sont chiffrées afin que de tierces parties ne puissent y accéder.</text:span><text:line-break/><text:span text:style-name="PluginODTAutoStyle_span_28"/><text:line-break/><text:span text:style-name="PluginODTAutoStyle_span_29">Mises à jour logiciel</text:span><text:line-break/><text:span text:style-name="PluginODTAutoStyle_span_30">Les mises à jour de ce logiciel sont automatiques.</text:span><text:line-break/><text:span text:style-name="PluginODTAutoStyle_span_31"/><text:line-break/><text:span text:style-name="PluginODTAutoStyle_span_32">1. Installer</text:span><text:line-break/><text:span text:style-name="PluginODTAutoStyle_span_33">2. Exécuter</text:span><text:line-break/><text:span text:style-name="PluginODTAutoStyle_span_34">3. Je refuse</text:span><text:line-break/><text:span text:style-name="PluginODTAutoStyle_span_35">Option (3): 1</text:span><text:line-break/><text:span text:style-name="PluginODTAutoStyle_span_36">Patientez...</text:span><text:line-break/><text:span text:style-name="PluginODTAutoStyle_span_37"/><text:line-break/><text:span text:style-name="PluginODTAutoStyle_span_38">Choisissez le chemin d'installation :</text:span><text:line-break/><text:span text:style-name="PluginODTAutoStyle_span_39">Chemin (/usr/share/dwagent): </text:span><text:line-break/><text:span text:style-name="PluginODTAutoStyle_span_40">Patientez...</text:span><text:line-break/><text:span text:style-name="PluginODTAutoStyle_span_41"/><text:line-break/><text:span text:style-name="PluginODTAutoStyle_span_42">Voulez-vous installer DWAgent dans '/usr/share/dwagent' ?</text:span><text:line-break/><text:span text:style-name="PluginODTAutoStyle_span_43"/><text:line-break/><text:span text:style-name="PluginODTAutoStyle_span_44">1. Oui</text:span><text:line-break/><text:span text:style-name="PluginODTAutoStyle_span_45">2. Non</text:span><text:line-break/><text:span text:style-name="PluginODTAutoStyle_span_46">Option (2): 1</text:span><text:line-break/><text:span text:style-name="PluginODTAutoStyle_span_47">Patientez...</text:span><text:line-break/><text:span text:style-name="PluginODTAutoStyle_span_48">Création du dossier...</text:span><text:line-break/><text:span text:style-name="PluginODTAutoStyle_span_49">Téléchargement du fichier config.xml...</text:span><text:line-break/><text:span text:style-name="PluginODTAutoStyle_span_50">Téléchargement du fichier files.xml...</text:span><text:line-break/><text:span text:style-name="PluginODTAutoStyle_span_51">Téléchargement du fichier agentupd_linux_armhf_v2.zip...</text:span><text:line-break/><text:span text:style-name="PluginODTAutoStyle_span_52">Téléchargement du fichier agent.zip...</text:span><text:line-break/><text:span text:style-name="PluginODTAutoStyle_span_53">Téléchargement du fichier agentui.zip...</text:span><text:line-break/><text:span text:style-name="PluginODTAutoStyle_span_54">Téléchargement du fichier agentapps.zip...</text:span><text:line-break/><text:span text:style-name="PluginODTAutoStyle_span_55">Téléchargement du fichier agentui_linux_armhf_v2.zip...</text:span><text:line-break/><text:span text:style-name="PluginODTAutoStyle_span_56">Téléchargement du fichier agentlib_linux_armhf_v2.zip...</text:span><text:line-break/><text:span text:style-name="PluginODTAutoStyle_span_57">Copie des fichiers ...</text:span><text:line-break/><text:span text:style-name="PluginODTAutoStyle_span_58">Installation du service...</text:span><text:line-break/><text:span text:style-name="PluginODTAutoStyle_span_59">Démarrage du service...</text:span><text:line-break/><text:span text:style-name="PluginODTAutoStyle_span_60">Installation du moniteur...</text:span><text:line-break/><text:span text:style-name="PluginODTAutoStyle_span_61">Installation des raccourcis...</text:span><text:line-break/><text:span text:style-name="PluginODTAutoStyle_span_62"/><text:line-break/><text:span text:style-name="PluginODTAutoStyle_span_63">Comment préférez vous paramétrer l'agent ?</text:span><text:line-break/><text:span text:style-name="PluginODTAutoStyle_span_64"/><text:line-break/><text:span text:style-name="PluginODTAutoStyle_span_65">1. Entrez le code d'installation</text:span><text:line-break/><text:span text:style-name="PluginODTAutoStyle_span_66">2. Créer un nouvel agent</text:span><text:line-break/><text:span text:style-name="PluginODTAutoStyle_span_67">Option (1): 1</text:span><text:line-break/><text:span text:style-name="PluginODTAutoStyle_span_68">Patientez...</text:span><text:line-break/><text:span text:style-name="PluginODTAutoStyle_span_69"/><text:line-break/><text:span text:style-name="PluginODTAutoStyle_span_70">Saisissez le code d'installation</text:span><text:line-break/><text:span text:style-name="PluginODTAutoStyle_span_71">Code: 572246572</text:span><text:line-break/><text:span text:style-name="PluginODTAutoStyle_span_72">Patientez...</text:span><text:line-break/><text:span text:style-name="PluginODTAutoStyle_span_73">Vérification du code d'installation...</text:span><text:line-break/><text:span text:style-name="PluginODTAutoStyle_span_74"/><text:line-break/><text:span text:style-name="PluginODTAutoStyle_span_75">L'installation est terminée.</text:span><text:line-break/><text:span text:style-name="PluginODTAutoStyle_span_76"/><text:line-break/><text:span text:style-name="PluginODTAutoStyle_span_77">Removing temp directory ...</text:span><text:line-break/><text:span text:style-name="PluginODTAutoStyle_span_78">pi@framboise:~/Desktop $ </text:span></text:p>
      <text:h text:style-name="Heading_20_3" text:outline-level="3"><text:bookmark-start text:name="__RefHeading___de_retour_sur_votre_pc_8"/><text:bookmark-start text:name="de_retour_sur_votre_pc"/>De retour sur votre PC<text:bookmark-end text:name="__RefHeading___de_retour_sur_votre_pc_8"/><text:bookmark-end text:name="de_retour_sur_votre_pc"/></text:h>
      <text:p text:style-name="Text_20_body">La machine apparaît comme disponible :<draw:frame draw:style-name="mediacenter" draw:name="2" text:anchor-type="paragraph" draw:z-index="2" svg:width="10.583333333333cm" svg:height="4.5808457711443cm"><draw:image xlink:href="Pictures/d2f23f28aa0f6809e8f699fcf72f3712.png" xlink:type="simple" xlink:show="embed" xlink:actuate="onLoad"/></draw:frame></text:p>
      <text:h text:style-name="Heading_20_2" text:outline-level="2"><text:bookmark-start text:name="__RefHeading___configuration_9"/><text:bookmark-start text:name="configuration"/>Configuration<text:bookmark-end text:name="__RefHeading___configuration_9"/><text:bookmark-end text:name="configuration"/></text:h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3" text:outline-level="3"><text:bookmark-start text:name="__RefHeading___desinstaller_un_agent_chez_votre_client_12"/><text:bookmark-start text:name="desinstaller_un_agent_chez_votre_client"/>Désinstaller un agent chez votre client<text:bookmark-end text:name="__RefHeading___desinstaller_un_agent_chez_votre_client_12"/><text:bookmark-end text:name="desinstaller_un_agent_chez_votre_client"/></text:h>
      <text:p text:style-name="Text_20_body">Deux méthodes :</text:p>
      <text:p text:style-name="Text_20_body"><text:span text:style-name="Strong_20_Emphasis">Méthode graphique</text:span>Votre client lance l'application DWagent (dans le menu principal)et choisit désinstaller<text:span text:style-name="Strong_20_Emphasis">Méthode en ligne de commande</text:span>Sur le PC dont vous voulez désinstaller l'agent, lancez :</text:p>
      <text:p text:style-name="Command Line Interface"><text:span text:style-name="PluginODTAutoStyle_span_79">$ </text:span><text:span text:style-name="PluginODTAutoStyle_span_80">sudo dwaguninstall</text:span></text:p>
      <text:p text:style-name="Text_20_body">et acceptez de désinstaller.</text:p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dwservice.net/" text:style-name="Internet_20_link" text:visited-style-name="Visited_20_Internet_20_Link">https://www.dwservice.net/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9:02</meta:creation-date>
    <dc:creator>Generated</dc:creator>
    <dc:date>2026-09-08T13::59:02</dc:date>
    <dc:language>en-US</dc:language>
    <meta:editing-cycles>1</meta:editing-cycles>
    <meta:editing-duration>PT0S</meta:editing-duration>
    <dc:title>logiciel:internet:dwservice:start</dc:title>
  </office:meta>
</office:document-meta>
</file>