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0d8be6401922ee0bf4d78503e942467.png"/>
  <manifest:file-entry manifest:media-type="image/png" manifest:full-path="Pictures/06b028b8df4e677e24c0c958e73f2feb.png"/>
  <manifest:file-entry manifest:media-type="image/jpeg" manifest:full-path="Pictures/d0c55f6f2125c9e4b8c6ed0454c1d505.jpg"/>
  <manifest:file-entry manifest:media-type="image/png" manifest:full-path="Pictures/4d8ef85ee50ab57bbd3793faf492b65c.png"/>
  <manifest:file-entry manifest:media-type="image/png" manifest:full-path="Pictures/4f149e67e748e34570f385486efd1c3b.png"/>
  <manifest:file-entry manifest:media-type="image/png" manifest:full-path="Pictures/fe9c0096c2857885a8610fa6dda9969f.png"/>
  <manifest:file-entry manifest:media-type="image/png" manifest:full-path="Pictures/f9f557f76f7ab0d1c373ef4eeda42e8a.png"/>
  <manifest:file-entry manifest:media-type="image/png" manifest:full-path="Pictures/515574971984cbbbf559fc6db310cf20.png"/>
  <manifest:file-entry manifest:media-type="image/png" manifest:full-path="Pictures/e85fa36f1cd27f98a0d8aa4f8c2631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2a8b6c"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wservice:dwservicesansinstall"/><text:bookmark-start text:name="__RefHeading___dwserviceutilisation_sans_installation_1"/><text:bookmark-start text:name="dwserviceutilisation_sans_installation"/>Dwservice : utilisation sans installation<text:bookmark-end text:name="__RefHeading___dwserviceutilisation_sans_installation_1"/><text:bookmark-end text:name="dwserviceutilisation_sans_installation"/></text:h>
      <text:p text:style-name="Text_20_body">Vous pouvez :</text:p>
      <text:p text:style-name="Text_20_body">utiliser <text:span text:style-name="Strong_20_Emphasis">DWService</text:span> pour accéder aux postes de travail de vos clients, pour les dépanner en prenant la main à distance, par exemple pour configurer une nouvelle imprimante.l’installer sur les serveurs de réseau local que vous installez dans les TPE et PME, ce qui évite de configurer une redirection de ports sur le modem/routeur de l’entreprise ou de s’arracher les cheveux lorsque le client n’a pas d’adresse IP fix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telecharger_le_programme_3"/><text:bookmark-start text:name="premiere_etapetelecharger_le_programme"/>Première étape : Télécharger le programme<text:bookmark-end text:name="__RefHeading___premiere_etapetelecharger_le_programme_3"/><text:bookmark-end text:name="premiere_etapetelecharger_le_programme"/></text:h>
      <text:h text:style-name="Heading_20_3" text:outline-level="3"><text:bookmark-start text:name="__RefHeading___sur_un_pc_4"/><text:bookmark-start text:name="sur_un_pc"/>Sur un PC<text:bookmark-end text:name="__RefHeading___sur_un_pc_4"/><text:bookmark-end text:name="sur_un_pc"/></text:h>
      <text:p text:style-name="Text_20_body">Cliquez sur le lien : <text:a xlink:type="simple" xlink:href="https://www.dwservice.net" text:style-name="Internet_20_link" text:visited-style-name="Visited_20_Internet_20_Link">https://www.dwservice.net</text:a><draw:frame draw:style-name="mediacenter" draw:name="0" text:anchor-type="paragraph" draw:z-index="0" svg:width="15.875cm" svg:height="9.3197559366755cm"><draw:image xlink:href="Pictures/50d8be6401922ee0bf4d78503e942467.png" xlink:type="simple" xlink:show="embed" xlink:actuate="onLoad"/></draw:frame>A droite, colonne <text:span text:style-name="Strong_20_Emphasis">Installer ou démarrer</text:span>, cliquez sur le bouton pour votre système d'exploitation (<text:span text:style-name="Plugin_Keyboard___keyboard">Linux</text:span> dans cet exemple)Enregistrez le fichier sur votre bureau :Si vous utilisez <text:span text:style-name="Strong_20_Emphasis">Firefox</text:span>,une fois le téléchargement terminé, cliquez sur la flèche <draw:frame draw:style-name="media" draw:name="1" text:anchor-type="as-char" draw:z-index="1" svg:width="0.635cm" svg:height="0.84666666666667cm"><draw:image xlink:href="Pictures/06b028b8df4e677e24c0c958e73f2feb.png" xlink:type="simple" xlink:show="embed" xlink:actuate="onLoad"/></draw:frame> dans la barre du haut de la fenêtre pour afficher les téléchargementset cliquez sur l'icône de dossier à droite du nom <text:span text:style-name="Strong_20_Emphasis">dwagent</text:span>  pour ouvrir le dossier contenant le fichier.faites un clic droit sur le fichier téléchargé et choisissez de déplacer ce fichier.Sélectionnez le bureau dans la colonne de gauche et cliquez sur le bouton <text:span text:style-name="Plugin_Keyboard___keyboard">Déplacer</text:span>.Si vous utilisez un <text:span text:style-name="Strong_20_Emphasis">autre navigateur internet</text:span>,quand la fenêtre d'ouverture du fichier s'affiche, cliquez sur le bouton <text:span text:style-name="Plugin_Keyboard___keyboard">Enregistrer le fichier</text:span>.Ignorez les éventuels avertissements de sécurité de Windows et téléchargez quand même : il n'y a aucun danger.Si Windows demande si vous voulez exécuter ou enregistrer le fichier, choisissez <text:span text:style-name="Plugin_Keyboard___keyboard">Enregistrer</text:span>.Sélectionnez le bureau dans la colonne de gauche et cliquez sur le bouton <text:span text:style-name="Plugin_Keyboard___keyboard">Enregistrer</text:span> : le fichier se télécharge.Quand le téléchargement est terminé, Cliquez sur le bouton <text:span text:style-name="Plugin_Keyboard___keyboard">Fermer</text:span>.Si la page ne s'affiche pas comme indiqué en <text:span text:style-name="Strong_20_Emphasis">1</text:span>, allez sur la page <text:a xlink:type="simple" xlink:href="https://www.dwservice.net/fr/download.html" text:style-name="Internet_20_link" text:visited-style-name="Visited_20_Internet_20_Link">https://www.dwservice.net/fr/download.html</text:a> et choisissez le bouton correspondant à votre système d'exploitation (en principe le premier bouton de la page)</text:p>
      <text:p text:style-name="Text_20_body">Vous pouvez aussi le faire en ligne de commande comme sur un RaspBerry Pi (ci-dessous)</text:p>
      <text:h text:style-name="Heading_20_3" text:outline-level="3"><text:bookmark-start text:name="__RefHeading___en_ligne_de_commande_5"/><text:bookmark-start text:name="en_ligne_de_commande"/>En ligne de commande<text:bookmark-end text:name="__RefHeading___en_ligne_de_commande_5"/><text:bookmark-end text:name="en_ligne_de_commande"/></text:h>
      <text:p text:style-name="Text_20_body">Nous prenons l'exemple d'un RaspBerry Pi via SSH.</text:p>
      <text:p text:style-name="Text_20_body">Vous êtes donc sur votre RaspBerry via SSH, en ligne de commande.</text:p>
      <text:p text:style-name="Text_20_body">Lancez la ligne de commande suivante :
</text:p>
      <text:p text:style-name="Command Line Interface"><text:span text:style-name="PluginODTAutoStyle_span_1">pi@framboise:~ $ </text:span><text:span text:style-name="PluginODTAutoStyle_span_2">cd Desktop</text:span><text:line-break/><text:span text:style-name="PluginODTAutoStyle_span_3">pi@framboise:~/Desktop $ </text:span><text:span text:style-name="PluginODTAutoStyle_span_4">curl -sSL https://www.dwservice.net/download/dwagent_generic.sh -o dwagent.sh</text:span><text:line-break/><text:span text:style-name="PluginODTAutoStyle_span_5">pi@framboise:~/Desktop $ </text:span><text:span text:style-name="PluginODTAutoStyle_span_6">sudo chmod +x dwagent.sh</text:span></text:p>
      <text:h text:style-name="Heading_20_4" text:outline-level="4"><text:bookmark-start text:name="__RefHeading___une_fois_sans_installation_6"/><text:bookmark-start text:name="une_fois_sans_installation"/>Une fois sans installation<text:bookmark-end text:name="__RefHeading___une_fois_sans_installation_6"/><text:bookmark-end text:name="une_fois_sans_installation"/></text:h>
      <text:p text:style-name="Text_20_body">Pour lancer le serveur une seule fois, lancez :
</text:p>
      <text:p text:style-name="Command Line Interface"><text:span text:style-name="PluginODTAutoStyle_span_7">pi@framboise:~ $ </text:span><text:span text:style-name="PluginODTAutoStyle_span_8">cd Desktop</text:span><text:line-break/><text:span text:style-name="PluginODTAutoStyle_span_9">pi@framboise:~/Desktop $ </text:span><text:span text:style-name="PluginODTAutoStyle_span_10">./dwagent.sh </text:span><text:line-break/><text:span text:style-name="PluginODTAutoStyle_span_11">Extracting file ...</text:span><text:line-break/><text:span text:style-name="PluginODTAutoStyle_span_12">Running installer ...</text:span><text:line-break/><text:span text:style-name="PluginODTAutoStyle_span_13"/><text:line-break/><text:span text:style-name="PluginODTAutoStyle_span_14">****************************************</text:span><text:line-break/><text:span text:style-name="PluginODTAutoStyle_span_15">Commandes:</text:span><text:line-break/><text:span text:style-name="PluginODTAutoStyle_span_16"> #BACK &lt;entrer&gt; </text:span><text:span text:style-name="PluginODTAutoStyle_span_17">Retour</text:span><text:line-break/><text:span text:style-name="PluginODTAutoStyle_span_18"> #EXIT &lt;entrer&gt; </text:span><text:span text:style-name="PluginODTAutoStyle_span_19">Sortir</text:span><text:line-break/><text:span text:style-name="PluginODTAutoStyle_span_20">****************************************</text:span><text:line-break/><text:span text:style-name="PluginODTAutoStyle_span_21"/><text:line-break/><text:span text:style-name="PluginODTAutoStyle_span_22">Licence</text:span><text:line-break/><text:span text:style-name="PluginODTAutoStyle_span_23">Ce logiciel est libre (gratuit) et open source.</text:span><text:line-break/><text:span text:style-name="PluginODTAutoStyle_span_24">Il est constitué d'un composant principal et de plusieurs composants accessoires "app" définis qui pourrait être sous licences différentes. Pour plus d'informations visitez: https://www.dwservice.net/en/licenses-sources.html</text:span><text:line-break/><text:span text:style-name="PluginODTAutoStyle_span_25"/><text:line-break/><text:span text:style-name="PluginODTAutoStyle_span_26">Sécurité</text:span><text:line-break/><text:span text:style-name="PluginODTAutoStyle_span_27">Pour protéger votre vie privée nous garantissons qu'aucune informations ne seront stockées sur nos serveurs et les communications sont cryptées afin que de tierces parties ne peuvent y accéder.</text:span><text:line-break/><text:span text:style-name="PluginODTAutoStyle_span_28"/><text:line-break/><text:span text:style-name="PluginODTAutoStyle_span_29">Mises à jour logiciel</text:span><text:line-break/><text:span text:style-name="PluginODTAutoStyle_span_30">Les mises à jour de ce logiciel sont automatique.</text:span><text:line-break/><text:span text:style-name="PluginODTAutoStyle_span_31"/><text:line-break/><text:span text:style-name="PluginODTAutoStyle_span_32">1. J'accepte - Installer</text:span><text:line-break/><text:span text:style-name="PluginODTAutoStyle_span_33">2. J'accepte - Exécuter une fois sans installation</text:span><text:line-break/><text:span text:style-name="PluginODTAutoStyle_span_34">3. Je n'accepte pas</text:span><text:line-break/><text:span text:style-name="PluginODTAutoStyle_span_35">Option (3): 2</text:span><text:line-break/><text:span text:style-name="PluginODTAutoStyle_span_36">Patientez..</text:span><text:line-break/><text:span text:style-name="PluginODTAutoStyle_span_37">Téléchargement du fichier config.xml...</text:span><text:line-break/><text:span text:style-name="PluginODTAutoStyle_span_38">Téléchargement du fichier files.xml...</text:span><text:line-break/><text:span text:style-name="PluginODTAutoStyle_span_39">Téléchargement du fichier agent.zip...</text:span><text:line-break/><text:span text:style-name="PluginODTAutoStyle_span_40">Téléchargement du fichier agentapps.zip...</text:span><text:line-break/><text:span text:style-name="PluginODTAutoStyle_span_41">Copie des fichiers ...</text:span><text:line-break/><text:span text:style-name="PluginODTAutoStyle_span_42">Démarrage de l'agent...</text:span><text:line-break/><text:span text:style-name="PluginODTAutoStyle_span_43">Ouverture de session...</text:span><text:line-break/><text:span text:style-name="PluginODTAutoStyle_span_44"/><text:line-break/><text:span text:style-name="PluginODTAutoStyle_span_45">CTRL+C Sortir</text:span><text:line-break/><text:span text:style-name="PluginODTAutoStyle_span_46"/><text:line-break/><text:span text:style-name="PluginODTAutoStyle_span_47">La session est active.</text:span><text:line-break/><text:span text:style-name="PluginODTAutoStyle_span_48">Pour connecter cet agent, rendez vous sur le site https://www.dwservice.net</text:span><text:line-break/><text:span text:style-name="PluginODTAutoStyle_span_49"/><text:line-break/><text:span text:style-name="PluginODTAutoStyle_span_50">Utilisateur: 959-119-333-34</text:span><text:line-break/><text:span text:style-name="PluginODTAutoStyle_span_51"/><text:line-break/><text:span text:style-name="PluginODTAutoStyle_span_52">Mot de passe: 5179</text:span><text:line-break/><text:span text:style-name="PluginODTAutoStyle_span_53"/><text:line-break/><text:span text:style-name="PluginODTAutoStyle_span_54">ATTENTION:</text:span><text:line-break/><text:span text:style-name="PluginODTAutoStyle_span_55">Ne divulguer pas ces informations à des personnes qui ne sont pas dignes de confiance. Si vous n'êtes pas sûrs de ce que vous faites, fermer cette aplication.</text:span><text:line-break/><text:span text:style-name="PluginODTAutoStyle_span_56"/><text:line-break/><text:span text:style-name="PluginODTAutoStyle_span_57">CTRL+C Sortir</text:span></text:p>
      <text:p text:style-name="Text_20_body">La session est active tant que le terminal est ouvert. Pour arrêter le serveur, taper <text:span text:style-name="Plugin_Keyboard___keyboard">Ctrl</text:span>+<text:span text:style-name="Plugin_Keyboard___keyboard">C</text:span> :</text:p>
      <text:p text:style-name="Command Line Interface"><text:span text:style-name="PluginODTAutoStyle_span_58">^C</text:span><text:line-break/><text:span text:style-name="PluginODTAutoStyle_span_59">Fermeture de session...</text:span><text:line-break/><text:span text:style-name="PluginODTAutoStyle_span_60"/><text:line-break/><text:span text:style-name="PluginODTAutoStyle_span_61">Removing temp directory ...</text:span><text:line-break/><text:span text:style-name="PluginODTAutoStyle_span_62">pi@framboise:~/Desktop $ </text:span></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sur_l_ordinateur_a_controler_8"/><text:bookmark-start text:name="sur_l_ordinateur_a_controler"/>Sur l'ordinateur à contrôler<text:bookmark-end text:name="__RefHeading___sur_l_ordinateur_a_controler_8"/><text:bookmark-end text:name="sur_l_ordinateur_a_controler"/></text:h>
      <text:h text:style-name="Heading_20_4" text:outline-level="4"><text:bookmark-start text:name="__RefHeading___en_mode_graphique_9"/><text:bookmark-start text:name="en_mode_graphique"/>En mode graphique<text:bookmark-end text:name="__RefHeading___en_mode_graphique_9"/><text:bookmark-end text:name="en_mode_graphique"/></text:h>
      <text:p text:style-name="Text_20_body">Sur le bureau, <text:span text:style-name="Strong_20_Emphasis">double-cliquez</text:span> sur l’icône <text:span text:style-name="Strong_20_Emphasis">dwagent</text:span> <draw:frame draw:style-name="media" draw:name="2" text:anchor-type="as-char" draw:z-index="2" svg:width="2.460625cm" style:rel-width="100%" svg:height="2.778125cm" style:rel-height="scale"><draw:image xlink:href="Pictures/d0c55f6f2125c9e4b8c6ed0454c1d505.jpg" xlink:type="simple" xlink:show="embed" xlink:actuate="onLoad"/></draw:frame> pour lancer l'application --&gt; le programme se lance.</text:p>
      <text:p text:style-name="Text_20_body">Au lieu d'installer, choisissez <text:span text:style-name="Strong_20_Emphasis">Exécuter</text:span> sans installation et cliquez sur <text:span text:style-name="Plugin_Keyboard___keyboard">Suivant</text:span> :</text:p>
      <text:p text:style-name="Text_20_body"><draw:frame draw:style-name="mediacenter" draw:name="3" text:anchor-type="paragraph" draw:z-index="3" svg:width="15.875cm" svg:height="10.631690600522cm"><draw:image xlink:href="Pictures/4d8ef85ee50ab57bbd3793faf492b65c.png" xlink:type="simple" xlink:show="embed" xlink:actuate="onLoad"/></draw:frame></text:p>
      <text:p text:style-name="Text_20_body">L’outil vous donne un identifiant et un mot de passe :</text:p>
      <text:p text:style-name="Text_20_body"><draw:frame draw:style-name="mediacenter" draw:name="4" text:anchor-type="paragraph" draw:z-index="4" svg:width="15.875cm" svg:height="10.638743455497cm"><draw:image xlink:href="Pictures/4f149e67e748e34570f385486efd1c3b.png" xlink:type="simple" xlink:show="embed" xlink:actuate="onLoad"/></draw:frame></text:p>
      <text:p text:style-name="Text_20_body">Par le moyen que vous voulez (téléphone, SMS, signaux de fumée...), transmettez-les à celui qui va vous dépanner en prenant la main sur votre PC.</text:p>
      <text:p text:style-name="Text_20_body">Il voit votre écran en ligne et peut intervenir. C’est simple et efficace. </text:p>
      <text:p text:style-name="Text_20_body">Tant que cette fenêtre reste ouverte, votre ordinateur peut être contrôlé  à distance.</text:p>
      <text:p text:style-name="Text_20_body">Pour arrêter le serveur (donc le contrôle), cliquez sur <text:span text:style-name="Plugin_Keyboard___keyboard">Fermer</text:span></text:p>
      <text:h text:style-name="Heading_20_3" text:outline-level="3"><text:bookmark-start text:name="__RefHeading___sur_l_ordinateur_qui_controle_10"/><text:bookmark-start text:name="sur_l_ordinateur_qui_controle"/>Sur l'ordinateur qui contrôle<text:bookmark-end text:name="__RefHeading___sur_l_ordinateur_qui_controle_10"/><text:bookmark-end text:name="sur_l_ordinateur_qui_controle"/></text:h>
      <text:h text:style-name="Heading_20_4" text:outline-level="4"><text:bookmark-start text:name="__RefHeading___en_mode_graphique_11"/><text:bookmark-start text:name="en_mode_graphique1"/>En mode graphique<text:bookmark-end text:name="__RefHeading___en_mode_graphique_11"/><text:bookmark-end text:name="en_mode_graphique1"/></text:h>
      <text:p text:style-name="Text_20_body">Ouvrez le site <text:a xlink:type="simple" xlink:href="https://www.dwservice.net/" text:style-name="Internet_20_link" text:visited-style-name="Visited_20_Internet_20_Link">https://www.dwservice.net/</text:a>. A gauche, colonne <text:span text:style-name="Strong_20_Emphasis">Identifiant</text:span>, renseignez l'utilisateur et le mot de passe fournis par l'ordinateur à contrôler puis cliquez sur le bouton <text:span text:style-name="Plugin_Keyboard___keyboard">Se connecter</text:span> :</text:p>
      <text:p text:style-name="Text_20_body"><draw:frame draw:style-name="mediacenter" draw:name="5" text:anchor-type="paragraph" draw:z-index="5" svg:width="15.875cm" svg:height="8.8783084004603cm"><draw:image xlink:href="Pictures/fe9c0096c2857885a8610fa6dda9969f.png" xlink:type="simple" xlink:show="embed" xlink:actuate="onLoad"/></draw:frame></text:p>
      <text:p text:style-name="Text_20_body">En plus de l’affichage, vous avez à disposition:</text:p>
      <text:p text:style-name="Text_20_body">accès aux fichiersaccès des des stats et des graphiques (utilisation cpu, mémoire, disque…)création de terminaletc…<draw:frame draw:style-name="mediacenter" draw:name="6" text:anchor-type="paragraph" draw:z-index="6" svg:width="15.875cm" svg:height="1.0501653803749cm"><draw:image xlink:href="Pictures/f9f557f76f7ab0d1c373ef4eeda42e8a.png" xlink:type="simple" xlink:show="embed" xlink:actuate="onLoad"/></draw:frame></text:p>
      <text:p text:style-name="Text_20_body">L'application <text:span text:style-name="Strong_20_Emphasis">Ressource</text:span> donne un aperçu complet de l'utilisation de l'ordinateur contrôlé :</text:p>
      <text:p text:style-name="Text_20_body"><draw:frame draw:style-name="mediacenter" draw:name="7" text:anchor-type="paragraph" draw:z-index="7" svg:width="15.875cm" svg:height="5.9273270930837cm"><draw:image xlink:href="Pictures/515574971984cbbbf559fc6db310cf20.png" xlink:type="simple" xlink:show="embed" xlink:actuate="onLoad"/></draw:frame></text:p>
      <text:p text:style-name="Text_20_body">Mieux encore, vous pouvez créer un partage “limité” (ou pas) ces options. Par exemple si je veux partager mon écran en lecture seule:</text:p>
      <text:p text:style-name="Text_20_body"><draw:a xlink:type="simple" xlink:href="https://www.metal3d.org/static/upload/paste-04bbae93-a5d2-43aa-9667-87a7eb02ff23.png"><draw:frame draw:style-name="media" draw:name="8" text:anchor-type="as-char" draw:z-index="8" svg:width="18.679583333333cm" style:rel-width="100%" svg:height="11.482916666667cm" style:rel-height="scale"><draw:image xlink:href="Pictures/e85fa36f1cd27f98a0d8aa4f8c26312a.png" xlink:type="simple" xlink:show="embed" xlink:actuate="onLoad"/></draw:frame></draw:a></text:p>
      <text:p text:style-name="Text_20_body">Il me suffit d’aller décocher “accès complet” et décocher aussi “accès à la souris et au clavier”, et voilà, je peux montrer mon écran à qui je donnerai le lien. Et c’est pareil pour toutes les ressources (terminal, logs, etc…)</text:p>
      <text:p text:style-name="Text_20_body">DWService est un véritable petit bijou, mais il a ses contraintes… Le client est libre, mais pas le serveur - dans leur FAQ ils disent ne rien loguer, mais bon on doit compter sur votre confiance. Et puis, malheureusement, DWService est pas très rapide. Je soupçonne que le fait de passer dans un navigateur n’aide pas. Et comme le serveur est pas open source, et bien pas moyen de tenter d’aider.</text:p>
      <text:p text:style-name="Text_20_body">Dernier point, j’ai un bug avec Chromium (ou Chrome EDIT: ha bha non, seulement chromium en fait), impossible d’ajouter des contraintes de contrôle comme dans la capture ci-dessus. Le bug n’est pas valable sous FireFox et Chrome. Bref, des “détails” qui peuvent vous gêner un poil.</text:p>
      <text:p text:style-name="Text_20_body">Mais, sans déconner, j’avais jamais imaginé que ça puisse être si simple. Je ne sais pas quoi leur dire à part “bravo”. Et ça donne envie de répondre à leur appel aux dons: <text:a xlink:type="simple" xlink:href="https://www.dwservice.net/fr/contribute-sponsorshipsdonations.html" text:style-name="Internet_20_link" text:visited-style-name="Visited_20_Internet_20_Link">https://www.dwservice.net/fr/contribute-sponsorshipsdonations.html</text:a></text:p>
      <text:p text:style-name="Text_20_body">Franchement, le parrainage est pour les entreprises, mais donner 5-10€ en don (en bas de page) ce serait pas du luxe…</text:p>
      <text:h text:style-name="Heading_20_2" text:outline-level="2"><text:bookmark-start text:name="__RefHeading___conclusion_12"/><text:bookmark-start text:name="conclusion"/>Conclusion<text:bookmark-end text:name="__RefHeading___conclusion_12"/><text:bookmark-end text:name="conclusion"/></text:h>
      <text:p text:style-name="Text_20_body">Pour aider quelqu’un : il lance simplement <text:span text:style-name="Strong_20_Emphasis">dwservice</text:span> en cliquant sur l’icône et donne les identifiants. Et, en allant sur le site, vous pouvez l’aider sans rien installer de votre côté.</text:p>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2a8b6c"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36</meta:creation-date>
    <dc:creator>Generated</dc:creator>
    <dc:date>2026-09-08T12::21:36</dc:date>
    <dc:language>en-US</dc:language>
    <meta:editing-cycles>1</meta:editing-cycles>
    <meta:editing-duration>PT0S</meta:editing-duration>
    <dc:title>logiciel:internet:dwservice:dwservicesansinstall</dc:title>
  </office:meta>
</office:document-meta>
</file>