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ebf988bd3e189f8e60626e7705ec72b.png"/>
  <manifest:file-entry manifest:media-type="image/png" manifest:full-path="Pictures/32a387d9402036be5c3acc4b41183c5a.png"/>
  <manifest:file-entry manifest:media-type="image/png" manifest:full-path="Pictures/c0f9264fb43804cbf2a40a7ac436a4dc.png"/>
  <manifest:file-entry manifest:media-type="image/png" manifest:full-path="Pictures/ca2d06c0803a3e1ad7b3bebffbe86b2a.png"/>
  <manifest:file-entry manifest:media-type="image/png" manifest:full-path="Pictures/a8497ddf541f99b7e77f6c9d71bbbf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drupal:start0"/><text:bookmark-start text:name="__RefHeading___creer_un_site_internet_avec_drupal_un_cms_pas_comme_les_autres_1"/><text:bookmark-start text:name="creer_un_site_internet_avec_drupal_un_cms_pas_comme_les_autres"/>Créer un site internet avec Drupal (un CMS pas comme les autres)<text:bookmark-end text:name="__RefHeading___creer_un_site_internet_avec_drupal_un_cms_pas_comme_les_autres_1"/><text:bookmark-end text:name="creer_un_site_internet_avec_drupal_un_cms_pas_comme_les_autres"/></text:h>
      <text:p text:style-name="Text_20_body"><text:span text:style-name="Emphasis">source : framabook Drupal 7</text:span></text:p>
      <text:p text:style-name="Text_20_body">Installer un serveur lampInstaller phpMyAdminInstaller Drupal</text:p>
      <text:h text:style-name="Heading_20_2" text:outline-level="2"><text:bookmark-start text:name="__RefHeading___telechargement_et_acces_a_l_installateur_de_drupal_2"/><text:bookmark-start text:name="telechargement_et_acces_a_l_installateur_de_drupal"/>Téléchargement et accès à l’installateur de Drupal<text:bookmark-end text:name="__RefHeading___telechargement_et_acces_a_l_installateur_de_drupal_2"/><text:bookmark-end text:name="telechargement_et_acces_a_l_installateur_de_drupal"/></text:h>
      <text:p text:style-name="Text_20_body">Sur le site <text:a xlink:type="simple" xlink:href="http://www.drupal.org/download" text:style-name="Internet_20_link" text:visited-style-name="Visited_20_Internet_20_Link">http://www.drupal.org/download</text:a>, onglet <text:span text:style-name="Emphasis">Download &amp; Extend</text:span> (télécharger), télécharger la dernière version stable de Drupal.<draw:frame draw:style-name="mediacenter" draw:name="Le site de Drupal Legend" text:anchor-type="paragraph" draw:z-index="0" svg:width="10.583333333333cm"><draw:text-box><text:p text:style-name="legendcenter"><draw:frame draw:style-name="mediacenter" draw:name="Le site de Drupal" text:anchor-type="paragraph" draw:z-index="0" svg:width="10.583333333333cm" svg:height="7.6849083895853cm"><draw:image xlink:href="Pictures/cebf988bd3e189f8e60626e7705ec72b.png" xlink:type="simple" xlink:show="embed" xlink:actuate="onLoad"/></draw:frame>Le site de Drupal</text:p></draw:text-box></draw:frame></text:p>
      <text:p text:style-name="Text_20_body">Le décompresser dans le home de l'utilisateur et le renommer en drupal, par exemple <text:span text:style-name="Strong_20_Emphasis">~/drupal</text:span>Créer un lien symbolique entre le répertoire d’Apache et le répertoire drupal :</text:p>
      <text:p text:style-name="Command Line Interface"><text:span text:style-name="PluginODTAutoStyle_span_1">$ </text:span><text:span text:style-name="PluginODTAutoStyle_span_2">cd ~/www</text:span><text:line-break/><text:span text:style-name="PluginODTAutoStyle_span_3">$ </text:span><text:span text:style-name="PluginODTAutoStyle_span_4">sudo ln -s ~/drupal</text:span></text:p>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1_1"/><table:table-row><table:table-cell office:value-type="string" table:style-name="PluginODTAutoStyle_TableCell_7"><text:p text:style-name="PluginODTAutoStyle_Paragraph_8">La commande ln -s crée un lien symbolique entre le répertoire ~/www et le répertoire drupal du répertoire personnel. Cela permet de modifier facilement les fichiers de Drupal sans entrer le mot de passe super utilisateur. Cela peut ralentir le système qui doit résoudre ce lien à chaque requête.</text:p></table:table-cell></table:table-row></table:table></draw:text-box></draw:frame>Dans un navigateur internet, entrer l’adresse : <text:a xlink:type="simple" xlink:href="http://localhost/drupal" text:style-name="Internet_20_link" text:visited-style-name="Visited_20_Internet_20_Link">http://localhost/drupal</text:a>. La page d’accueil de Drupal apparaît :
<draw:frame draw:style-name="mediacenter" draw:name="Page d'accueil de Drupal Legend" text:anchor-type="paragraph" draw:z-index="0" svg:width="10.583333333333cm"><draw:text-box><text:p text:style-name="legendcenter"><draw:frame draw:style-name="mediacenter" draw:name="Page d'accueil de Drupal" text:anchor-type="paragraph" draw:z-index="1" svg:width="10.583333333333cm" svg:height="3.67109375cm"><draw:image xlink:href="Pictures/32a387d9402036be5c3acc4b41183c5a.png" xlink:type="simple" xlink:show="embed" xlink:actuate="onLoad"/></draw:frame>Page d'accueil de Drupal</text:p></draw:text-box></draw:frame></text:p>
      <text:h text:style-name="Heading_20_2" text:outline-level="2"><text:bookmark-start text:name="__RefHeading___installation_de_la_langue_francaise_3"/><text:bookmark-start text:name="installation_de_la_langue_francaise"/>Installation de la langue française<text:bookmark-end text:name="__RefHeading___installation_de_la_langue_francaise_3"/><text:bookmark-end text:name="installation_de_la_langue_francaise"/></text:h>
      <text:p text:style-name="Text_20_body">Un clic sur le bouton <text:span text:style-name="Plugin_Keyboard___keyboard">Save and continue</text:span> pour passer à la deuxième étape <text:span text:style-name="Strong_20_Emphasis">Choose language</text:span>.</text:p>
      <text:p text:style-name="Text_20_body">Un clic sur le lien <text:span text:style-name="underline">Learn how to install Drupal in other languages</text:span>.</text:p>
      <text:p text:style-name="Text_20_body">Une page d’aide à l’installation des traductions s'affiche, proposant 3 étapes.</text:p>
      <text:p text:style-name="Text_20_body">un clic sur le lien <text:span text:style-name="underline">translation serveur</text:span>chercher la langue française pour la bonne version de drupal et télécharger le fichier<draw:frame draw:style-name="mediacenter" draw:name="Téléchargement de la traduction française Legend" text:anchor-type="paragraph" draw:z-index="0" svg:width="10.583333333333cm"><draw:text-box><text:p text:style-name="legendcenter"><draw:frame draw:style-name="mediacenter" draw:name="Téléchargement de la traduction française" text:anchor-type="paragraph" draw:z-index="2" svg:width="10.583333333333cm" svg:height="2.7420454545455cm"><draw:image xlink:href="Pictures/c0f9264fb43804cbf2a40a7ac436a4dc.png" xlink:type="simple" xlink:show="embed" xlink:actuate="onLoad"/></draw:frame>Téléchargement de la traduction française</text:p></draw:text-box></draw:frame>Enregistrer le fichier dans le répertoire <text:span text:style-name="Emphasis">drupal/profile/standard/translation</text:span>Le renommer en fr.poUn clic sur le lien <text:span text:style-name="underline">Reload the language selection page after adding translations</text:span> de la page Choose language
<draw:frame draw:style-name="mediacenter" draw:name="Recharger la page de sélection de langue Legend" text:anchor-type="paragraph" draw:z-index="0" svg:width="10.583333333333cm"><draw:text-box><text:p text:style-name="legendcenter"><draw:frame draw:style-name="mediacenter" draw:name="Recharger la page de sélection de langue" text:anchor-type="paragraph" draw:z-index="3" svg:width="10.583333333333cm" svg:height="3.5553385416667cm"><draw:image xlink:href="Pictures/ca2d06c0803a3e1ad7b3bebffbe86b2a.png" xlink:type="simple" xlink:show="embed" xlink:actuate="onLoad"/></draw:frame>Recharger la page de sélection de langue</text:p></draw:text-box></draw:frame></text:p>
      <text:p text:style-name="Text_20_body">Choisir l’option French puis un clic sur <text:span text:style-name="Plugin_Keyboard___keyboard">Save and continue</text:span> pour passer à l’étape suivante</text:p>
      <text:h text:style-name="Heading_20_2" text:outline-level="2"><text:bookmark-start text:name="__RefHeading___verification_des_pre-requis_4"/><text:bookmark-start text:name="verification_des_pre-requis"/>Vérification des pré-requis<text:bookmark-end text:name="__RefHeading___verification_des_pre-requis_4"/><text:bookmark-end text:name="verification_des_pre-requis"/></text:h>
      <text:p text:style-name="Text_20_body">Un message signale plusieurs erreurs.
<draw:frame draw:style-name="mediacenter" draw:name="4" text:anchor-type="paragraph" draw:z-index="4" svg:width="10.583333333333cm" svg:height="7.221260815822cm"><draw:image xlink:href="Pictures/a8497ddf541f99b7e77f6c9d71bbbf70.png" xlink:type="simple" xlink:show="embed" xlink:actuate="onLoad"/></draw:frame></text:p>
      <text:p text:style-name="Text_20_body">Pour créer le fichier settings.php à partir de default.settings.php, lancer la commande :<text:line-break/></text:p>
      <text:p text:style-name="Command Line Interface"><text:span text:style-name="PluginODTAutoStyle_span_9">$ </text:span><text:span text:style-name="PluginODTAutoStyle_span_10">cp ~/www/drupal/sites/default/default.settings.php ~/www/drupal/sites/default/settings.php</text:span></text:p>
      <text:p text:style-name="Text_20_body">Pour que Drupal ait accès au répertoire /sites/default pendant l'installation, lancer la commande :<text:line-break/></text:p>
      <text:p text:style-name="Command Line Interface"><text:span text:style-name="PluginODTAutoStyle_span_11">$ </text:span><text:span text:style-name="PluginODTAutoStyle_span_12">sudo chmod -R a+w ~/www/drupal/sites/default</text:span></text:p>
      <text:p text:style-name="Text_20_body">Un clic sur le lien <text:span text:style-name="Plugin_Keyboard___keyboard">Poursuivez l’installation</text:span> pour faire disparaître le mess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7::50:46</meta:creation-date>
    <dc:creator>Generated</dc:creator>
    <dc:date>2026-09-08T17::50:46</dc:date>
    <dc:language>en-US</dc:language>
    <meta:editing-cycles>1</meta:editing-cycles>
    <meta:editing-duration>PT0S</meta:editing-duration>
    <dc:title>logiciel:internet:drupal:start0</dc:title>
  </office:meta>
</office:document-meta>
</file>