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4f4eda14b7b70ba0557da3a482b61c.png"/>
  <manifest:file-entry manifest:media-type="image/png" manifest:full-path="Pictures/e210827fcd03d7fd0e2091eb45949df2.png"/>
  <manifest:file-entry manifest:media-type="image/png" manifest:full-path="Pictures/4b6783918d72e94f69e5450732bfb2c8.png"/>
  <manifest:file-entry manifest:media-type="image/png" manifest:full-path="Pictures/e6545de8189dbc1413da04083645394f.png"/>
  <manifest:file-entry manifest:media-type="image/png" manifest:full-path="Pictures/32bb38a7bc2677fe0eae7470add126b6.png"/>
  <manifest:file-entry manifest:media-type="image/png" manifest:full-path="Pictures/a5db71d261ad6aeebd9e9e81003381f6.png"/>
  <manifest:file-entry manifest:media-type="image/png" manifest:full-path="Pictures/aa5292e54f769db71d24ffb14f363506.png"/>
  <manifest:file-entry manifest:media-type="image/png" manifest:full-path="Pictures/1995ac7df86cb6d977773691d68496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text:bookmark-start text:name="__RefHeading___drupalcreer_un_site_internet_avec_drupal_un_cms_pas_comme_les_autres_1"/><text:bookmark-start text:name="drupalcreer_un_site_internet_avec_drupal_un_cms_pas_comme_les_autres"/>Drupal : Créer un site internet avec Drupal (un CMS pas comme les autres)<text:bookmark-end text:name="__RefHeading___drupalcreer_un_site_internet_avec_drupal_un_cms_pas_comme_les_autres_1"/><text:bookmark-end text:name="drupalcreer_un_site_internet_avec_drupal_un_cms_pas_comme_les_autres"/></text:h>
      <text:p text:style-name="Text_20_body">[DESCRIPTION DE L'APPLICATION]</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rapide_sous_linux_4"/><text:bookmark-start text:name="installation_rapide_sous_linux"/>Installation rapide sous Linux<text:bookmark-end text:name="__RefHeading___installation_rapide_sous_linux_4"/><text:bookmark-end text:name="installation_rapide_sous_linux"/></text:h>
      <text:p text:style-name="Text_20_body">L’installation d’une solution LAMP (Linux, Apache, MySQL, Php) sous Linux est toujours très bien docu-
mentée quelque soit la distribution utilisée. Dans ce livre, la distribution grand public Ubuntu a été choisie
car elle est la plus utilisée à ce jour.</text:p>
      <text:h text:style-name="Heading_20_4" text:outline-level="4"><text:bookmark-start text:name="__RefHeading___installation_d_une_solution_lamp_5"/><text:bookmark-start text:name="installation_d_une_solution_lamp"/>Installation d’une solution LAMP<text:bookmark-end text:name="__RefHeading___installation_d_une_solution_lamp_5"/><text:bookmark-end text:name="installation_d_une_solution_lamp"/></text:h>
      <text:p text:style-name="Text_20_body">voir la page <text:a xlink:type="simple" xlink:href="https://www.nfrappe.fr/doc/doku.php?id=logiciel:internet:lighty:start" text:style-name="Internet_20_link" text:visited-style-name="Visited_20_Internet_20_Link">Lighttpd "how to" - serveur Web rapide et sécurisé</text:a></text:p>
      <text:h text:style-name="Heading_20_4" text:outline-level="4"><text:bookmark-start text:name="__RefHeading___telechargement_6"/><text:bookmark-start text:name="telechargement"/>Téléchargement<text:bookmark-end text:name="__RefHeading___telechargement_6"/><text:bookmark-end text:name="telechargement"/></text:h>
      <text:p text:style-name="Text_20_body">Allez sur le site de Drupal <text:a xlink:type="simple" xlink:href="http://www.drupal.org" text:style-name="Internet_20_link" text:visited-style-name="Visited_20_Internet_20_Link">http://www.drupal.org</text:a> :</text:p>
      <text:p text:style-name="Text_20_body"><draw:frame draw:style-name="media" draw:name="0" text:anchor-type="as-char" draw:z-index="0" svg:width="25.770416666667cm" style:rel-width="100%" svg:height="5.3445833333333cm" style:rel-height="scale"><draw:image xlink:href="Pictures/914f4eda14b7b70ba0557da3a482b61c.png" xlink:type="simple" xlink:show="embed" xlink:actuate="onLoad"/></draw:frame></text:p>
      <text:p text:style-name="Text_20_body">Allez à la section <text:span text:style-name="Strong_20_Emphasis">Download &amp; Extend</text:span> (1) :</text:p>
      <text:p text:style-name="Text_20_body"><draw:frame draw:style-name="media" draw:name="1" text:anchor-type="as-char" draw:z-index="1" svg:width="25.823333333333cm" style:rel-width="100%" svg:height="12.805833333333cm" style:rel-height="scale"><draw:image xlink:href="Pictures/e210827fcd03d7fd0e2091eb45949df2.png" xlink:type="simple" xlink:show="embed" xlink:actuate="onLoad"/></draw:frame></text:p>
      <text:p text:style-name="Text_20_body">Cliquez sur le bouton <text:span text:style-name="Plugin_Keyboard___keyboard">Download' 'Drupal...</text:span> et :téléchargez la dernière version stable de Drupal.Décompressez l'archive dans la racine du serveurRenommez le répertoire résultant en <text:span text:style-name="Strong_20_Emphasis">drupal</text:span> -&gt; arborescence du type <text:span text:style-name="Strong_20_Emphasis">/var/www/drupal</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aussi lui donner le nom que vous voulez.
Par exemple si vous voulez créer un sous-domaine xxx.monsite.tld -&gt; monsite.tld/xxx</text:p></table:table-cell></table:table-row></table:table></draw:text-box></draw:frame>Dans la paragraphe Translations, cliquez sur le lien <text:span text:style-name="Strong_20_Emphasis">French</text:span>Téléchargez la traduction qui correspond à votre version (ici, 7) :<text:line-break/><draw:frame draw:style-name="media" draw:name="2" text:anchor-type="as-char" draw:z-index="2" svg:width="17.78cm" style:rel-width="100%" svg:height="16.113125cm" style:rel-height="scale"><draw:image xlink:href="Pictures/4b6783918d72e94f69e5450732bfb2c8.png" xlink:type="simple" xlink:show="embed" xlink:actuate="onLoad"/></draw:frame>Enregistrez le fichier dans le répertoire <text:span text:style-name="Strong_20_Emphasis">.../drupal/profile/standard/translation</text:span>Renommez-le en <text:span text:style-name="Strong_20_Emphasis">fr.po</text:span> -&gt; <text:span text:style-name="Strong_20_Emphasis">.../drupal/profile/standard/translation/fr.po</text:span></text:p>
      <text:h text:style-name="Heading_20_4" text:outline-level="4"><text:bookmark-start text:name="__RefHeading___lancement_de_l_installateur_de_drupal_7"/><text:bookmark-start text:name="lancement_de_l_installateur_de_drupal"/>Lancement de l’installateur de Drupal<text:bookmark-end text:name="__RefHeading___lancement_de_l_installateur_de_drupal_7"/><text:bookmark-end text:name="lancement_de_l_installateur_de_drupal"/></text:h>
      <text:p text:style-name="Text_20_body">Ouvrez l’adresse locale <text:a xlink:type="simple" xlink:href="http://localhost/drupal" text:style-name="Internet_20_link" text:visited-style-name="Visited_20_Internet_20_Link">http://localhost/drupal</text:a> dans un navigateur internet. La page d’accueil de Drupal apparaît :</text:p>
      <text:p text:style-name="Text_20_body"><draw:frame draw:style-name="media" draw:name="3" text:anchor-type="as-char" draw:z-index="3" svg:width="14.9225cm" svg:height="10.398125cm"><draw:image xlink:href="Pictures/e6545de8189dbc1413da04083645394f.png" xlink:type="simple" xlink:show="embed" xlink:actuate="onLoad"/></draw:frame></text:p>
      <text:p text:style-name="Text_20_body">Cliquez sur le bouton <text:span text:style-name="Plugin_Keyboard___keyboard">Save' 'and' 'continue</text:span> pour passer à la deuxième étape : Choose language :</text:p>
      <text:p text:style-name="Text_20_body"><draw:frame draw:style-name="media" draw:name="4" text:anchor-type="as-char" draw:z-index="4" svg:width="11.350625cm" svg:height="10.451041666667cm"><draw:image xlink:href="Pictures/32bb38a7bc2677fe0eae7470add126b6.png" xlink:type="simple" xlink:show="embed" xlink:actuate="onLoad"/></draw:frame></text:p>
      <text:p text:style-name="Text_20_body">Choisissez French et cliquez sur <text:span text:style-name="Plugin_Keyboard___keyboard">Save' 'and' 'continue</text:span></text:p>
      <text:p text:style-name="Text_20_body">La suite se déroulera en Français.</text:p>
      <text:p text:style-name="Text_20_body">Un message “Pré-requis non satisfaits” apparaît :</text:p>
      <text:p text:style-name="Text_20_body"><draw:frame draw:style-name="media" draw:name="5" text:anchor-type="as-char" draw:z-index="5" svg:width="20.769791666667cm" style:rel-width="100%" svg:height="14.472708333333cm" style:rel-height="scale"><draw:image xlink:href="Pictures/a5db71d261ad6aeebd9e9e81003381f6.png" xlink:type="simple" xlink:show="embed" xlink:actuate="onLoad"/></draw:frame></text:p>
      <text:p text:style-name="Text_20_body">Pour créer le fichier settings.php, recopier <text:span text:style-name="Strong_20_Emphasis">default.settings.php</text:span> -&gt; <text:span text:style-name="Strong_20_Emphasis">settings.php</text:span> :</text:p>
      <text:p text:style-name="Preformatted_20_Text">cp /var/www/drupal/sites/default/default.settings.php /var/www/drupal/sites/default/settings.php</text:p>
      <text:p text:style-name="Text_20_body">Pendant l’installation, Drupal doit avoir accès au répertoire <text:span text:style-name="Strong_20_Emphasis">/sites/default</text:span>.<text:line-break/>Vous pourrez supprimer ce droit à la fin de l’installation.<text:line-break/>Pour donner les droits d’accès en écriture sur le répertoire <text:span text:style-name="Strong_20_Emphasis">/sites/default</text:span> :</text:p>
      <text:p text:style-name="Preformatted_20_Text">sudo chmod -R a+w /var/www/drupal/sites/default</text:p>
      <text:p text:style-name="Text_20_body">Cliquez sur le lien <text:span text:style-name="Strong_20_Emphasis">poursuivez' 'l'installation</text:span> pour faire disparaître le message.</text:p>
      <text:p text:style-name="Text_20_body"><draw:frame draw:style-name="media" draw:name="6" text:anchor-type="as-char" draw:z-index="6" svg:width="20.875625cm" style:rel-width="100%" svg:height="12.170833333333cm" style:rel-height="scale"><draw:image xlink:href="Pictures/aa5292e54f769db71d24ffb14f363506.png" xlink:type="simple" xlink:show="embed" xlink:actuate="onLoad"/></draw:frame></text:p>
      <text:p text:style-name="Text_20_body">Nous sommes sur un serveur LLSP (Lighty + SQLite + PHP) La seule base de données disponible est donc <text:span text:style-name="Strong_20_Emphasis">SQLite</text:span>.</text:p>
      <text:p text:style-name="Text_20_body">Cliquez sur le bouton <text:span text:style-name="Plugin_Keyboard___keyboard">Enregistrer' 'et' 'continuer</text:span></text:p>
      <text:p text:style-name="Text_20_body">Drupal s'installe. À la fin de l’installation un message s’affiche en haut de la page :</text:p>
      <text:p text:style-name="Text_20_body"><draw:frame draw:style-name="media" draw:name="7" text:anchor-type="as-char" draw:z-index="7" svg:width="15.001875cm" svg:height="2.8045833333333cm"><draw:image xlink:href="Pictures/1995ac7df86cb6d977773691d68496a6.png" xlink:type="simple" xlink:show="embed" xlink:actuate="onLoad"/></draw:frame></text:p>
      <text:p text:style-name="Text_20_body">Pour supprimer les droits d’accès en écriture sur le repertoire <text:span text:style-name="Strong_20_Emphasis">./sites/default/</text:span>, lancer la commande :</text:p>
      <text:p text:style-name="Preformatted_20_Text">sudo chmod -R a-w /var/www/drupal/sites/default/</text:p>
      <text:p text:style-name="Text_20_body">Pour restaurer les droits d’accès en écriture sur le repertoire <text:span text:style-name="Strong_20_Emphasis">./sites/default/files</text:span>, lancer la commande :</text:p>
      <text:p text:style-name="Preformatted_20_Text">sudo chmod -R a-w /var/www/drupal/sites/default/files</text:p>
      <text:p text:style-name="Text_20_body">Rechargez la page pour vérifier si le message a disparu.</text:p>
      <text:p text:style-name="Text_20_body">Dans le reste de la page, complétez les champs :</text:p>
      <text:p text:style-name="Text_20_body">Nom du siteAdresse de courriel du siteNom d’utilisateur : adminAdresse de courrielMot de passePays par défaut : FranceCliquez sur <text:span text:style-name="Plugin_Keyboard___keyboard">Enregistrer' 'et' 'continuer</text:span></text:p>
      <text:p text:style-name="Text_20_body">Cliquez sur le lien <text:span text:style-name="Strong_20_Emphasis">Visitez votre nouveau site</text:span></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Tout d'abord, <text:a xlink:type="simple" xlink:href="https://www.nfrappe.fr/doc/doku.php?id=tutoriel:mini-tutoriels:comment_modifier_un_fichier" text:style-name="Internet_20_link" text:visited-style-name="Visited_20_Internet_20_Link">ouvrez le fichier</text:a> <text:span text:style-name="Strong_20_Emphasis">/truc/machin/bidule</text:span> en modification puis …</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Lancez l'application via le <text:a xlink:type="simple" xlink:href="https://www.nfrappe.fr/doc/doku.php?id=unity#tableau_de_bord_dash" text:style-name="Internet_20_link" text:visited-style-name="Visited_20_Internet_20_Link">dash</text:a> (Unity) ou via le <text:a xlink:type="simple" xlink:href="https://www.nfrappe.fr/doc/doku.php?id=terminal" text:style-name="Internet_20_link" text:visited-style-name="Visited_20_Internet_20_Link">terminal</text:a> (toutes versions d'Ubuntu) avec la <text:a xlink:type="simple" xlink:href="https://www.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www.nfrappe.fr/doc/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s://www.nfrappe.fr/doc/doku.php?id=fr:logiciel:internet:site_officiel_du_logiciel" text:style-name="Internet_20_link" text:visited-style-name="Visited_20_Internet_20_Link">site_officiel_du_logiciel</text:a><text:span text:style-name="Strong_20_Emphasis">(fr)</text:span> <text:a xlink:type="simple" xlink:href="https://www.nfrappe.fr/doc/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www.nfrappe.fr/doc/doku.php?id=utilisateurs:votre_identifiant" text:style-name="Internet_20_link" text:visited-style-name="Visited_20_Internet_20_Link">votre nom ou pseudonyme</text:a>, <text:a xlink:type="simple" xlink:href="https://www.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3:56</meta:creation-date>
    <dc:creator>Generated</dc:creator>
    <dc:date>2026-09-08T13::33:56</dc:date>
    <dc:language>en-US</dc:language>
    <meta:editing-cycles>1</meta:editing-cycles>
    <meta:editing-duration>PT0S</meta:editing-duration>
    <dc:title>logiciel:internet:drupal:start</dc:title>
  </office:meta>
</office:document-meta>
</file>